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ad4c5650c19b970d2456a362464728.png"/>
  <manifest:file-entry manifest:media-type="image/png" manifest:full-path="Pictures/b29cbfa7aae7f28650e41163fb7df483.png"/>
  <manifest:file-entry manifest:media-type="image/png" manifest:full-path="Pictures/a8953bd9fe580658911c7707ee67e146.png"/>
  <manifest:file-entry manifest:media-type="image/jpeg" manifest:full-path="Pictures/e461c9ff5b4322dae6e98c5e93089dce.jpg"/>
  <manifest:file-entry manifest:media-type="image/gif" manifest:full-path="Pictures/ce68bd7df0964072449da72c2695866b.gif"/>
  <manifest:file-entry manifest:media-type="image/jpeg" manifest:full-path="Pictures/d3dba8839ab44f51d9ec0cf6530c8ed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vaux:j2"/><text:bookmark-start text:name="__RefHeading___j2_1"/><text:bookmark-start text:name="j2"/>J2<text:bookmark-end text:name="__RefHeading___j2_1"/><text:bookmark-end text:name="j2"/></text:h>
      <text:list text:style-name="List_20_1" text:continue-numbering="false">
        <text:list-item>
          <text:p text:style-name="LastListParagraph_List_20_1_Content_First"> <text:a xlink:type="simple" xlink:href="https://icn.codeatlas.cc/doku.php?id=travaux:j2c" text:style-name="Internet_20_link" text:visited-style-name="Visited_20_Internet_20_Link">Commentaires J2</text:a></text:p>
        </text:list-item>
      </text:list>
      <text:p text:style-name="Text_20_body"><draw:frame draw:style-name="media" draw:name="0" text:anchor-type="as-char" draw:z-index="0" svg:width="11.90625cm" svg:height="6.8945936501597cm"><draw:image xlink:href="Pictures/4bad4c5650c19b970d2456a362464728.png" xlink:type="simple" xlink:show="embed" xlink:actuate="onLoad"/></draw:frame></text:p>
      <text:p text:style-name="Text_20_body"><text:span text:style-name="sup">Image: <text:a xlink:type="simple" xlink:href="https://sloyd.work/Alice-J/alphaville/src/branch/main/J2/excavation.blend" text:style-name="Internet_20_link" text:visited-style-name="Visited_20_Internet_20_Link">Vestiges d'Alphaville</text:a></text:span></text:p>
      <text:h text:style-name="Heading_20_2" text:outline-level="2"><text:bookmark-start text:name="__RefHeading___matin_2"/><text:bookmark-start text:name="matin"/>Matin<text:bookmark-end text:name="__RefHeading___matin_2"/><text:bookmark-end text:name="matin"/></text:h>
      <text:p text:style-name="Text_20_body"><text:span text:style-name="Strong_20_Emphasis">Mercredi 27 septembre 2023</text:span></text:p>
      <text:h text:style-name="Heading_20_3" text:outline-level="3"><text:bookmark-start text:name="__RefHeading___un_nouveau_jour_3"/><text:bookmark-start text:name="un_nouveau_jour"/>Un Nouveau Jour<text:bookmark-end text:name="__RefHeading___un_nouveau_jour_3"/><text:bookmark-end text:name="un_nouveau_jour"/></text:h>
      <text:list text:style-name="List_20_1" text:continue-numbering="false">
        <text:list-item>
          <text:p text:style-name="List_20_1_Content_First"> Sur votre ordinateur</text:p>
        </text:list-item>
        <text:list-item>
          <text:p text:style-name="List_20_1_Content"> Créer un dossier <text:span text:style-name="Source_20_Text">alphaville</text:span></text:p>
        </text:list-item>
        <text:list-item>
          <text:p text:style-name="List_20_1_Content"> Ce dossier existe quelque part sur le disque dur de la machine de l'école que vous utilisez ou sur votre propre machine. Il est peut-être stocké sur le <text:span text:style-name="Source_20_Text">Bureau</text:span> (<text:span text:style-name="Emphasis">Desktop</text:span>), mais votre Bureau risque d'être vite encombré… Peut-être, alors, dans le dossier <text:span text:style-name="Source_20_Text">Documents</text:span>, ça semble un peu mieux rangé. Ou alors, dans le dossier <text:span text:style-name="Emphasis">Prénom</text:span>.Nancy.archi.fr qui est un dossier synchronisé avec le <text:a xlink:type="simple" xlink:href="doku.php?id=numerique:nuage" text:style-name="Internet_20_link" text:visited-style-name="Visited_20_Internet_20_Link">Cloud</text:a>, mais c'est encore une autre histoire…</text:p>
        </text:list-item>
        <text:list-item>
          <text:p text:style-name="List_20_1_Content"> Dans le dossier <text:span text:style-name="Source_20_Text">alphaville</text:span>, créer un dossier <text:span text:style-name="Source_20_Text">J1</text:span>, déplacer votre ancien fichier <text:span text:style-name="Source_20_Text">alphaville.blend</text:span> dans ce nouveau dossier</text:p>
        </text:list-item>
        <text:list-item>
          <text:p text:style-name="List_20_1_Content_Last"> Dans le dossier <text:span text:style-name="Source_20_Text">alphaville</text:span>, créer un nouveau dossier <text:span text:style-name="Source_20_Text">J2</text:span></text:p>
        </text:list-item>
      </text:list>
      <text:h text:style-name="Heading_20_3" text:outline-level="3"><text:bookmark-start text:name="__RefHeading___un_nouveau_pre_4"/><text:bookmark-start text:name="un_nouveau_pre"/>Un Nouveau Pré<text:bookmark-end text:name="__RefHeading___un_nouveau_pre_4"/><text:bookmark-end text:name="un_nouveau_pre"/></text:h>
      <text:list text:style-name="List_20_1" text:continue-numbering="false">
        <text:list-item>
          <text:p text:style-name="List_20_1_Content_First"> Découvrir le <text:a xlink:type="simple" xlink:href="doku.php?id=blender:modelisation#modes" text:style-name="Internet_20_link" text:visited-style-name="Visited_20_Internet_20_Link">mode édition</text:a> et faire des essais de <text:a xlink:type="simple" xlink:href="doku.php?id=blender:modelisation#editer" text:style-name="Internet_20_link" text:visited-style-name="Visited_20_Internet_20_Link">modélisation</text:a> par point / ligne / face en utilisant l'outil déplacement (<text:span text:style-name="Source_20_Text">G</text:span>)</text:p>
        </text:list-item>
        <text:list-item>
          <text:p text:style-name="List_20_1_Content"> Ouvrir Blender et partir d'un fichier vierge</text:p>
        </text:list-item>
        <text:list-item>
          <text:p text:style-name="List_20_1_Content"> Supprimer tous les objets.</text:p>
        </text:list-item>
        <text:list-item>
          <text:p text:style-name="List_20_1_Content"> Ajouter un <text:span text:style-name="Source_20_Text">Plan</text:span> (2mx2m)</text:p>
        </text:list-item>
        <text:list-item>
          <text:p text:style-name="List_20_1_Content"> Sélectionner le Plan et «entrer» en mode édition.</text:p>
        </text:list-item>
        <text:list-item>
          <text:p text:style-name="List_20_1_Content"> Passer en mode <text:span text:style-name="Source_20_Text">point</text:span> <text:note text:id="ftn0" text:note-class="footnote"><text:note-citation text:label="1)">1)</text:note-citation><text:note-body><text:p text:style-name="Footnote">qu'on appelle <text:span text:style-name="Source_20_Text">sommet</text:span> ou <text:span text:style-name="Source_20_Text"><text:span text:style-name="Emphasis">vertex</text:span></text:span> en anglais) </text:p></text:note-body></text:note> avec la touche <text:span text:style-name="Source_20_Text">1</text:span> (en haut du clavier et non depuis le pavé numérique).</text:p>
        </text:list-item>
        <text:list-item>
          <text:p text:style-name="List_20_1_Content"> Sélectionner tous les points (<text:span text:style-name="Source_20_Text">A</text:span>) et appliquer une échelle (<text:span text:style-name="Source_20_Text">S</text:span>) de <text:span text:style-name="Source_20_Text">50</text:span></text:p>
        </text:list-item>
        <text:list-item>
          <text:p text:style-name="List_20_1_Content"> Sélectionner tous les points et déplacer le Plan de <text:span text:style-name="Source_20_Text">50</text:span> en <text:span text:style-name="Source_20_Text">X</text:span> et de <text:span text:style-name="Source_20_Text">50</text:span> en <text:span text:style-name="Source_20_Text">Y</text:span></text:p>
        </text:list-item>
        <text:list-item>
          <text:p text:style-name="List_20_1_Content"> Le coin inférieur gauche se trouve maintenant à l'origine</text:p>
        </text:list-item>
        <text:list-item>
          <text:p text:style-name="List_20_1_Content"> Sortir du mode édition (touche <text:span text:style-name="Source_20_Text">TAB</text:span>)</text:p>
        </text:list-item>
        <text:list-item>
          <text:p text:style-name="List_20_1_Content"> Renommer le <text:span text:style-name="Source_20_Text">Plan</text:span> en <text:span text:style-name="Source_20_Text">PC</text:span></text:p>
        </text:list-item>
        <text:list-item>
          <text:p text:style-name="List_20_1_Content"> Enregistrer le fichier dans un dossier <text:span text:style-name="Source_20_Text">J2</text:span>, nom du fichier : <text:span text:style-name="Source_20_Text">alphaville.blend</text:span></text:p>
        </text:list-item>
        <text:list-item>
          <text:p text:style-name="List_20_1_Content_Last"> Créer <text:span text:style-name="Source_20_Text">J2/README.md</text:span> sur Sloyd, y déposer ce nouveau fichier <text:span text:style-name="Source_20_Text">alphaville.blend</text:span></text:p>
        </text:list-item>
      </text:list>
      <text:h text:style-name="Heading_20_3" text:outline-level="3"><text:bookmark-start text:name="__RefHeading___une_nouvelle_page_5"/><text:bookmark-start text:name="une_nouvelle_page"/>Une Nouvelle Page<text:bookmark-end text:name="__RefHeading___une_nouvelle_page_5"/><text:bookmark-end text:name="une_nouvelle_page"/></text:h>
      <text:list text:style-name="List_20_1" text:continue-numbering="false">
        <text:list-item>
          <text:p text:style-name="LastListParagraph_List_20_1_Content_First"> Noter dans le <text:span text:style-name="Source_20_Text">Carnet</text:span> du <text:span text:style-name="Strong_20_Emphasis"><text:span text:style-name="Source_20_Text">J2</text:span></text:span> <text:note text:id="ftn1" text:note-class="footnote"><text:note-citation text:label="2)">2)</text:note-citation><text:note-body><text:p text:style-name="Footnote">sur Sloyd, page <text:span text:style-name="Source_20_Text">alphaville/J2/README.md</text:span></text:p></text:note-body></text:note> le titre du Jour</text:p>
        </text:list-item>
      </text:list>
      <text:p text:style-name="Preformatted_20_Text"># Alphaville J2</text:p>
      <text:h text:style-name="Heading_20_3" text:outline-level="3"><text:bookmark-start text:name="__RefHeading___les_coordonnees_6"/><text:bookmark-start text:name="les_coordonnees"/>Les Coordonnées<text:bookmark-end text:name="__RefHeading___les_coordonnees_6"/><text:bookmark-end text:name="les_coordonnees"/></text:h>
      <text:list text:style-name="List_20_1" text:continue-numbering="false">
        <text:list-item>
          <text:p text:style-name="List_20_1_Content_First"> Ouvrir le fichier <text:span text:style-name="Source_20_Text">J1/alphaville.blend</text:span> du jour <text:span text:style-name="Strong_20_Emphasis">J1</text:span></text:p>
        </text:list-item>
        <text:list-item>
          <text:p text:style-name="List_20_1_Content"> Sélectionner le <text:span text:style-name="Source_20_Text">PC</text:span></text:p>
        </text:list-item>
        <text:list-item>
          <text:p text:style-name="List_20_1_Content"> Entrer en mode édition</text:p>
        </text:list-item>
        <text:list-item>
          <text:p text:style-name="List_20_1_Content"> Sélectionner le <text:span text:style-name="Strong_20_Emphasis">point supérieur droit</text:span></text:p>
        </text:list-item>
        <text:list-item>
          <text:p text:style-name="List_20_1_Content"> Ouvrir la <text:a xlink:type="simple" xlink:href="https://icn.codeatlas.cc/doku.php?id=blender:objets#proprietes" text:style-name="Internet_20_link" text:visited-style-name="Visited_20_Internet_20_Link">palette des propriétés</text:a></text:p>
        </text:list-item>
        <text:list-item>
          <text:p text:style-name="List_20_1_Content_Last"> Noter les coordonnées du point (<text:span text:style-name="Source_20_Text">Sommet</text:span>) en <text:span text:style-name="Source_20_Text">X</text:span> et <text:span text:style-name="Source_20_Text">Y</text:span> en laissant le bouton <text:span text:style-name="Source_20_Text">Local</text:span> activé</text:p>
        </text:list-item>
      </text:list>
      <text:p text:style-name="Text_20_body"><draw:frame draw:style-name="media" draw:name="1" text:anchor-type="as-char" draw:z-index="1" svg:width="21.74875cm" style:rel-width="100%" svg:height="15.319375cm" style:rel-height="scale"><draw:image xlink:href="Pictures/b29cbfa7aae7f28650e41163fb7df483.png" xlink:type="simple" xlink:show="embed" xlink:actuate="onLoad"/></draw:frame></text:p>
      <text:list text:style-name="List_20_1" text:continue-numbering="false">
        <text:list-item>
          <text:p text:style-name="LastListParagraph_List_20_1_Content_First"> Dans le Carnet, ajouter le sous-titre <text:span text:style-name="Source_20_Text">Coordonnées Pré J1</text:span></text:p>
        </text:list-item>
      </text:list>
      <text:p text:style-name="Preformatted_20_Text">## Coordonnées Pré J1</text:p>
      <text:list text:style-name="List_20_1" text:continue-numbering="false">
        <text:list-item>
          <text:p text:style-name="LastListParagraph_List_20_1_Content_First"> Ajouter les coordonnées <text:span text:style-name="Source_20_Text">Local</text:span> en indiquant à la place de <text:span text:style-name="Source_20_Text">x</text:span> et <text:span text:style-name="Source_20_Text">y</text:span> les valeurs que vous avez notées</text:p>
        </text:list-item>
      </text:list>
      <text:p text:style-name="Preformatted_20_Text">* Local: (x,y)</text:p>
      <text:list text:style-name="List_20_1" text:continue-numbering="false">
        <text:list-item>
          <text:p text:style-name="List_20_1_Content_First"> Retourner sur le Pré J1 et noter les coordonnées du point en passant sur le mode <text:span text:style-name="Source_20_Text">Global</text:span></text:p>
        </text:list-item>
        <text:list-item>
          <text:p text:style-name="List_20_1_Content_Last"> Ajouter les coordonnées <text:span text:style-name="Source_20_Text">Global</text:span> sur une ligne juste en dessous de la ligne précédente</text:p>
        </text:list-item>
      </text:list>
      <text:p text:style-name="Preformatted_20_Text">* Global: (x,y)</text:p>
      <text:list text:style-name="List_20_1" text:continue-numbering="false">
        <text:list-item>
          <text:p text:style-name="LastListParagraph_List_20_1_Content_First"> Comme ceci:</text:p>
        </text:list-item>
      </text:list>
      <text:p text:style-name="Preformatted_20_Text">* Local: (x,y)<text:line-break/>* Global: (x,y)</text:p>
      <text:list text:style-name="List_20_1" text:continue-numbering="false">
        <text:list-item>
          <text:p text:style-name="LastListParagraph_List_20_1_Content_First"> Maintenant, ajouter le sous-titre <text:span text:style-name="Source_20_Text">Coordonnées Pré J2</text:span></text:p>
        </text:list-item>
      </text:list>
      <text:p text:style-name="Preformatted_20_Text">## Coordonnées Pré J2</text:p>
      <text:list text:style-name="List_20_1" text:continue-numbering="false">
        <text:list-item>
          <text:p text:style-name="List_20_1_Content_First"> Appliquer la même procédure en examinant les coordonnées du point supérieur droit du fichier <text:span text:style-name="Source_20_Text">J2/Alphaville.blend</text:span> en mode <text:span text:style-name="Source_20_Text">Local</text:span> et <text:span text:style-name="Source_20_Text">Global</text:span>.</text:p>
        </text:list-item>
        <text:list-item>
          <text:p text:style-name="List_20_1_Content_Last"> Ajouter ces informations comme précédemment</text:p>
        </text:list-item>
      </text:list>
      <text:p text:style-name="Preformatted_20_Text">* Local: (x,y)<text:line-break/>* Global: (x,y)</text:p>
      <text:h text:style-name="Heading_20_3" text:outline-level="3"><text:bookmark-start text:name="__RefHeading___les_explications_7"/><text:bookmark-start text:name="les_explications"/>Les Explications<text:bookmark-end text:name="__RefHeading___les_explications_7"/><text:bookmark-end text:name="les_explications"/></text:h>
      <text:list text:style-name="List_20_1" text:continue-numbering="false">
        <text:list-item>
          <text:p text:style-name="List_20_1_Content_First"> Tirons quelques enseignements de cette expérience</text:p>
        </text:list-item>
        <text:list-item>
          <text:p text:style-name="List_20_1_Content"> Pourquoi ces 4 valeurs sont-elles différentes?</text:p>
        </text:list-item>
        <text:list-item>
          <text:p text:style-name="List_20_1_Content"> Qu'est-ce que cela nous indique quant au fonctionnement «géométrique» et «numérique» de Blender?</text:p>
        </text:list-item>
        <text:list-item>
          <text:p text:style-name="List_20_1_Content_Last"> Pour bien comprendre cette différence, noter les informations concernant l'objet <text:span text:style-name="Source_20_Text">PC</text:span> en sélectionnant l'objet et en consultant les informations concernant l'échelle de l'objet qui sont visibles dans la barre d'outils à droite, dans l'onglet <text:span text:style-name="Source_20_Text">Objet</text:span>.</text:p>
        </text:list-item>
      </text:list>
      <text:p text:style-name="Text_20_body"><draw:frame draw:style-name="media" draw:name="2" text:anchor-type="as-char" draw:z-index="2" svg:width="16.906875cm" svg:height="16.324791666667cm"><draw:image xlink:href="Pictures/a8953bd9fe580658911c7707ee67e146.png" xlink:type="simple" xlink:show="embed" xlink:actuate="onLoad"/></draw:frame></text:p>
      <text:list text:style-name="List_20_1" text:continue-numbering="false">
        <text:list-item>
          <text:p text:style-name="LastListParagraph_List_20_1_Content_First"> Ajouter un sous-titre <text:span text:style-name="Source_20_Text">Explications</text:span></text:p>
        </text:list-item>
      </text:list>
      <text:p text:style-name="Preformatted_20_Text">## Explications</text:p>
      <text:list text:style-name="List_20_1" text:continue-numbering="false">
        <text:list-item>
          <text:p text:style-name="List_20_1_Content_First"> Expliquer pourquoi les valeurs sont différentes quand on modélise suivant la première procédure (celle du Pré Carré du Jour J1) et suivant la deuxième procédure (J2).</text:p>
        </text:list-item>
        <text:list-item>
          <text:p text:style-name="List_20_1_Content"> Il s'agit ici d'être capable de comprendre, puis d'expliquer de façon claire et concise:</text:p>
          <text:list text:style-name="List_20_1">
            <text:list-item>
              <text:p text:style-name="List_20_1_Content"> La nature des deux modes d'édition (<text:span text:style-name="Source_20_Text">Mode Objet</text:span> et <text:span text:style-name="Source_20_Text">Mode édition</text:span>) </text:p>
            </text:list-item>
            <text:list-item>
              <text:p text:style-name="List_20_1_Content"> Et notamment ce qui les différencie quand on utilise un opérateur de transformation géométrique tel que l'opérateur d'échelle</text:p>
            </text:list-item>
            <text:list-item>
              <text:p text:style-name="List_20_1_Content_Last"> À partir de ces explications, être capable de poursuivre la description en détaillant le rôle des <text:span text:style-name="Emphasis">données</text:span> de l'onglet Objet relatives à la <text:span text:style-name="Source_20_Text">Position</text:span>, la <text:span text:style-name="Source_20_Text">Rotation</text:span> et à l' <text:span text:style-name="Source_20_Text">Échelle</text:span></text:p>
            </text:list-item>
          </text:list>
        </text:list-item>
      </text:list>
      <text:h text:style-name="Heading_20_3" text:outline-level="3"><text:bookmark-start text:name="__RefHeading___la_confirmation_8"/><text:bookmark-start text:name="la_confirmation"/>La Confirmation<text:bookmark-end text:name="__RefHeading___la_confirmation_8"/><text:bookmark-end text:name="la_confirmation"/></text:h>
      <text:list text:style-name="List_20_1" text:continue-numbering="false">
        <text:list-item>
          <text:p text:style-name="List_20_1_Content_First"> À présent, faire l'expérience suivante:</text:p>
        </text:list-item>
        <text:list-item>
          <text:p text:style-name="List_20_1_Content"> Ouvrir le fichier <text:span text:style-name="Source_20_Text">J2/alphaville.blend</text:span></text:p>
        </text:list-item>
        <text:list-item>
          <text:p text:style-name="List_20_1_Content"> Sélectionner le <text:span text:style-name="Source_20_Text">PC</text:span> et rester en <text:span text:style-name="Source_20_Text">Mode Objet</text:span></text:p>
        </text:list-item>
        <text:list-item>
          <text:p text:style-name="List_20_1_Content"> Déplacer le <text:span text:style-name="Source_20_Text">PC</text:span> en <text:span text:style-name="Source_20_Text">Mode Objet</text:span> de <text:span text:style-name="Source_20_Text">X</text:span> <text:span text:style-name="Source_20_Text">20</text:span> et de <text:span text:style-name="Source_20_Text">Y</text:span> <text:span text:style-name="Source_20_Text">10</text:span></text:p>
        </text:list-item>
        <text:list-item>
          <text:p text:style-name="List_20_1_Content"> Passer en <text:span text:style-name="Source_20_Text">Mode Édition</text:span></text:p>
        </text:list-item>
        <text:list-item>
          <text:p text:style-name="List_20_1_Content"> Noter les coordonnées du point supérieur droit</text:p>
        </text:list-item>
        <text:list-item>
          <text:p text:style-name="List_20_1_Content"> Ajouter le sous-titre <text:span text:style-name="Source_20_Text">Coordonnées Pré J2+</text:span> juste après le sous-titre <text:span text:style-name="Source_20_Text">Coordonnées Pré J2</text:span> <text:note text:id="ftn2" text:note-class="footnote"><text:note-citation text:label="3)">3)</text:note-citation><text:note-body><text:p text:style-name="Footnote">donc avant le sous-titre <text:span text:style-name="Source_20_Text">Explications</text:span></text:p></text:note-body></text:note></text:p>
        </text:list-item>
        <text:list-item>
          <text:p text:style-name="List_20_1_Content_Last"> Ajouter les informations concernant les coordonnées du point supérieur droit</text:p>
        </text:list-item>
      </text:list>
      <text:p text:style-name="Preformatted_20_Text">* Local: (x,y)<text:line-break/>* Global: (x,y)</text:p>
      <text:list text:style-name="List_20_1" text:continue-numbering="false">
        <text:list-item>
          <text:p text:style-name="List_20_1_Content_First"> À nouveau, pourquoi, et comment les coordonnées, divergent-elles entre le mode <text:span text:style-name="Source_20_Text">Local</text:span> et le mode <text:span text:style-name="Source_20_Text">Global</text:span>?</text:p>
        </text:list-item>
        <text:list-item>
          <text:p text:style-name="List_20_1_Content"> Cela nous aide à mieux comprendre ce que nous avons commencé à expliquer un peu plus haut</text:p>
        </text:list-item>
        <text:list-item>
          <text:p text:style-name="List_20_1_Content"> Modifier <text:note text:id="ftn3" text:note-class="footnote"><text:note-citation text:label="4)">4)</text:note-citation><text:note-body><text:p text:style-name="Footnote">c'est-à-dire <text:span text:style-name="Emphasis">améliorer</text:span></text:p></text:note-body></text:note> vos précédentes <text:span text:style-name="Source_20_Text">Explications</text:span> en tenant compte de cette nouvelle expérience</text:p>
        </text:list-item>
        <text:list-item>
          <text:p text:style-name="List_20_1_Content"> Dans le premier paragraphe des <text:span text:style-name="Source_20_Text">Explications</text:span>, tâcher d'expliquer d'une façon claire et concise le fonctionnement des données <text:span text:style-name="Source_20_Text">Position</text:span>, <text:span text:style-name="Source_20_Text">Rotation</text:span>, <text:span text:style-name="Source_20_Text">Échelle</text:span> stockées dans l'onglet <text:span text:style-name="Source_20_Text">Objet</text:span> en précisant ce qui diffère quand on utilise les opérateurs <text:span text:style-name="Source_20_Text">Déplacement</text:span> (<text:span text:style-name="Source_20_Text">G</text:span>), Rotation (<text:span text:style-name="Source_20_Text">R</text:span>) ou Échelle (<text:span text:style-name="Source_20_Text">S</text:span>) en <text:span text:style-name="Source_20_Text">Mode Objet</text:span> et en <text:span text:style-name="Source_20_Text">Mode Édition</text:span>.</text:p>
        </text:list-item>
        <text:list-item>
          <text:p text:style-name="List_20_1_Content"> Dans le cas de cette expérience de déplacement, les explications que vous devez fournir doivent faire mention d'une <text:span text:style-name="Strong_20_Emphasis">caractéristique</text:span>, une donnée, propre aux <text:a xlink:type="simple" xlink:href="doku.php?id=blender:objets" text:style-name="Internet_20_link" text:visited-style-name="Visited_20_Internet_20_Link">objets</text:a> dont nous n'avons pas encore parlé. C'est avec les informations de cette caractéristique que nous pouvons «calculer» la position «Globale» et que nous comprenons le sens de la position «Locale». Aidez-vous des informations contenues dans le manuel en suivant les liens qui mènent vers la documentation «officielle». Quand vous avez trouvé cette caractéristique, mentionnez-la par son nom exact en ajoutant un <text:a xlink:type="simple" xlink:href="doku.php?id=sloyd:markdown#liens" text:style-name="Internet_20_link" text:visited-style-name="Visited_20_Internet_20_Link">lien hypertexte</text:a> vers la page de la documentation officielle de Blender qui décrit cette caractéristique. </text:p>
        </text:list-item>
        <text:list-item>
          <text:p text:style-name="List_20_1_Content"> Dans un second paragraphe, à l'aide des expériences précédentes, expliciter ce fonctionnement dans le cas concret d'un déplacement et d'une échelle, comme nous l'avons fait avec le <text:span text:style-name="Source_20_Text">PC</text:span>.</text:p>
        </text:list-item>
        <text:list-item>
          <text:p text:style-name="List_20_1_Content_Last"> 🥇 Comment nomme-t-on en mathématiques cette opération qui consiste à «calculer autrement» les coordonnées d'un point entre un deux «espaces» tels que le <text:span text:style-name="Source_20_Text">Local</text:span> et le <text:span text:style-name="Source_20_Text">Global</text:span>? Trouver la page <text:a xlink:type="simple" xlink:href="https://fr.wikipedia.org/wiki/Wikipedia" text:style-name="Internet_20_link" text:visited-style-name="Visited_20_Internet_20_Link">Wikipedia</text:a> faisant mention de cette opération, et la page décrivant l'objet mathématique qui est «transformé» au cours de cette opération.</text:p>
        </text:list-item>
      </text:list>
      <text:h text:style-name="Heading_20_2" text:outline-level="2"><text:bookmark-start text:name="__RefHeading___midi_9"/><text:bookmark-start text:name="midi"/>Midi<text:bookmark-end text:name="__RefHeading___midi_9"/><text:bookmark-end text:name="midi"/></text:h>
      <text:p text:style-name="Text_20_body"><text:span text:style-name="Strong_20_Emphasis">Mercredi 4 octobre 2023</text:span></text:p>
      <text:h text:style-name="Heading_20_3" text:outline-level="3"><text:bookmark-start text:name="__RefHeading___les_fouilles_10"/><text:bookmark-start text:name="les_fouilles"/>Les Fouilles<text:bookmark-end text:name="__RefHeading___les_fouilles_10"/><text:bookmark-end text:name="les_fouilles"/></text:h>
      <text:list text:style-name="List_20_1" text:continue-numbering="false">
        <text:list-item>
          <text:p text:style-name="LastListParagraph_List_20_1_Content_First"> Modélisation des <text:a xlink:type="simple" xlink:href="https://fr.wikipedia.org/wiki/fouille" text:style-name="Internet_20_link" text:visited-style-name="Visited_20_Internet_20_Link">fouilles</text:a> d'<text:a xlink:type="simple" xlink:href="doku.php?id=alphaville:recit" text:style-name="Internet_20_link" text:visited-style-name="Visited_20_Internet_20_Link">Alphaville</text:a></text:p>
        </text:list-item>
      </text:list>
      <text:list text:style-name="List_20_1" text:continue-numbering="false">
        <text:list-item>
          <text:p text:style-name="List_20_1_Content_First"> <text:span text:style-name="Strong_20_Emphasis">Nouveau fichier</text:span></text:p>
        </text:list-item>
        <text:list-item>
          <text:p text:style-name="List_20_1_Content"> Ouvrir le fichier <text:span text:style-name="Source_20_Text">alphaville.blend</text:span> du Jour J2</text:p>
        </text:list-item>
        <text:list-item>
          <text:p text:style-name="List_20_1_Content_Last"> Enregistrer le fichier en tant que <text:span text:style-name="Source_20_Text">excavation.blend</text:span> dans <text:span text:style-name="Source_20_Text">J2</text:span> (<text:span text:style-name="Source_20_Text">J2/excavation.blend</text:span>)</text:p>
        </text:list-item>
      </text:list>
      <text:h text:style-name="Heading_20_3" text:outline-level="3"><text:bookmark-start text:name="__RefHeading___le_decoupage_11"/><text:bookmark-start text:name="le_decoupage"/>Le Découpage<text:bookmark-end text:name="__RefHeading___le_decoupage_11"/><text:bookmark-end text:name="le_decoupage"/></text:h>
      <text:list text:style-name="List_20_1" text:continue-numbering="false">
        <text:list-item>
          <text:p text:style-name="List_20_1_Content_First"> <text:span text:style-name="Strong_20_Emphasis">Découpage de la parcelle</text:span></text:p>
        </text:list-item>
        <text:list-item>
          <text:p text:style-name="List_20_1_Content"> Apprendre à <text:span text:style-name="Strong_20_Emphasis"><text:a xlink:type="simple" xlink:href="doku.php?id=blender:modelisation#decouper" text:style-name="Internet_20_link" text:visited-style-name="Visited_20_Internet_20_Link">découper</text:a></text:span> à partir du fichier par défaut qui contient un cube.</text:p>
        </text:list-item>
        <text:list-item>
          <text:p text:style-name="List_20_1_Content"> Quand vous avez compris comment cela fonctionne</text:p>
        </text:list-item>
        <text:list-item>
          <text:p text:style-name="List_20_1_Content"> Ouvrir <text:span text:style-name="Source_20_Text">excavation.blend</text:span></text:p>
        </text:list-item>
        <text:list-item>
          <text:p text:style-name="List_20_1_Content"> Sélectionner le <text:span text:style-name="Source_20_Text">PC</text:span> et entrer en mode édition</text:p>
        </text:list-item>
        <text:list-item>
          <text:p text:style-name="List_20_1_Content"> <text:a xlink:type="simple" xlink:href="doku.php?id=blender:modelisation#decouper" text:style-name="Internet_20_link" text:visited-style-name="Visited_20_Internet_20_Link">Découper</text:a> le carré en 4 <text:span text:style-name="underline">suivant ces <text:a xlink:type="simple" xlink:href="https://sloyd.work/Aleph/Livre/src/branch/main/fouilles" text:style-name="Internet_20_link" text:visited-style-name="Visited_20_Internet_20_Link">instructions</text:a> graphiques</text:span> : <text:a xlink:type="simple" xlink:href="https://sloyd.work/Aleph/Livre/src/branch/main/fouilles/cutting.md" text:style-name="Internet_20_link" text:visited-style-name="Visited_20_Internet_20_Link">découpage</text:a>.</text:p>
        </text:list-item>
        <text:list-item>
          <text:p text:style-name="List_20_1_Content"> Il faut découper le PC en 4 parties égales puis <text:span text:style-name="Strong_20_Emphasis"><text:a xlink:type="simple" xlink:href="doku.php?id=blender:modelisation#separer" text:style-name="Internet_20_link" text:visited-style-name="Visited_20_Internet_20_Link">séparer</text:a></text:span> les 3 premiers carrés afin d'obtenir 4 objets distincts dans la scène 3D</text:p>
        </text:list-item>
        <text:list-item>
          <text:p text:style-name="List_20_1_Content"> Il faut renommer ces 4 objets <text:span text:style-name="Source_20_Text">A</text:span>,<text:span text:style-name="Source_20_Text">B</text:span>,<text:span text:style-name="Source_20_Text">C</text:span> et <text:span text:style-name="Source_20_Text">D</text:span> comme sur l'image ci-dessous. Le carré <text:span text:style-name="Source_20_Text">A</text:span> est en bas à gauche, le carré <text:span text:style-name="Source_20_Text">B</text:span> est en bas à droite, le carré <text:span text:style-name="Source_20_Text">C</text:span> est en haut à droite et la carré <text:span text:style-name="Source_20_Text">D</text:span> est en haut à gauche.</text:p>
        </text:list-item>
        <text:list-item>
          <text:p text:style-name="List_20_1_Content"> Il doit y avoir exactement 4 objets dans la scène</text:p>
        </text:list-item>
        <text:list-item>
          <text:p text:style-name="List_20_1_Content_Last"> Enregistrer le fichier <text:span text:style-name="Source_20_Text">excavation.blend</text:span> et le déposer dans <text:span text:style-name="Source_20_Text">J2</text:span> sur Sloyd</text:p>
        </text:list-item>
      </text:list>
      <text:p text:style-name="Text_20_body"><draw:a xlink:type="simple" xlink:href="https://sloyd.work/Aleph/Livre/media/branch/main/fouilles/cutting/11.jpg"><draw:frame draw:style-name="media" draw:name="3" text:anchor-type="as-char" draw:z-index="3" svg:width="36.142083333333cm" style:rel-width="100%" svg:height="20.32cm" style:rel-height="scale"><draw:image xlink:href="Pictures/e461c9ff5b4322dae6e98c5e93089dce.jpg" xlink:type="simple" xlink:show="embed" xlink:actuate="onLoad"/></draw:frame></draw:a></text:p>
      <text:h text:style-name="Heading_20_3" text:outline-level="3"><text:bookmark-start text:name="__RefHeading___le_sous-decoupage_12"/><text:bookmark-start text:name="le_sous-decoupage"/>Le Sous-découpage<text:bookmark-end text:name="__RefHeading___le_sous-decoupage_12"/><text:bookmark-end text:name="le_sous-decoupage"/></text:h>
      <text:list text:style-name="List_20_1" text:continue-numbering="false">
        <text:list-item>
          <text:p text:style-name="List_20_1_Content_First"> Apprendre <text:span text:style-name="Strong_20_Emphasis"><text:a xlink:type="simple" xlink:href="doku.php?id=blender:modelisation#decouper" text:style-name="Internet_20_link" text:visited-style-name="Visited_20_Internet_20_Link">découper</text:a></text:span> en «mode multiple» (voir page <text:a xlink:type="simple" xlink:href="doku.php?id=blender:modelisation#decouper" text:style-name="Internet_20_link" text:visited-style-name="Visited_20_Internet_20_Link">découper</text:a>)</text:p>
        </text:list-item>
        <text:list-item>
          <text:p text:style-name="List_20_1_Content"> Ensuite, à partir d'un des carrés <text:span text:style-name="Source_20_Text">A</text:span>, <text:span text:style-name="Source_20_Text">B</text:span>, <text:span text:style-name="Source_20_Text">C</text:span> ou <text:span text:style-name="Source_20_Text">D</text:span>, recommencer l'opération de découpe en découpant en <text:span text:style-name="Source_20_Text">5</text:span> le carré sélectionné, ce qui génère 25 carrés.</text:p>
        </text:list-item>
        <text:list-item>
          <text:p text:style-name="List_20_1_Content_Last"> <draw:frame draw:style-name="media" draw:name="4" text:anchor-type="as-char" draw:z-index="4" svg:width="0.396875cm" svg:height="0.396875cm"><draw:image xlink:href="Pictures/ce68bd7df0964072449da72c2695866b.gif" xlink:type="simple" xlink:show="embed" xlink:actuate="onLoad"/></draw:frame> Pour diviser en <text:span text:style-name="Source_20_Text">5</text:span> il faut entrer la valeur <text:span text:style-name="Source_20_Text">4</text:span> au clavier lors de l'opération de découpe, car ce nombre correspond au «nombre de lignes de coupe», générant donc <text:span text:style-name="Source_20_Text">n+1</text:span> zones découpées.</text:p>
        </text:list-item>
      </text:list>
      <text:h text:style-name="Heading_20_3" text:outline-level="3"><text:bookmark-start text:name="__RefHeading___le_petit_carre_13"/><text:bookmark-start text:name="le_petit_carre"/>Le Petit Carré<text:bookmark-end text:name="__RefHeading___le_petit_carre_13"/><text:bookmark-end text:name="le_petit_carre"/></text:h>
      <text:list text:style-name="List_20_1" text:continue-numbering="false">
        <text:list-item>
          <text:p text:style-name="List_20_1_Content_First"> Choisir l'un de ces petits carrés et le séparer (<text:span text:style-name="Source_20_Text">P</text:span>) pour créer un nouvel objet.</text:p>
        </text:list-item>
        <text:list-item>
          <text:p text:style-name="List_20_1_Content"> Renommer ce nouvel objet <text:span text:style-name="Source_20_Text">E</text:span>.</text:p>
        </text:list-item>
        <text:list-item>
          <text:p text:style-name="List_20_1_Content"> Comme le PC fait 100 mètres de côté, les 4 carrés font 50 mètres de côté.</text:p>
        </text:list-item>
        <text:list-item>
          <text:p text:style-name="List_20_1_Content_Last"> En divisant un des carrés de 50 mètres de côté en 5 parties horizontales et verticales, cela donne un dernier carré <text:span text:style-name="Source_20_Text">E</text:span> de 10 mètres de côté.</text:p>
        </text:list-item>
      </text:list>
      <text:p text:style-name="Text_20_body"><draw:a xlink:type="simple" xlink:href="https://sloyd.work/Aleph/Livre/media/branch/main/fouilles/cutting/13.jpg"><draw:frame draw:style-name="media" draw:name="5" text:anchor-type="as-char" draw:z-index="5" svg:width="36.142083333333cm" style:rel-width="100%" svg:height="20.32cm" style:rel-height="scale"><draw:image xlink:href="Pictures/d3dba8839ab44f51d9ec0cf6530c8ed8.jpg" xlink:type="simple" xlink:show="embed" xlink:actuate="onLoad"/></draw:frame></draw:a></text:p>
      <text:h text:style-name="Heading_20_3" text:outline-level="3"><text:bookmark-start text:name="__RefHeading___les_vestiges_14"/><text:bookmark-start text:name="les_vestiges"/>Les Vestiges<text:bookmark-end text:name="__RefHeading___les_vestiges_14"/><text:bookmark-end text:name="les_vestiges"/></text:h>
      <text:list text:style-name="List_20_1" text:continue-numbering="false">
        <text:list-item>
          <text:p text:style-name="List_20_1_Content_First"> Entrainez-vous à <text:span text:style-name="Strong_20_Emphasis"><text:a xlink:type="simple" xlink:href="doku.php?id=blender:modelisation#modeliser" text:style-name="Internet_20_link" text:visited-style-name="Visited_20_Internet_20_Link">modéliser</text:a></text:span> à l'aide des outils d'extrusion et de modélisation par point/ligne/face</text:p>
        </text:list-item>
        <text:list-item>
          <text:p text:style-name="List_20_1_Content"> Puis ouvrir le fichier <text:span text:style-name="Source_20_Text">excavation.blend</text:span>.</text:p>
        </text:list-item>
        <text:list-item>
          <text:p text:style-name="List_20_1_Content"> Sélectionner le Petit Carré <text:span text:style-name="Source_20_Text">E</text:span></text:p>
        </text:list-item>
        <text:list-item>
          <text:p text:style-name="List_20_1_Content"> Créer des vestiges <text:a xlink:type="simple" xlink:href="https://sloyd.work/Aleph/Livre/src/branch/main/fouilles/modelling.md" text:style-name="Internet_20_link" text:visited-style-name="Visited_20_Internet_20_Link">suivant ces instructions graphiques</text:a> comme source d'exemple.</text:p>
        </text:list-item>
        <text:list-item>
          <text:p text:style-name="List_20_1_Content"> Modéliser les Vestiges d'Alphaville suivant les contraintes suivantes:</text:p>
          <text:list text:style-name="List_20_1">
            <text:list-item>
              <text:p text:style-name="List_20_1_Content"> les faces doivent être parfaitement découpées et continues, sans trous.</text:p>
            </text:list-item>
            <text:list-item>
              <text:p text:style-name="List_20_1_Content"> les points ont une hauteur maximum d'1m50 et/ou d'une profondeur (valeurs en <text:span text:style-name="Source_20_Text">Z</text:span> négatives) de 1m50</text:p>
            </text:list-item>
            <text:list-item>
              <text:p text:style-name="List_20_1_Content"> le poids du fichier ne doit pas excéder <text:span text:style-name="Strong_20_Emphasis">0,95</text:span> Mo (950ko)</text:p>
            </text:list-item>
          </text:list>
        </text:list-item>
        <text:list-item>
          <text:p text:style-name="List_20_1_Content_Last"> Déposer <text:span text:style-name="Source_20_Text">excavation.blend</text:span> dans <text:span text:style-name="Source_20_Text">J2</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travaux:j2</dc:title>
  </office:meta>
</office:document-meta>
</file>