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4776761c399d6688cb6063914408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icn.codeatlas.cc" text:style-name="Internet_20_link" text:visited-style-name="Visited_20_Internet_20_Link">ICN</text:a><text:bookmark text:name="start"/> / <text:a xlink:type="simple" xlink:href="https://ean.codeatlas.cc" text:style-name="Internet_20_link" text:visited-style-name="Visited_20_Internet_20_Link">EAN</text:a> / 
<text:a xlink:type="simple" xlink:href="https://adn.codeatlas.cc" text:style-name="Internet_20_link" text:visited-style-name="Visited_20_Internet_20_Link">ADN</text:a> / <text:a xlink:type="simple" xlink:href="https://forge.codeatlas.cc" text:style-name="Internet_20_link" text:visited-style-name="Visited_20_Internet_20_Link">FRG</text:a> / <text:a xlink:type="simple" xlink:href="https://sloyd.work" text:style-name="Internet_20_link" text:visited-style-name="Visited_20_Internet_20_Link">SLD</text:a> / <text:a xlink:type="simple" xlink:href="https://forge.codeatlas.cc/doku.php?id=omi:codeatlas" text:style-name="Internet_20_link" text:visited-style-name="Visited_20_Internet_20_Link">?</text:a></text:p>
      <text:p text:style-name="Horizontal_20_Line"/>
      <text:h text:style-name="Heading_20_1" text:outline-level="1"><text:bookmark-start text:name="__RefHeading___🏛️_icn_1"/><text:bookmark-start text:name="🏛️_icn"/>🏛️ ICN<text:bookmark-end text:name="__RefHeading___🏛️_icn_1"/><text:bookmark-end text:name="🏛️_icn"/></text:h>
      <text:h text:style-name="Heading_20_2" text:outline-level="2"><text:bookmark-start text:name="__RefHeading___introduction_a_la_conception_numerique_2"/><text:bookmark-start text:name="introduction_a_la_conception_numerique"/>Introduction à la Conception Numérique<text:bookmark-end text:name="__RefHeading___introduction_a_la_conception_numerique_2"/><text:bookmark-end text:name="introduction_a_la_conception_numerique"/></text:h>
      <text:p text:style-name="Text_20_body"><text:a xlink:type="simple" xlink:href="https://icn.codeatlas.cc/doku.php?id=blender:start" text:style-name="Internet_20_link" text:visited-style-name="Visited_20_Internet_20_Link">Modélisation</text:a> / <text:a xlink:type="simple" xlink:href="https://icn.codeatlas.cc/doku.php?id=numerique:start" text:style-name="Internet_20_link" text:visited-style-name="Visited_20_Internet_20_Link">Numérique</text:a> / <text:a xlink:type="simple" xlink:href="https://icn.codeatlas.cc/doku.php?id=mathemata:start" text:style-name="Internet_20_link" text:visited-style-name="Visited_20_Internet_20_Link">Mathématiques</text:a> / <text:a xlink:type="simple" xlink:href="https://icn.codeatlas.cc/doku.php?id=alphaville:start" text:style-name="Internet_20_link" text:visited-style-name="Visited_20_Internet_20_Link">Alphaville</text:a> / <text:a xlink:type="simple" xlink:href="https://sloyd.work" text:style-name="Internet_20_link" text:visited-style-name="Visited_20_Internet_20_Link">Sloyd</text:a></text:p>
      <text:p text:style-name="Text_20_body"><draw:frame draw:style-name="media" draw:name="0" text:anchor-type="as-char" draw:z-index="0" svg:width="7.5670833333333cm" svg:height="7.2495833333333cm"><draw:image xlink:href="Pictures/4b4776761c399d6688cb60639144083b.png" xlink:type="simple" xlink:show="embed" xlink:actuate="onLoad"/></draw:frame></text:p>
      <text:p text:style-name="Text_20_body"><text:span text:style-name="sup">Image: <text:a xlink:type="simple" xlink:href="https://fr.wikipedia.org/wiki/Johannes_Kepler#Le_Mysterium_cosmographicum" text:style-name="Internet_20_link" text:visited-style-name="Visited_20_Internet_20_Link">Mysterium Cosmographicum</text:a> </text:span></text:p>
      <text:p text:style-name="Text_20_body">ICN est un enseignement de Licence 1 à l'<text:a xlink:type="simple" xlink:href="https://www.nancy.archi.fr/fr/" text:style-name="Internet_20_link" text:visited-style-name="Visited_20_Internet_20_Link">ENSA Nancy</text:a> organisé autour d'une série de cours magistraux combinant notions <text:a xlink:type="simple" xlink:href="https://icn.codeatlas.cc/doku.php?id=mathemata:start" text:style-name="Internet_20_link" text:visited-style-name="Visited_20_Internet_20_Link">mathématiques</text:a> et <text:span text:style-name="Strong_20_Emphasis"><text:a xlink:type="simple" xlink:href="https://icn.codeatlas.cc/doku.php?id=numerique:start" text:style-name="Internet_20_link" text:visited-style-name="Visited_20_Internet_20_Link">numériques</text:a></text:span>, associés à des <text:span text:style-name="Strong_20_Emphasis"><text:a xlink:type="simple" xlink:href="https://icn.codeatlas.cc/doku.php?id=alphaville:start" text:style-name="Internet_20_link" text:visited-style-name="Visited_20_Internet_20_Link">travaux dirigés</text:a></text:span> qui visent à faire découvrir les notions fondamentales de la <text:a xlink:type="simple" xlink:href="https://icn.codeatlas.cc/doku.php?id=conception:start" text:style-name="Internet_20_link" text:visited-style-name="Visited_20_Internet_20_Link">conception</text:a> numérique par la pratique de la <text:span text:style-name="Strong_20_Emphasis"><text:a xlink:type="simple" xlink:href="https://icn.codeatlas.cc/doku.php?id=blender:maillages" text:style-name="Internet_20_link" text:visited-style-name="Visited_20_Internet_20_Link">modélisation</text:a></text:span> polygonale et de l'<text:span text:style-name="Strong_20_Emphasis"><text:a xlink:type="simple" xlink:href="https://icn.codeatlas.cc/doku.php?id=python:start" text:style-name="Internet_20_link" text:visited-style-name="Visited_20_Internet_20_Link">écriture numérique</text:a>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