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cfe769716311b3c6dc44aa653ff16d.jpg"/>
  <manifest:file-entry manifest:media-type="image/png" manifest:full-path="Pictures/6bde6e30babbc44aadf8406aef4bb0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outils"/><text:bookmark-start text:name="__RefHeading___outils_annexes_1"/><text:bookmark-start text:name="outils_annexes"/>Outils annexes<text:bookmark-end text:name="__RefHeading___outils_annexes_1"/><text:bookmark-end text:name="outils_annexes"/></text:h>
      <text:h text:style-name="Heading_20_2" text:outline-level="2"><text:bookmark-start text:name="__RefHeading___git_2"/><text:bookmark-start text:name="git"/>Git<text:bookmark-end text:name="__RefHeading___git_2"/><text:bookmark-end text:name="git"/></text:h>
      <text:list text:style-name="List_20_1" text:continue-numbering="false">
        <text:list-item>
          <text:p text:style-name="List_20_1_Content_First"> Apprendre à «<text:a xlink:type="simple" xlink:href="https://laura-fleron.forge.apps.education.fr/git/" text:style-name="Internet_20_link" text:visited-style-name="Visited_20_Internet_20_Link">Développer avec Git</text:a>» par Laura Fléron, <text:a xlink:type="simple" xlink:href="https://www.education.gouv.fr/reussir-au-lycee/la-specialite-numerique-et-sciences-informatiques-au-bac-325448" text:style-name="Internet_20_link" text:visited-style-name="Visited_20_Internet_20_Link">NSI</text:a> <text:note text:id="ftn0" text:note-class="footnote"><text:note-citation text:label="1)">1)</text:note-citation><text:note-body><text:p text:style-name="Footnote">La spécialité “Numérique et sciences informatiques” au bac</text:p></text:note-body></text:note>, Académie de Reims.</text:p>
        </text:list-item>
        <text:list-item>
          <text:p text:style-name="List_20_1_Content_Last"> <text:a xlink:type="simple" xlink:href="https://ludo2ne.github.io/Git-tuto/" text:style-name="Internet_20_link" text:visited-style-name="Visited_20_Internet_20_Link">Tuto Git</text:a> par <text:a xlink:type="simple" xlink:href="https://ludo2ne.github.io/index.html" text:style-name="Internet_20_link" text:visited-style-name="Visited_20_Internet_20_Link">Ludovic Deneuville</text:a></text:p>
        </text:list-item>
      </text:list>
      <text:h text:style-name="Heading_20_2" text:outline-level="2"><text:bookmark-start text:name="__RefHeading___github_desktop_3"/><text:bookmark-start text:name="github_desktop"/>Github Desktop<text:bookmark-end text:name="__RefHeading___github_desktop_3"/><text:bookmark-end text:name="github_desktop"/></text:h>
      <text:list text:style-name="List_20_1" text:continue-numbering="false">
        <text:list-item>
          <text:p text:style-name="List_20_1_Content_First"> Optionnel</text:p>
        </text:list-item>
        <text:list-item>
          <text:p text:style-name="List_20_1_Content"> Installer <text:a xlink:type="simple" xlink:href="https://desktop.github.com/" text:style-name="Internet_20_link" text:visited-style-name="Visited_20_Internet_20_Link">Github Desktop</text:a> pour travailler plus efficacement avec Sloyd.</text:p>
        </text:list-item>
        <text:list-item>
          <text:p text:style-name="List_20_1_Content"> Consulter la <text:a xlink:type="simple" xlink:href="https://docs.github.com/fr/desktop" text:style-name="Internet_20_link" text:visited-style-name="Visited_20_Internet_20_Link">documentation</text:a></text:p>
        </text:list-item>
        <text:list-item>
          <text:p text:style-name="List_20_1_Content"> <text:a xlink:type="simple" xlink:href="https://docs.github.com/fr/desktop/installing-and-configuring-github-desktop/installing-and-authenticating-to-github-desktop/authenticating-to-github-in-github-desktop" text:style-name="Internet_20_link" text:visited-style-name="Visited_20_Internet_20_Link">S'authentifier</text:a> avec son compte Sloyd. <text:note text:id="ftn1" text:note-class="footnote"><text:note-citation text:label="2)">2)</text:note-citation><text:note-body><text:p text:style-name="Footnote">ou avec votre compte Github, Gitlab, etc., <text:span text:style-name="Strong_20_Emphasis">si vous travaillez avec une autre plateforme git</text:span></text:p></text:note-body></text:note></text:p>
          <text:list text:style-name="List_20_1">
            <text:list-item>
              <text:p text:style-name="List_20_1_Content"> Fichier &gt; Cloner un répertoire &gt; URL</text:p>
            </text:list-item>
            <text:list-item>
              <text:p text:style-name="List_20_1_Content_Last"> URL : <text:span text:style-name="Source_20_Text"><text:a xlink:type="simple" xlink:href="https://sloyd.work/" text:style-name="Internet_20_link" text:visited-style-name="Visited_20_Internet_20_Link">https://sloyd.work/</text:a>&lt;nom d'utilisateur&gt;/&lt;nom du dépôt&gt;</text:span></text:p>
            </text:list-item>
          </text:list>
        </text:list-item>
      </text:list>
      <text:p text:style-name="Text_20_body"><draw:frame draw:style-name="media" draw:name="0" text:anchor-type="as-char" draw:z-index="0" svg:width="10.583333333333cm" svg:height="6.6658591731266cm"><draw:image xlink:href="Pictures/23cfe769716311b3c6dc44aa653ff16d.jpg" xlink:type="simple" xlink:show="embed" xlink:actuate="onLoad"/></draw:frame></text:p>
      <text:p text:style-name="Text_20_body">Il est faut ensuite s'identifier <text:note text:id="ftn2" text:note-class="footnote"><text:note-citation text:label="3)">3)</text:note-citation><text:note-body><text:p text:style-name="Footnote">au moment de cloner le répertoire si celui-ci est privé ou au moment de synchroniser</text:p></text:note-body></text:note> avec son identifiant et son mot de passe.</text:p>
      <text:p text:style-name="Horizontal_20_Line"/>
      <text:p text:style-name="Text_20_body"><draw:frame draw:style-name="media" draw:name="1" text:anchor-type="as-char" draw:z-index="1" svg:width="11.800416666667cm" svg:height="9.8425cm"><draw:image xlink:href="Pictures/6bde6e30babbc44aadf8406aef4bb0a4.png" xlink:type="simple" xlink:show="embed" xlink:actuate="onLoad"/></draw:frame></text:p>
      <text:h text:style-name="Heading_20_2" text:outline-level="2"><text:bookmark-start text:name="__RefHeading___windows_4"/><text:bookmark-start text:name="windows"/>Windows<text:bookmark-end text:name="__RefHeading___windows_4"/><text:bookmark-end text:name="windows"/></text:h>
      <text:list text:style-name="List_20_1" text:continue-numbering="false">
        <text:list-item>
          <text:p text:style-name="LastListParagraph_List_20_1_Content_First"> <text:a xlink:type="simple" xlink:href="https://hub.openingdesign.com/OpeningDesign/OD_Library/src/branch/master/BIM/Workflow/OD%20Workflows.md#file-management-on-windows" text:style-name="Internet_20_link" text:visited-style-name="Visited_20_Internet_20_Link">Working with Git on Windows</text:a></text:p>
        </text:list-item>
      </text:list>
      <text:h text:style-name="Heading_20_2" text:outline-level="2"><text:bookmark-start text:name="__RefHeading___git_5"/><text:bookmark-start text:name="git1"/>Git<text:bookmark-end text:name="__RefHeading___git_5"/><text:bookmark-end text:name="git1"/></text:h>
      <text:list text:style-name="List_20_1" text:continue-numbering="false">
        <text:list-item>
          <text:p text:style-name="List_20_1_Content_First"> Optionnel</text:p>
        </text:list-item>
        <text:list-item>
          <text:p text:style-name="List_20_1_Content_Last"> Installer <text:a xlink:type="simple" xlink:href="https://git-scm.com/downloads" text:style-name="Internet_20_link" text:visited-style-name="Visited_20_Internet_20_Link">Git</text:a> pour travailler <text:span text:style-name="Emphasis">directement</text:span> avec Git</text:p>
        </text:list-item>
      </text:list>
      <text:p text:style-name="Text_20_body">Par exemple, cloner <text:a xlink:type="simple" xlink:href="https://sloyd.work/Zeth/Alphaville" text:style-name="Internet_20_link" text:visited-style-name="Visited_20_Internet_20_Link">Zeth/Alphaville</text:a></text:p>
      <text:p text:style-name="Preformatted_20_Text">git clone https://sloyd.work/Zeth/Alphaville</text:p>
      <text:p text:style-name="Text_20_body">Modifier un fichier</text:p>
      <text:p text:style-name="Text_20_body">ou</text:p>
      <text:p text:style-name="Text_20_body">Ajouter des fichiers puis</text:p>
      <text:p text:style-name="Preformatted_20_Text">git add .</text:p>
      <text:p text:style-name="Text_20_body">Créer un commit</text:p>
      <text:p text:style-name="Preformatted_20_Text">git commit -am "Nouveau commit"</text:p>
      <text:p text:style-name="Text_20_body">Pousser <text:note text:id="ftn3" text:note-class="footnote"><text:note-citation text:label="4)">4)</text:note-citation><text:note-body><text:p text:style-name="Footnote">Téléverser</text:p></text:note-body></text:note></text:p>
      <text:p text:style-name="Preformatted_20_Text">git push origin master</text:p>
      <text:p text:style-name="Text_20_body">Tirer <text:note text:id="ftn4" text:note-class="footnote"><text:note-citation text:label="5)">5)</text:note-citation><text:note-body><text:p text:style-name="Footnote">Mettre à jour un dépôt</text:p></text:note-body></text:note></text:p>
      <text:p text:style-name="Preformatted_20_Text">git pull origin mas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outils</dc:title>
  </office:meta>
</office:document-meta>
</file>