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2bb11acfd9abcf71e9b5b2462f6bd4c.png"/>
  <manifest:file-entry manifest:media-type="image/png" manifest:full-path="Pictures/d3be763586f2d79cd2c9c34f2ba96b11.png"/>
  <manifest:file-entry manifest:media-type="image/png" manifest:full-path="Pictures/200286a1dcbf316058d1eb0e570553d1.png"/>
  <manifest:file-entry manifest:media-type="image/png" manifest:full-path="Pictures/62dc2a13baaf6d7068e309a387cb35a9.png"/>
  <manifest:file-entry manifest:media-type="image/png" manifest:full-path="Pictures/890514a84b5e3faa155ee2d07000e8cf.png"/>
  <manifest:file-entry manifest:media-type="image/png" manifest:full-path="Pictures/a17df1a0f13c5ccb968d50393e074489.png"/>
  <manifest:file-entry manifest:media-type="image/png" manifest:full-path="Pictures/bf54c71cf8f41c61ffe4d5248acbd19f.png"/>
  <manifest:file-entry manifest:media-type="image/png" manifest:full-path="Pictures/a1f1b85af330db863fe3f9b205be0d9f.png"/>
  <manifest:file-entry manifest:media-type="image/png" manifest:full-path="Pictures/7aafa992ddfbb43a22ea15bda711582c.png"/>
  <manifest:file-entry manifest:media-type="image/png" manifest:full-path="Pictures/f228555c2ee6968812e9d5598d8bb1d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oyd:interface"/><text:bookmark-start text:name="__RefHeading___l_interface_1"/><text:bookmark-start text:name="l_interface"/>L'interface<text:bookmark-end text:name="__RefHeading___l_interface_1"/><text:bookmark-end text:name="l_interface"/></text:h>
      <text:list text:style-name="List_20_1" text:continue-numbering="false">
        <text:list-item>
          <text:p text:style-name="List_20_1_Content_First"> L'interface de Sloyd comprend principalement deux modes: </text:p>
          <text:list text:style-name="List_20_1">
            <text:list-item>
              <text:p text:style-name="List_20_1_Content"> <text:a xlink:type="simple" xlink:href="#__RefHeading___le_mode_navigateur_2" text:style-name="Local_20_link" text:visited-style-name="Visited_20_Local_20_Link">Le Mode Navigateur</text:a></text:p>
            </text:list-item>
            <text:list-item>
              <text:p text:style-name="List_20_1_Content_Last"> <text:a xlink:type="simple" xlink:href="https://icn.codeatlas.cc/doku.php?id=sloyd:editer" text:style-name="Internet_20_link" text:visited-style-name="Visited_20_Internet_20_Link">Le Mode Éditeur</text:a></text:p>
            </text:list-item>
          </text:list>
        </text:list-item>
      </text:list>
      <text:h text:style-name="Heading_20_2" text:outline-level="2"><text:bookmark-start text:name="__RefHeading___le_mode_navigateur_2"/><text:bookmark-start text:name="le_mode_navigateur"/>Le Mode Navigateur<text:bookmark-end text:name="__RefHeading___le_mode_navigateur_2"/><text:bookmark-end text:name="le_mode_navigateur"/></text:h>
      <text:list text:style-name="List_20_1" text:continue-numbering="false">
        <text:list-item>
          <text:p text:style-name="List_20_1_Content_First"> Le mode navigateur est le mode «par défaut», par lequel on navigue à travers les dossiers, les fichiers, les options.</text:p>
        </text:list-item>
        <text:list-item>
          <text:p text:style-name="List_20_1_Content_Last"> De haut en bas, regardons ce que nous trouvons dans cette interface.</text:p>
        </text:list-item>
      </text:list>
      <text:h text:style-name="Heading_20_3" text:outline-level="3"><text:bookmark-start text:name="__RefHeading___menu_general_3"/><text:bookmark-start text:name="menu_general"/>Menu général<text:bookmark-end text:name="__RefHeading___menu_general_3"/><text:bookmark-end text:name="menu_general"/></text:h>
      <text:list text:style-name="List_20_1" text:continue-numbering="false">
        <text:list-item>
          <text:p text:style-name="LastListParagraph_List_20_1_Content_First"> Dans le «menu général» nous trouvons un certain nombre de raccourcis, comme <text:span text:style-name="Source_20_Text">Sloyd</text:span> qui permet de revenir à la page d'accueil. </text:p>
        </text:list-item>
      </text:list>
      <text:p text:style-name="Text_20_body"><draw:frame draw:style-name="media" draw:name="0" text:anchor-type="as-char" draw:z-index="0" svg:width="36.142083333333cm" style:rel-width="100%" svg:height="20.32cm" style:rel-height="scale"><draw:image xlink:href="Pictures/a2bb11acfd9abcf71e9b5b2462f6bd4c.png" xlink:type="simple" xlink:show="embed" xlink:actuate="onLoad"/></draw:frame></text:p>
      <text:h text:style-name="Heading_20_3" text:outline-level="3"><text:bookmark-start text:name="__RefHeading___menu_options_4"/><text:bookmark-start text:name="menu_options"/>Menu options<text:bookmark-end text:name="__RefHeading___menu_options_4"/><text:bookmark-end text:name="menu_options"/></text:h>
      <text:list text:style-name="List_20_1" text:continue-numbering="false">
        <text:list-item>
          <text:p text:style-name="LastListParagraph_List_20_1_Content_First"> Juste en dessous nous trouvons un menu dans lequel nous avons, à droite, le menu <text:span text:style-name="Source_20_Text">+</text:span> pour créer des <text:a xlink:type="simple" xlink:href="https://icn.codeatlas.cc/doku.php?id=sloyd:depot" text:style-name="Internet_20_link" text:visited-style-name="Visited_20_Internet_20_Link">dépôts</text:a> …</text:p>
        </text:list-item>
      </text:list>
      <text:p text:style-name="Text_20_body"><draw:frame draw:style-name="media" draw:name="1" text:anchor-type="as-char" draw:z-index="1" svg:width="36.142083333333cm" style:rel-width="100%" svg:height="20.32cm" style:rel-height="scale"><draw:image xlink:href="Pictures/d3be763586f2d79cd2c9c34f2ba96b11.png" xlink:type="simple" xlink:show="embed" xlink:actuate="onLoad"/></draw:frame></text:p>
      <text:list text:style-name="List_20_1" text:continue-numbering="false">
        <text:list-item>
          <text:p text:style-name="LastListParagraph_List_20_1_Content_First"> …  et juste après un menu «option» avec notamment l'option «configurer», pour changer son «avatar» ou son mot de passe par exemple.</text:p>
        </text:list-item>
      </text:list>
      <text:p text:style-name="Text_20_body"><draw:frame draw:style-name="media" draw:name="2" text:anchor-type="as-char" draw:z-index="2" svg:width="7.2760416666667cm" svg:height="13.229166666667cm"><draw:image xlink:href="Pictures/200286a1dcbf316058d1eb0e570553d1.png" xlink:type="simple" xlink:show="embed" xlink:actuate="onLoad"/></draw:frame></text:p>
      <text:h text:style-name="Heading_20_3" text:outline-level="3"><text:bookmark-start text:name="__RefHeading___chemin_des_depots_5"/><text:bookmark-start text:name="chemin_des_depots"/>Chemin des dépôts<text:bookmark-end text:name="__RefHeading___chemin_des_depots_5"/><text:bookmark-end text:name="chemin_des_depots"/></text:h>
      <text:list text:style-name="List_20_1" text:continue-numbering="false">
        <text:list-item>
          <text:p text:style-name="LastListParagraph_List_20_1_Content_First"> Encore en dessous, nous trouvons une barre de menus qui contient, à gauche, le <text:span text:style-name="Strong_20_Emphasis"><text:a xlink:type="simple" xlink:href="https://icn.codeatlas.cc/doku.php?id=numerique:chemin" text:style-name="Internet_20_link" text:visited-style-name="Visited_20_Internet_20_Link">Chemin</text:a></text:span> qui nous indique dans quel dépôt (un dépôt c'est d'abord un dossier) où nous nous trouvons. Nous pouvons cliquer sur chaque partie du chemin entre les barres obliques <text:span text:style-name="Source_20_Text">/</text:span> pour accéder directement à un dossier ou naviguer jusqu'à la <text:a xlink:type="simple" xlink:href="https://icn.codeatlas.cc/doku.php?id=numerique:fichier#arboresce" text:style-name="Internet_20_link" text:visited-style-name="Visited_20_Internet_20_Link">racine</text:a> des dépôts qui porte le nom de l'utilisateur (ici <text:span text:style-name="Source_20_Text">rvba</text:span>).</text:p>
        </text:list-item>
      </text:list>
      <text:p text:style-name="Text_20_body"><draw:frame draw:style-name="media" draw:name="3" text:anchor-type="as-char" draw:z-index="3" svg:width="36.142083333333cm" style:rel-width="100%" svg:height="20.32cm" style:rel-height="scale"><draw:image xlink:href="Pictures/62dc2a13baaf6d7068e309a387cb35a9.png" xlink:type="simple" xlink:show="embed" xlink:actuate="onLoad"/></draw:frame></text:p>
      <text:h text:style-name="Heading_20_3" text:outline-level="3"><text:bookmark-start text:name="__RefHeading___chemin_des_fichiers_6"/><text:bookmark-start text:name="chemin_des_fichiers"/>Chemin des fichiers<text:bookmark-end text:name="__RefHeading___chemin_des_fichiers_6"/><text:bookmark-end text:name="chemin_des_fichiers"/></text:h>
      <text:p text:style-name="Text_20_body">Quand on sélectionne un fichier (dans la <text:a xlink:type="simple" xlink:href="#__RefHeading___zone_des_fichiers_10" text:style-name="Local_20_link" text:visited-style-name="Visited_20_Local_20_Link">zone des fichiers</text:a>) une barre de navigation des fichiers apparaît.</text:p>
      <text:p text:style-name="Text_20_body"><draw:frame draw:style-name="media" draw:name="4" text:anchor-type="as-char" draw:z-index="4" svg:width="36.142083333333cm" style:rel-width="100%" svg:height="20.32cm" style:rel-height="scale"><draw:image xlink:href="Pictures/890514a84b5e3faa155ee2d07000e8cf.png" xlink:type="simple" xlink:show="embed" xlink:actuate="onLoad"/></draw:frame></text:p>
      <text:h text:style-name="Heading_20_3" text:outline-level="3"><text:bookmark-start text:name="__RefHeading___barre_des_parametres_7"/><text:bookmark-start text:name="barre_des_parametres"/>Barre des paramètres<text:bookmark-end text:name="__RefHeading___barre_des_parametres_7"/><text:bookmark-end text:name="barre_des_parametres"/></text:h>
      <text:list text:style-name="List_20_1" text:continue-numbering="false">
        <text:list-item>
          <text:p text:style-name="LastListParagraph_List_20_1_Content_First"> Toujours plus bas il y a une nouvelle barre dans laquelle, à droite, nous trouvons un bouton d'accès à la page «paramètre». Ce sont les paramètres spécifiques au dépôt dans lequel nous sommes en train de naviguer. Nous pouvons par exemple renommer le dépôt, le supprimer, etc…</text:p>
        </text:list-item>
      </text:list>
      <text:p text:style-name="Text_20_body"><draw:frame draw:style-name="media" draw:name="5" text:anchor-type="as-char" draw:z-index="5" svg:width="36.142083333333cm" style:rel-width="100%" svg:height="20.32cm" style:rel-height="scale"><draw:image xlink:href="Pictures/a17df1a0f13c5ccb968d50393e074489.png" xlink:type="simple" xlink:show="embed" xlink:actuate="onLoad"/></draw:frame></text:p>
      <text:h text:style-name="Heading_20_3" text:outline-level="3"><text:bookmark-start text:name="__RefHeading___barre_de_l_historique_8"/><text:bookmark-start text:name="barre_de_l_historique"/>Barre de l'historique<text:bookmark-end text:name="__RefHeading___barre_de_l_historique_8"/><text:bookmark-end text:name="barre_de_l_historique"/></text:h>
      <text:p text:style-name="Text_20_body">En continuant à descendre, nous trouvons une ligne indiquant un certain nombre d'informations concernant notre dépôt, et notamment son historique : cliquer sur <text:span text:style-name="Source_20_Text">Commit</text:span> pour y accéder.</text:p>
      <text:p text:style-name="Text_20_body"><draw:frame draw:style-name="media" draw:name="6" text:anchor-type="as-char" draw:z-index="6" svg:width="36.142083333333cm" style:rel-width="100%" svg:height="20.32cm" style:rel-height="scale"><draw:image xlink:href="Pictures/bf54c71cf8f41c61ffe4d5248acbd19f.png" xlink:type="simple" xlink:show="embed" xlink:actuate="onLoad"/></draw:frame></text:p>
      <text:h text:style-name="Heading_20_3" text:outline-level="3"><text:bookmark-start text:name="__RefHeading___barre_d_actions_9"/><text:bookmark-start text:name="barre_d_actions"/>Barre d'actions<text:bookmark-end text:name="__RefHeading___barre_d_actions_9"/><text:bookmark-end text:name="barre_d_actions"/></text:h>
      <text:list text:style-name="List_20_1" text:continue-numbering="false">
        <text:list-item>
          <text:p text:style-name="LastListParagraph_List_20_1_Content_First"> Ensuite nous avons une nouvelle ligne où nous trouvons notamment un menu pour créer des nouveaux fichiers textes ou <text:a xlink:type="simple" xlink:href="https://fr.wikipedia.org/wiki/téléverser" text:style-name="Internet_20_link" text:visited-style-name="Visited_20_Internet_20_Link">téléverser</text:a> des fichiers.</text:p>
        </text:list-item>
      </text:list>
      <text:p text:style-name="Text_20_body"><draw:frame draw:style-name="media" draw:name="7" text:anchor-type="as-char" draw:z-index="7" svg:width="36.142083333333cm" style:rel-width="100%" svg:height="20.32cm" style:rel-height="scale"><draw:image xlink:href="Pictures/a1f1b85af330db863fe3f9b205be0d9f.png" xlink:type="simple" xlink:show="embed" xlink:actuate="onLoad"/></draw:frame></text:p>
      <text:h text:style-name="Heading_20_3" text:outline-level="3"><text:bookmark-start text:name="__RefHeading___zone_des_fichiers_10"/><text:bookmark-start text:name="zone_des_fichiers"/>Zone des fichiers<text:bookmark-end text:name="__RefHeading___zone_des_fichiers_10"/><text:bookmark-end text:name="zone_des_fichiers"/></text:h>
      <text:p text:style-name="Text_20_body">La « zone de fichier » affiche les fichiers présents dans le dossier courant. Cliquer sur le nom d'un dossier pour « entrer » dans le dossier. Cliquer sur le nom d'un fichier pour afficher son contenu, le télécharger et/ou l'éditer s'il s'agit d'un fichier texte ou Markdown. Cette zone « disparaît » quand un fichier est sélectionné (voir <text:a xlink:type="simple" xlink:href="#__RefHeading___chemin_des_fichiers_6" text:style-name="Local_20_link" text:visited-style-name="Visited_20_Local_20_Link">chemin des fichiers</text:a>).</text:p>
      <text:p text:style-name="Text_20_body"><draw:frame draw:style-name="media" draw:name="8" text:anchor-type="as-char" draw:z-index="8" svg:width="36.142083333333cm" style:rel-width="100%" svg:height="20.32cm" style:rel-height="scale"><draw:image xlink:href="Pictures/7aafa992ddfbb43a22ea15bda711582c.png" xlink:type="simple" xlink:show="embed" xlink:actuate="onLoad"/></draw:frame></text:p>
      <text:h text:style-name="Heading_20_3" text:outline-level="3"><text:bookmark-start text:name="__RefHeading___zone_de_contenu_11"/><text:bookmark-start text:name="zone_de_contenu"/>Zone de contenu<text:bookmark-end text:name="__RefHeading___zone_de_contenu_11"/><text:bookmark-end text:name="zone_de_contenu"/></text:h>
      <text:p text:style-name="Text_20_body"><draw:frame draw:style-name="media" draw:name="9" text:anchor-type="as-char" draw:z-index="9" svg:width="36.142083333333cm" style:rel-width="100%" svg:height="20.32cm" style:rel-height="scale"><draw:image xlink:href="Pictures/f228555c2ee6968812e9d5598d8bb1d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loyd:interface</dc:title>
  </office:meta>
</office:document-meta>
</file>