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3d66bff26f446156a35e04dabac246.png"/>
  <manifest:file-entry manifest:media-type="image/png" manifest:full-path="Pictures/47bc1224a7aa2660f23669b1c2f7197d.png"/>
  <manifest:file-entry manifest:media-type="image/png" manifest:full-path="Pictures/cd8e51bcd8b9dbfe2a8347cf024b5576.png"/>
  <manifest:file-entry manifest:media-type="image/png" manifest:full-path="Pictures/b2a614c3629d90173f95bdfc3568163e.png"/>
  <manifest:file-entry manifest:media-type="image/png" manifest:full-path="Pictures/55b7b5be056cb49fcd58ec699bbe2742.png"/>
  <manifest:file-entry manifest:media-type="image/png" manifest:full-path="Pictures/49ed9d4ecc9050ffab8e03289dc240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oyd:forum"/><text:bookmark-start text:name="__RefHeading___forum_1"/><text:bookmark-start text:name="forum"/>Forum<text:bookmark-end text:name="__RefHeading___forum_1"/><text:bookmark-end text:name="forum"/></text:h>
      <text:list text:style-name="List_20_1" text:continue-numbering="false">
        <text:list-item>
          <text:p text:style-name="List_20_1_Content_First"> En tant que plateforme de conception, Sloyd est un espace de <text:a xlink:type="simple" xlink:href="https://www.cairn.info/revue-vie-sociale-2017-3-page-73.htm?contenu=article" text:style-name="Internet_20_link" text:visited-style-name="Visited_20_Internet_20_Link">co-construction</text:a>. Il faut donc que les acteurs de la conception puissent échanger des informations.</text:p>
        </text:list-item>
        <text:list-item>
          <text:p text:style-name="List_20_1_Content"> Sur Sloyd, et sur les plateformes de type «<text:a xlink:type="simple" xlink:href="https://forge.codeatlas.cc/doku.php?id=forge" text:style-name="Internet_20_link" text:visited-style-name="Visited_20_Internet_20_Link">forge</text:a>» en général, les échanges entre acteurs se font par l'intermédiaire de discussions. Derrière ce terme très général, il existe plusieurs cas d'usage en fonction de la nature de la discussion, mais qu'il s'agisse de résoudre un problème <text:note text:id="ftn0" text:note-class="footnote"><text:note-citation text:label="1)">1)</text:note-citation><text:note-body><text:p text:style-name="Footnote">une panne, une erreur, une coquille…</text:p></text:note-body></text:note> bien précis ou de discuter plus généralement de l'évolution d'un projet, ces discussions ont lieu généralement à travers l'ouverture de «tickets».</text:p>
        </text:list-item>
        <text:list-item>
          <text:p text:style-name="List_20_1_Content_Last"> En informatique, un « ticket » est un terme technique qui fait référence à un <text:a xlink:type="simple" xlink:href="https://fr.wikipedia.org/wiki/Fil de discussion" text:style-name="Internet_20_link" text:visited-style-name="Visited_20_Internet_20_Link">fil de discussion</text:a> concernant une question précise qui nécessite généralement une intervention ou une réponse.</text:p>
        </text:list-item>
      </text:list>
      <text:h text:style-name="Heading_20_2" text:outline-level="2"><text:bookmark-start text:name="__RefHeading___ouvrir_une_discussion_2"/><text:bookmark-start text:name="ouvrir_une_discussion"/>Ouvrir une discussion<text:bookmark-end text:name="__RefHeading___ouvrir_une_discussion_2"/><text:bookmark-end text:name="ouvrir_une_discussion"/></text:h>
      <text:list text:style-name="List_20_1" text:continue-numbering="false">
        <text:list-item>
          <text:p text:style-name="List_20_1_Content_First"> Les discussions sont toujours «attachées» à un projet, donc à un dépôt.</text:p>
        </text:list-item>
        <text:list-item>
          <text:p text:style-name="List_20_1_Content_Last"> Par exemple, pour poser une question concernant le dépôt Alphaville d'Aleph, il faut se rendre sur le dépôt et cliquer sur le bouton «Tickets».</text:p>
        </text:list-item>
      </text:list>
      <text:p text:style-name="Text_20_body"><draw:frame draw:style-name="media" draw:name="0" text:anchor-type="as-char" draw:z-index="0" svg:width="50.8cm" style:rel-width="100%" svg:height="28.575cm" style:rel-height="scale"><draw:image xlink:href="Pictures/be3d66bff26f446156a35e04dabac246.png" xlink:type="simple" xlink:show="embed" xlink:actuate="onLoad"/></draw:frame></text:p>
      <text:p text:style-name="Text_20_body">Sur cette page, on peut visualiser les discussions en cours ou créer une nouvelle discussion en cliquant sur «Nouveau ticket».</text:p>
      <text:p text:style-name="Text_20_body"><draw:frame draw:style-name="media" draw:name="1" text:anchor-type="as-char" draw:z-index="1" svg:width="50.8cm" style:rel-width="100%" svg:height="28.575cm" style:rel-height="scale"><draw:image xlink:href="Pictures/47bc1224a7aa2660f23669b1c2f7197d.png" xlink:type="simple" xlink:show="embed" xlink:actuate="onLoad"/></draw:frame></text:p>
      <text:p text:style-name="Text_20_body">Il faut ensuite:</text:p>
      <text:list text:style-name="List_20_1" text:continue-numbering="false">
        <text:list-item>
          <text:p text:style-name="List_20_1_Content_First"> Donner un titre à la discussion</text:p>
        </text:list-item>
        <text:list-item>
          <text:p text:style-name="List_20_1_Content"> Rédiger un contenu dans l'éditeur de texte puis,</text:p>
        </text:list-item>
        <text:list-item>
          <text:p text:style-name="List_20_1_Content_Last"> Créer la discussion en cliquant sur «Créer un ticket»</text:p>
        </text:list-item>
      </text:list>
      <text:p text:style-name="Text_20_body"><draw:frame draw:style-name="media" draw:name="2" text:anchor-type="as-char" draw:z-index="2" svg:width="50.8cm" style:rel-width="100%" svg:height="28.575cm" style:rel-height="scale"><draw:image xlink:href="Pictures/cd8e51bcd8b9dbfe2a8347cf024b5576.png" xlink:type="simple" xlink:show="embed" xlink:actuate="onLoad"/></draw:frame></text:p>
      <text:p text:style-name="Text_20_body">Un nouveau fil de discussion vient d'être créé.</text:p>
      <text:h text:style-name="Heading_20_2" text:outline-level="2"><text:bookmark-start text:name="__RefHeading___participer_a_une_discussion_3"/><text:bookmark-start text:name="participer_a_une_discussion"/>Participer à une discussion<text:bookmark-end text:name="__RefHeading___participer_a_une_discussion_3"/><text:bookmark-end text:name="participer_a_une_discussion"/></text:h>
      <text:p text:style-name="Text_20_body">Pour participer à la discussion, il suffit de répondre à l'aide de l'éditeur de texte se trouvant sous la dernière question.</text:p>
      <text:p text:style-name="Text_20_body"><draw:frame draw:style-name="media" draw:name="3" text:anchor-type="as-char" draw:z-index="3" svg:width="50.8cm" style:rel-width="100%" svg:height="28.575cm" style:rel-height="scale"><draw:image xlink:href="Pictures/b2a614c3629d90173f95bdfc3568163e.png" xlink:type="simple" xlink:show="embed" xlink:actuate="onLoad"/></draw:frame></text:p>
      <text:h text:style-name="Heading_20_2" text:outline-level="2"><text:bookmark-start text:name="__RefHeading___editer_une_question_4"/><text:bookmark-start text:name="editer_une_question"/>Éditer une question<text:bookmark-end text:name="__RefHeading___editer_une_question_4"/><text:bookmark-end text:name="editer_une_question"/></text:h>
      <text:p text:style-name="Text_20_body">On peut éditer une question en cliquant sur le menu «…» de la question.</text:p>
      <text:p text:style-name="Text_20_body"><draw:frame draw:style-name="media" draw:name="4" text:anchor-type="as-char" draw:z-index="4" svg:width="50.8cm" style:rel-width="100%" svg:height="28.575cm" style:rel-height="scale"><draw:image xlink:href="Pictures/55b7b5be056cb49fcd58ec699bbe2742.png" xlink:type="simple" xlink:show="embed" xlink:actuate="onLoad"/></draw:frame></text:p>
      <text:h text:style-name="Heading_20_2" text:outline-level="2"><text:bookmark-start text:name="__RefHeading___supprimer_une_question_5"/><text:bookmark-start text:name="supprimer_une_question"/>Supprimer une question<text:bookmark-end text:name="__RefHeading___supprimer_une_question_5"/><text:bookmark-end text:name="supprimer_une_question"/></text:h>
      <text:p text:style-name="Text_20_body">Pour supprimer une question (ou une discussion s'il s'agit de la première question) utiliser le bouton «supprimer».</text:p>
      <text:p text:style-name="Text_20_body"><draw:frame draw:style-name="media" draw:name="5" text:anchor-type="as-char" draw:z-index="5" svg:width="50.8cm" style:rel-width="100%" svg:height="28.575cm" style:rel-height="scale"><draw:image xlink:href="Pictures/49ed9d4ecc9050ffab8e03289dc2400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loyd:forum</dc:title>
  </office:meta>
</office:document-meta>
</file>