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  <manifest:file-entry manifest:media-type="image/png" manifest:full-path="Pictures/5499b3bebc0517b216cf2711949c35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etat"/><text:bookmark-start text:name="__RefHeading___status_1"/><text:bookmark-start text:name="status"/>Status<text:bookmark-end text:name="__RefHeading___status_1"/><text:bookmark-end text:name="status"/></text:h>
      <text:p text:style-name="Text_20_body">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juin 2024 <text:a xlink:type="simple" xlink:href="https://pad.codeatlas.cc/JJPTWkAaRNOxRkZ-F09Xhw#" text:style-name="Internet_20_link" text:visited-style-name="Visited_20_Internet_20_Link">en savoir plus</text:a></text:p>
      <text:p text:style-name="Horizontal_20_Line"/>
      <text:p text:style-name="Text_20_body"><draw:frame draw:style-name="media" draw:name="1" text:anchor-type="as-char" draw:z-index="1" svg:width="0.396875cm" svg:height="0.396875cm"><draw:image xlink:href="Pictures/ce68bd7df0964072449da72c2695866b.gif" xlink:type="simple" xlink:show="embed" xlink:actuate="onLoad"/></draw:frame> Le serveur qui hébergeait Sloyd est tombé en panne. Un nouveau serveur a été installé, mais les données entre le <text:span text:style-name="Strong_20_Emphasis">mercredi 25 octobre 20:00</text:span> et le <text:span text:style-name="Strong_20_Emphasis">dimanche 29 octobre 18:00</text:span> ont été perdues. 🕳️</text:p>
      <text:p text:style-name="Horizontal_20_Line"/>
      <text:list text:style-name="List_20_1" text:continue-numbering="false">
        <text:list-item>
          <text:p text:style-name="LastListParagraph_List_20_1_Content_First"> <text:span text:style-name="underline">STATUS : « en fonctionnement »</text:span></text:p>
        </text:list-item>
      </text:list>
      <text:list text:style-name="List_20_1" text:continue-numbering="false">
        <text:list-item>
          <text:p text:style-name="List_20_1_Content_First"> Le STATUS indique si la plateforme est en fonctionnement.</text:p>
        </text:list-item>
        <text:list-item>
          <text:p text:style-name="List_20_1_Content"> Pour bien fonctionner <text:note text:id="ftn0" text:note-class="footnote"><text:note-citation text:label="1)">1)</text:note-citation><text:note-body><text:p text:style-name="Footnote">et pour des raisons de développement</text:p></text:note-body></text:note> la plateforme doit régulièrement se mettre en pause.</text:p>
        </text:list-item>
        <text:list-item>
          <text:p text:style-name="List_20_1_Content"> Quand la plateforme fonctionne normalement, le STATUS indique « en fonctionnement ».</text:p>
        </text:list-item>
        <text:list-item>
          <text:p text:style-name="List_20_1_Content"> Quand la plateforme se met en arrêt provisoire, le STATUS indique « en pause ».</text:p>
        </text:list-item>
        <text:list-item>
          <text:p text:style-name="List_20_1_Content_Last"> Quand des opérations de maintenance sont prévues, un message d'information s'affiche dans la barre de menu pour prévenir d'une future mise en pause.</text:p>
        </text:list-item>
      </text:list>
      <text:p text:style-name="Text_20_body"><text:span text:style-name="Strong_20_Emphasis">Exemple</text:span> :</text:p>
      <text:p text:style-name="Text_20_body"><draw:frame draw:style-name="media" draw:name="2" text:anchor-type="as-char" draw:z-index="2" svg:width="12.461875cm" svg:height="2.8575cm"><draw:image xlink:href="Pictures/5499b3bebc0517b216cf2711949c35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etat</dc:title>
  </office:meta>
</office:document-meta>
</file>