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cb02b935b47592d3d78506927f27987.png"/>
  <manifest:file-entry manifest:media-type="image/png" manifest:full-path="Pictures/9b8aefb6aa8e56037a65557edf0f530e.png"/>
  <manifest:file-entry manifest:media-type="image/png" manifest:full-path="Pictures/0ea284e6cf4b0ce0a33b63694a8b47bc.png"/>
  <manifest:file-entry manifest:media-type="image/png" manifest:full-path="Pictures/99c0fde5fb4cf77be78cea892a2f0b29.png"/>
  <manifest:file-entry manifest:media-type="image/png" manifest:full-path="Pictures/890514a84b5e3faa155ee2d07000e8cf.png"/>
  <manifest:file-entry manifest:media-type="image/png" manifest:full-path="Pictures/40ff4ea55f3589e911940eb5f9f1bd5f.png"/>
  <manifest:file-entry manifest:media-type="image/png" manifest:full-path="Pictures/4ba2950ac6acfeb1de98112144c1168c.png"/>
  <manifest:file-entry manifest:media-type="image/png" manifest:full-path="Pictures/ccd375b218baba8a8d018788b63bfbba.png"/>
  <manifest:file-entry manifest:media-type="image/png" manifest:full-path="Pictures/95de48eda6bd08eb641f1a6d3fbd7a8e.png"/>
  <manifest:file-entry manifest:media-type="image/png" manifest:full-path="Pictures/d6fe562ef14fca6d5bbf3cfaab4089b4.png"/>
  <manifest:file-entry manifest:media-type="image/png" manifest:full-path="Pictures/2e1ae5d0e2858d73f7ee6bfda5b80fb8.png"/>
  <manifest:file-entry manifest:media-type="image/png" manifest:full-path="Pictures/b606b3677d31b4405b19ad99e09d3c97.png"/>
  <manifest:file-entry manifest:media-type="image/png" manifest:full-path="Pictures/100f87c99b3c86d0e3b87756ce6f723b.png"/>
  <manifest:file-entry manifest:media-type="image/png" manifest:full-path="Pictures/71b4065977dc18f276b8fc5d7109c1cc.png"/>
  <manifest:file-entry manifest:media-type="image/png" manifest:full-path="Pictures/03af360c5a20f62e25830cb591e0a360.png"/>
  <manifest:file-entry manifest:media-type="image/png" manifest:full-path="Pictures/ec70422ec401272e8cea0eff78ef320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loyd:editer"/><text:bookmark-start text:name="__RefHeading___l_editeur_1"/><text:bookmark-start text:name="l_editeur"/>L'éditeur<text:bookmark-end text:name="__RefHeading___l_editeur_1"/><text:bookmark-end text:name="l_editeur"/></text:h>
      <text:p text:style-name="Text_20_body">Voilà à quoi ressemble Sloyd quand on vient de créer un nouveau dépôt.</text:p>
      <text:p text:style-name="Text_20_body"><draw:frame draw:style-name="media" draw:name="0" text:anchor-type="as-char" draw:z-index="0" svg:width="36.142083333333cm" style:rel-width="100%" svg:height="20.32cm" style:rel-height="scale"><draw:image xlink:href="Pictures/1cb02b935b47592d3d78506927f27987.png" xlink:type="simple" xlink:show="embed" xlink:actuate="onLoad"/></draw:frame></text:p>
      <text:p text:style-name="Text_20_body">Nous voyons s'afficher le nom du dépôt <text:note text:id="ftn0" text:note-class="footnote"><text:note-citation text:label="1)">1)</text:note-citation><text:note-body><text:p text:style-name="Footnote">car nous avons bien coché l'option «ajouter un fichier README» lors de la création du dépôt.</text:p></text:note-body></text:note> puisque, par défaut, le navigateur affiche le contenu du fichier <text:span text:style-name="Source_20_Text">README.md</text:span>. Par défaut, le fichier contient le nom du dépôt.</text:p>
      <text:p text:style-name="Text_20_body"><draw:frame draw:style-name="media" draw:name="1" text:anchor-type="as-char" draw:z-index="1" svg:width="36.142083333333cm" style:rel-width="100%" svg:height="20.32cm" style:rel-height="scale"><draw:image xlink:href="Pictures/9b8aefb6aa8e56037a65557edf0f530e.png" xlink:type="simple" xlink:show="embed" xlink:actuate="onLoad"/></draw:frame></text:p>
      <text:h text:style-name="Heading_20_2" text:outline-level="2"><text:bookmark-start text:name="__RefHeading___selectionner_2"/><text:bookmark-start text:name="selectionner"/>Sélectionner<text:bookmark-end text:name="__RefHeading___selectionner_2"/><text:bookmark-end text:name="selectionner"/></text:h>
      <text:p text:style-name="Text_20_body">Pour accéder au contenu des fichiers textes (ou Markdown) et les modifier, il faut sélectionner le fichier dans la partie haute (la partie «navigateur de fichier») et cliquer sur son nom.</text:p>
      <text:p text:style-name="Text_20_body"><draw:frame draw:style-name="media" draw:name="2" text:anchor-type="as-char" draw:z-index="2" svg:width="36.142083333333cm" style:rel-width="100%" svg:height="20.32cm" style:rel-height="scale"><draw:image xlink:href="Pictures/0ea284e6cf4b0ce0a33b63694a8b47bc.png" xlink:type="simple" xlink:show="embed" xlink:actuate="onLoad"/></draw:frame></text:p>
      <text:p text:style-name="Text_20_body">Nous visualisons à nouveau le contenu du fichier, mais à présent la partie «navigateur» a disparu.</text:p>
      <text:p text:style-name="Text_20_body"><draw:frame draw:style-name="media" draw:name="3" text:anchor-type="as-char" draw:z-index="3" svg:width="36.142083333333cm" style:rel-width="100%" svg:height="20.32cm" style:rel-height="scale"><draw:image xlink:href="Pictures/99c0fde5fb4cf77be78cea892a2f0b29.png" xlink:type="simple" xlink:show="embed" xlink:actuate="onLoad"/></draw:frame></text:p>
      <text:p text:style-name="Text_20_body">Pour «naviguer», il faut maintenant cliquer sur une partie du <text:a xlink:type="simple" xlink:href="doku.php?id=numerique :chemin" text:style-name="Internet_20_link" text:visited-style-name="Visited_20_Internet_20_Link">chemin</text:a> qui s'affiche dans la partie supérieure. Ici, on peut revenir à la racine en cliquant sur «alphaville», le nom du dossier racine, c'est-à-dire le dépôt en lui-même.</text:p>
      <text:p text:style-name="Text_20_body"><draw:frame draw:style-name="media" draw:name="4" text:anchor-type="as-char" draw:z-index="4" svg:width="36.142083333333cm" style:rel-width="100%" svg:height="20.32cm" style:rel-height="scale"><draw:image xlink:href="Pictures/890514a84b5e3faa155ee2d07000e8cf.png" xlink:type="simple" xlink:show="embed" xlink:actuate="onLoad"/></draw:frame></text:p>
      <text:h text:style-name="Heading_20_2" text:outline-level="2"><text:bookmark-start text:name="__RefHeading___outils_3"/><text:bookmark-start text:name="outils"/>Outils<text:bookmark-end text:name="__RefHeading___outils_3"/><text:bookmark-end text:name="outils"/></text:h>
      <text:p text:style-name="Text_20_body">Quand on <text:a xlink:type="simple" xlink:href="#__RefHeading___selectionner_2" text:style-name="Local_20_link" text:visited-style-name="Visited_20_Local_20_Link">sélectionne</text:a> un fichier de type « texte », on remarque une nouvelle barre d'outils en haut à gauche qui nous permet d'éditer les fichiers de type texte.</text:p>
      <text:p text:style-name="Text_20_body"><draw:frame draw:style-name="media" draw:name="5" text:anchor-type="as-char" draw:z-index="5" svg:width="36.142083333333cm" style:rel-width="100%" svg:height="20.32cm" style:rel-height="scale"><draw:image xlink:href="Pictures/40ff4ea55f3589e911940eb5f9f1bd5f.png" xlink:type="simple" xlink:show="embed" xlink:actuate="onLoad"/></draw:frame></text:p>
      <text:h text:style-name="Heading_20_2" text:outline-level="2"><text:bookmark-start text:name="__RefHeading___barre_d_outils_4"/><text:bookmark-start text:name="barre_d_outils"/>Barre d'outils<text:bookmark-end text:name="__RefHeading___barre_d_outils_4"/><text:bookmark-end text:name="barre_d_outils"/></text:h>
      <text:p text:style-name="Text_20_body">Explorons cette barre d'<text:a xlink:type="simple" xlink:href="#__RefHeading___outils_3" text:style-name="Local_20_link" text:visited-style-name="Visited_20_Local_20_Link">outils</text:a> en commençant par la droite. D'abord, nous avons une icône en forme de poubelle qui nous permet de supprimer le fichier si nous le souhaitons. Ensuite, nous trouvons une icône en forme de crayon pour éditer le fichier.</text:p>
      <text:p text:style-name="Text_20_body"><draw:frame draw:style-name="media" draw:name="6" text:anchor-type="as-char" draw:z-index="6" svg:width="15.5575cm" svg:height="1.74625cm"><draw:image xlink:href="Pictures/4ba2950ac6acfeb1de98112144c1168c.png" xlink:type="simple" xlink:show="embed" xlink:actuate="onLoad"/></draw:frame></text:p>
      <text:h text:style-name="Heading_20_2" text:outline-level="2"><text:bookmark-start text:name="__RefHeading___editeur_5"/><text:bookmark-start text:name="editeur"/>Editeur<text:bookmark-end text:name="__RefHeading___editeur_5"/><text:bookmark-end text:name="editeur"/></text:h>
      <text:p text:style-name="Text_20_body">Quand vous cliquez sur le crayon cela vous permet d'ouvrir un petit éditeur texte pour modifier le contenu du fichier. Ici il s'agit d'un fichier rédigé en Mardown. </text:p>
      <text:p text:style-name="Text_20_body"><draw:frame draw:style-name="media" draw:name="7" text:anchor-type="as-char" draw:z-index="7" svg:width="36.142083333333cm" style:rel-width="100%" svg:height="20.32cm" style:rel-height="scale"><draw:image xlink:href="Pictures/ccd375b218baba8a8d018788b63bfbba.png" xlink:type="simple" xlink:show="embed" xlink:actuate="onLoad"/></draw:frame></text:p>
      <text:p text:style-name="Text_20_body">Ajoutons un sous-titre et quelques mots.</text:p>
      <text:p text:style-name="Text_20_body"><draw:frame draw:style-name="media" draw:name="8" text:anchor-type="as-char" draw:z-index="8" svg:width="36.142083333333cm" style:rel-width="100%" svg:height="20.32cm" style:rel-height="scale"><draw:image xlink:href="Pictures/95de48eda6bd08eb641f1a6d3fbd7a8e.png" xlink:type="simple" xlink:show="embed" xlink:actuate="onLoad"/></draw:frame></text:p>
      <text:h text:style-name="Heading_20_2" text:outline-level="2"><text:bookmark-start text:name="__RefHeading___apercu_6"/><text:bookmark-start text:name="apercu"/>Aperçu<text:bookmark-end text:name="__RefHeading___apercu_6"/><text:bookmark-end text:name="apercu"/></text:h>
      <text:p text:style-name="Text_20_body">Les modifications que nous avons apportées au texte ne sont pas encore enregistrées, mais nous pouvons visualiser le résultat si nous le souhaitons, avant de les valider en cliquant sur le bouton «Aperçu» dans la partie supérieure.</text:p>
      <text:p text:style-name="Text_20_body"><draw:frame draw:style-name="media" draw:name="9" text:anchor-type="as-char" draw:z-index="9" svg:width="36.142083333333cm" style:rel-width="100%" svg:height="20.32cm" style:rel-height="scale"><draw:image xlink:href="Pictures/d6fe562ef14fca6d5bbf3cfaab4089b4.png" xlink:type="simple" xlink:show="embed" xlink:actuate="onLoad"/></draw:frame></text:p>
      <text:h text:style-name="Heading_20_2" text:outline-level="2"><text:bookmark-start text:name="__RefHeading___enregistrer_7"/><text:bookmark-start text:name="enregistrer"/>Enregistrer<text:bookmark-end text:name="__RefHeading___enregistrer_7"/><text:bookmark-end text:name="enregistrer"/></text:h>
      <text:p text:style-name="Text_20_body">Quand nous sommes prêts à enregistrer ces modifications, il nous suffit de faire dérouler la page jusqu'à trouver le bouton «Enregistrer les modifications». </text:p>
      <text:p text:style-name="Text_20_body"><draw:frame draw:style-name="media" draw:name="10" text:anchor-type="as-char" draw:z-index="10" svg:width="36.142083333333cm" style:rel-width="100%" svg:height="20.32cm" style:rel-height="scale"><draw:image xlink:href="Pictures/2e1ae5d0e2858d73f7ee6bfda5b80fb8.png" xlink:type="simple" xlink:show="embed" xlink:actuate="onLoad"/></draw:frame></text:p>
      <text:p text:style-name="Text_20_body">Nous pouvons éventuellement préciser la nature de ces modifications en renseignant la partie «titre» et «commentaire» de ce qui va devenir un «commit».</text:p>
      <text:p text:style-name="Text_20_body"><draw:frame draw:style-name="media" draw:name="11" text:anchor-type="as-char" draw:z-index="11" svg:width="36.142083333333cm" style:rel-width="100%" svg:height="20.32cm" style:rel-height="scale"><draw:image xlink:href="Pictures/b606b3677d31b4405b19ad99e09d3c97.png" xlink:type="simple" xlink:show="embed" xlink:actuate="onLoad"/></draw:frame></text:p>
      <text:p text:style-name="Text_20_body">Après validation, nous voici de retour en mode visualisation.</text:p>
      <text:p text:style-name="Text_20_body"><draw:frame draw:style-name="media" draw:name="12" text:anchor-type="as-char" draw:z-index="12" svg:width="36.142083333333cm" style:rel-width="100%" svg:height="20.32cm" style:rel-height="scale"><draw:image xlink:href="Pictures/100f87c99b3c86d0e3b87756ce6f723b.png" xlink:type="simple" xlink:show="embed" xlink:actuate="onLoad"/></draw:frame></text:p>
      <text:h text:style-name="Heading_20_2" text:outline-level="2"><text:bookmark-start text:name="__RefHeading___historique_8"/><text:bookmark-start text:name="historique"/>Historique<text:bookmark-end text:name="__RefHeading___historique_8"/><text:bookmark-end text:name="historique"/></text:h>
      <text:p text:style-name="Text_20_body">Si nous revenons maintenant à la racine du dépôt en cliquant dans la barre du «chemin» (partie <text:span text:style-name="Source_20_Text">alphaville</text:span> de <text:span text:style-name="Source_20_Text">alphaville/README.md</text:span>) nous remarquons dans <text:a xlink:type="simple" xlink:href="https://icn.codeatlas.cc/doku.php?id=sloyd:interface#barre_de_l_historique" text:style-name="Internet_20_link" text:visited-style-name="Visited_20_Internet_20_Link">barre d'historique</text:a> qu'il y a maintenant <text:span text:style-name="Source_20_Text">2 Révisions</text:span>.</text:p>
      <text:p text:style-name="Text_20_body"><draw:frame draw:style-name="media" draw:name="13" text:anchor-type="as-char" draw:z-index="13" svg:width="36.142083333333cm" style:rel-width="100%" svg:height="20.32cm" style:rel-height="scale"><draw:image xlink:href="Pictures/71b4065977dc18f276b8fc5d7109c1cc.png" xlink:type="simple" xlink:show="embed" xlink:actuate="onLoad"/></draw:frame></text:p>
      <text:p text:style-name="Text_20_body">Cliquez sur l'icône <text:span text:style-name="Source_20_Text">Révisions</text:span> et vous verrez les deux premières «versions» du fichier <text:span text:style-name="Source_20_Text">alphaville/README.md</text:span> : l'état initial (1) et les premières modifications que nous venons d'y apporter (2)</text:p>
      <text:p text:style-name="Text_20_body"><draw:frame draw:style-name="media" draw:name="14" text:anchor-type="as-char" draw:z-index="14" svg:width="36.142083333333cm" style:rel-width="100%" svg:height="20.32cm" style:rel-height="scale"><draw:image xlink:href="Pictures/03af360c5a20f62e25830cb591e0a360.png" xlink:type="simple" xlink:show="embed" xlink:actuate="onLoad"/></draw:frame></text:p>
      <text:p text:style-name="Text_20_body">Pour revenir à la page d'accueil, cliquer sur le chemin des dépôts, ou sur le bouton <text:span text:style-name="Source_20_Text">&lt;&gt;code</text:span></text:p>
      <text:p text:style-name="Text_20_body"><draw:frame draw:style-name="media" draw:name="15" text:anchor-type="as-char" draw:z-index="15" svg:width="36.142083333333cm" style:rel-width="100%" svg:height="20.32cm" style:rel-height="scale"><draw:image xlink:href="Pictures/ec70422ec401272e8cea0eff78ef320c.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sloyd:editer</dc:title>
  </office:meta>
</office:document-meta>
</file>