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555a6001d8681e8206909ada0bc2663.png"/>
  <manifest:file-entry manifest:media-type="image/png" manifest:full-path="Pictures/aa7baed6d03a41e3715d0a12abf38944.png"/>
  <manifest:file-entry manifest:media-type="image/png" manifest:full-path="Pictures/675a47eee5004dbedb0f52c5f776375b.png"/>
  <manifest:file-entry manifest:media-type="image/png" manifest:full-path="Pictures/b0c771a409e1734856b3957020089833.png"/>
  <manifest:file-entry manifest:media-type="image/png" manifest:full-path="Pictures/d2864f686b55c21f035e953015ac5541.png"/>
  <manifest:file-entry manifest:media-type="image/png" manifest:full-path="Pictures/4b3fc73fbe61d236831258bd49ffa9ec.png"/>
  <manifest:file-entry manifest:media-type="image/png" manifest:full-path="Pictures/aaac21a530a3cce8625ddd4248d6334c.png"/>
  <manifest:file-entry manifest:media-type="image/png" manifest:full-path="Pictures/ca0b8a8a8747ecfc411794ea658327f0.png"/>
  <manifest:file-entry manifest:media-type="image/png" manifest:full-path="Pictures/3fbf9b4158c02a2353dea5ed9155b9f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oyd:depot"/><text:bookmark-start text:name="__RefHeading___depot_1"/><text:bookmark-start text:name="depot"/>Dépôt<text:bookmark-end text:name="__RefHeading___depot_1"/><text:bookmark-end text:name="depot"/></text:h>
      <text:list text:style-name="List_20_1" text:continue-numbering="false">
        <text:list-item>
          <text:p text:style-name="List_20_1_Content_First"> Un <text:a xlink:type="simple" xlink:href="https://fr.wikipedia.org/wiki/Dépôt_(informatique)" text:style-name="Internet_20_link" text:visited-style-name="Visited_20_Internet_20_Link">dépôt</text:a> (<text:span text:style-name="Emphasis">repository</text:span>) est un conteneur de projets.</text:p>
        </text:list-item>
        <text:list-item>
          <text:p text:style-name="List_20_1_Content_Last"> On y dépose des <text:a xlink:type="simple" xlink:href="doku.php?id=numerique:fichier" text:style-name="Internet_20_link" text:visited-style-name="Visited_20_Internet_20_Link">fichiers</text:a>, <text:a xlink:type="simple" xlink:href="doku.php?id=numerique:chemin" text:style-name="Internet_20_link" text:visited-style-name="Visited_20_Internet_20_Link">bien rangés</text:a>, dans des dossiers!</text:p>
        </text:list-item>
      </text:list>
      <text:h text:style-name="Heading_20_2" text:outline-level="2"><text:bookmark-start text:name="__RefHeading___creation_d_un_depot_2"/><text:bookmark-start text:name="creation_d_un_depot"/>Création d'un dépôt<text:bookmark-end text:name="__RefHeading___creation_d_un_depot_2"/><text:bookmark-end text:name="creation_d_un_depot"/></text:h>
      <text:list text:style-name="List_20_1" text:continue-numbering="false">
        <text:list-item>
          <text:p text:style-name="List_20_1_Content_First"> Vous pouvez créer autant de dépôts que vous avez de projets.</text:p>
        </text:list-item>
        <text:list-item>
          <text:p text:style-name="List_20_1_Content_Last"> Pour créer un <text:span text:style-name="Strong_20_Emphasis">nouveau dépôt</text:span>, il faut être connecté.e et cliquer sur le menu <text:span text:style-name="Source_20_Text">+</text:span>  en haut à droite puis <text:span text:style-name="Source_20_Text">Nouveau dépôt</text:span>.</text:p>
        </text:list-item>
      </text:list>
      <text:p text:style-name="Text_20_body"><draw:frame draw:style-name="media" draw:name="0" text:anchor-type="as-char" draw:z-index="0" svg:width="36.142083333333cm" style:rel-width="100%" svg:height="6.0325cm" style:rel-height="scale"><draw:image xlink:href="Pictures/1555a6001d8681e8206909ada0bc2663.png" xlink:type="simple" xlink:show="embed" xlink:actuate="onLoad"/></draw:frame></text:p>
      <text:p text:style-name="Text_20_body">Sur la page de création du nouveau dépôt, il faut:</text:p>
      <text:list text:style-name="List_20_1" text:continue-numbering="false">
        <text:list-item>
          <text:p text:style-name="List_20_1_Content_First"> 1) Renseigner le <text:span text:style-name="Source_20_Text">Nom du dépôt</text:span></text:p>
        </text:list-item>
        <text:list-item>
          <text:p text:style-name="List_20_1_Content_Last"> Et <text:span text:style-name="Strong_20_Emphasis">ne pas</text:span> cocher la case <text:span text:style-name="Source_20_Text">Rendre le dépôt privé</text:span></text:p>
        </text:list-item>
      </text:list>
      <text:p text:style-name="Text_20_body"><draw:frame draw:style-name="media" draw:name="1" text:anchor-type="as-char" draw:z-index="1" svg:width="36.142083333333cm" style:rel-width="100%" svg:height="13.705416666667cm" style:rel-height="scale"><draw:image xlink:href="Pictures/aa7baed6d03a41e3715d0a12abf38944.png" xlink:type="simple" xlink:show="embed" xlink:actuate="onLoad"/></draw:frame></text:p>
      <text:p text:style-name="Text_20_body">Et un peu plus bas…</text:p>
      <text:list text:style-name="List_20_1" text:continue-numbering="false">
        <text:list-item>
          <text:p text:style-name="LastListParagraph_List_20_1_Content_First"> 2) <text:span text:style-name="Strong_20_Emphasis">Cocher</text:span> la case <text:span text:style-name="Source_20_Text">Initialiser le dépôt (ajoute (...) LISEZMOI)</text:span></text:p>
        </text:list-item>
      </text:list>
      <text:p text:style-name="Text_20_body"><draw:frame draw:style-name="media" draw:name="2" text:anchor-type="as-char" draw:z-index="2" svg:width="13.149791666667cm" svg:height="1.1377083333333cm"><draw:image xlink:href="Pictures/675a47eee5004dbedb0f52c5f776375b.png" xlink:type="simple" xlink:show="embed" xlink:actuate="onLoad"/></draw:frame></text:p>
      <text:p text:style-name="Text_20_body"><draw:frame draw:style-name="media" draw:name="3" text:anchor-type="as-char" draw:z-index="3" svg:width="36.142083333333cm" style:rel-width="100%" svg:height="11.482916666667cm" style:rel-height="scale"><draw:image xlink:href="Pictures/b0c771a409e1734856b3957020089833.png" xlink:type="simple" xlink:show="embed" xlink:actuate="onLoad"/></draw:frame></text:p>
      <text:p text:style-name="Text_20_body">Puis, enfin…</text:p>
      <text:list text:style-name="List_20_1" text:continue-numbering="false">
        <text:list-item>
          <text:p text:style-name="List_20_1_Content_First"> 3) Cliquer sur <text:span text:style-name="Source_20_Text">Créer un dépôt</text:span> </text:p>
        </text:list-item>
        <text:list-item>
          <text:p text:style-name="List_20_1_Content_Last"> ... et voilà, bien joué!</text:p>
        </text:list-item>
      </text:list>
      <text:p text:style-name="Text_20_body"><draw:frame draw:style-name="media" draw:name="4" text:anchor-type="as-char" draw:z-index="4" svg:width="36.009791666667cm" style:rel-width="100%" svg:height="10.239375cm" style:rel-height="scale"><draw:image xlink:href="Pictures/d2864f686b55c21f035e953015ac5541.png" xlink:type="simple" xlink:show="embed" xlink:actuate="onLoad"/></draw:frame></text:p>
      <text:p text:style-name="Text_20_body">Nous voici avec un dépôt tout chaud, tout frais!</text:p>
      <text:p text:style-name="Text_20_body"><draw:frame draw:style-name="media" draw:name="5" text:anchor-type="as-char" draw:z-index="5" svg:width="36.142083333333cm" style:rel-width="100%" svg:height="20.32cm" style:rel-height="scale"><draw:image xlink:href="Pictures/4b3fc73fbe61d236831258bd49ffa9ec.png" xlink:type="simple" xlink:show="embed" xlink:actuate="onLoad"/></draw:frame></text:p>
      <text:h text:style-name="Heading_20_2" text:outline-level="2"><text:bookmark-start text:name="__RefHeading___parametres_des_depots_3"/><text:bookmark-start text:name="parametres_des_depots"/>Paramètres des dépôts<text:bookmark-end text:name="__RefHeading___parametres_des_depots_3"/><text:bookmark-end text:name="parametres_des_depots"/></text:h>
      <text:list text:style-name="List_20_1" text:continue-numbering="false">
        <text:list-item>
          <text:p text:style-name="LastListParagraph_List_20_1_Content_First"> Pour accéder aux paramètres des dépôts, cliquer sur le bouton « Paramètres » en haut à droite.</text:p>
        </text:list-item>
      </text:list>
      <text:p text:style-name="Text_20_body"><draw:frame draw:style-name="media" draw:name="6" text:anchor-type="as-char" draw:z-index="6" svg:width="50.8cm" style:rel-width="100%" svg:height="25.320625cm" style:rel-height="scale"><draw:image xlink:href="Pictures/aaac21a530a3cce8625ddd4248d6334c.png" xlink:type="simple" xlink:show="embed" xlink:actuate="onLoad"/></draw:frame></text:p>
      <text:h text:style-name="Heading_20_2" text:outline-level="2"><text:bookmark-start text:name="__RefHeading___suppression_d_un_depot_4"/><text:bookmark-start text:name="suppression_d_un_depot"/>Suppression d'un dépôt<text:bookmark-end text:name="__RefHeading___suppression_d_un_depot_4"/><text:bookmark-end text:name="suppression_d_un_depot"/></text:h>
      <text:list text:style-name="List_20_1" text:continue-numbering="false">
        <text:list-item>
          <text:p text:style-name="LastListParagraph_List_20_1_Content_First"> Pour supprimer un dépôt il faut se rendre à la page <text:span text:style-name="Strong_20_Emphasis"><text:a xlink:type="simple" xlink:href="#__RefHeading___parametres_des_depots_3" text:style-name="Local_20_link" text:visited-style-name="Visited_20_Local_20_Link">paramètres</text:a></text:span> puis faire défiler la page jusqu'à la partie «Zone de danger», cliquer sur «Supprimer ce dépôt» et suivre les instructions. </text:p>
        </text:list-item>
      </text:list>
      <text:p text:style-name="Text_20_body"><draw:frame draw:style-name="media" draw:name="7" text:anchor-type="as-char" draw:z-index="7" svg:width="50.8cm" style:rel-width="100%" svg:height="23.733125cm" style:rel-height="scale"><draw:image xlink:href="Pictures/ca0b8a8a8747ecfc411794ea658327f0.png" xlink:type="simple" xlink:show="embed" xlink:actuate="onLoad"/></draw:frame></text:p>
      <text:h text:style-name="Heading_20_2" text:outline-level="2"><text:bookmark-start text:name="__RefHeading___telechargement_d_un_depot_5"/><text:bookmark-start text:name="telechargement_d_un_depot"/>Téléchargement d'un dépôt<text:bookmark-end text:name="__RefHeading___telechargement_d_un_depot_5"/><text:bookmark-end text:name="telechargement_d_un_depot"/></text:h>
      <text:list text:style-name="List_20_1" text:continue-numbering="false">
        <text:list-item>
          <text:p text:style-name="List_20_1_Content_First"> Télécharger tous les dossiers et fichiers du dépôt en cliquant sur <text:span text:style-name="Source_20_Text">Télécharger le ZIP</text:span></text:p>
        </text:list-item>
        <text:list-item>
          <text:p text:style-name="List_20_1_Content_Last"> Voir <text:a xlink:type="simple" xlink:href="doku.php?id=https://icn.codeatlas.cc/doku.php?id=numerique:chemin#archives" text:style-name="Internet_20_link" text:visited-style-name="Visited_20_Internet_20_Link">Archives</text:a></text:p>
        </text:list-item>
      </text:list>
      <text:p text:style-name="Text_20_body"><draw:frame draw:style-name="media" draw:name="8" text:anchor-type="as-char" draw:z-index="8" svg:width="43.18cm" style:rel-width="100%" svg:height="16.03375cm" style:rel-height="scale"><draw:image xlink:href="Pictures/3fbf9b4158c02a2353dea5ed9155b9f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oyd:depot</dc:title>
  </office:meta>
</office:document-meta>
</file>