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cdbb8cd9cf5dfd8a1fe787ee6ba8e6f.png"/>
  <manifest:file-entry manifest:media-type="image/png" manifest:full-path="Pictures/a5c7e8e4ac2b69c4efb16a463eddaec0.png"/>
  <manifest:file-entry manifest:media-type="image/png" manifest:full-path="Pictures/2018ea5b3e7607678c8ead99d9f6d067.png"/>
  <manifest:file-entry manifest:media-type="image/png" manifest:full-path="Pictures/4ba2950ac6acfeb1de98112144c1168c.png"/>
  <manifest:file-entry manifest:media-type="image/png" manifest:full-path="Pictures/4b879696ab02371407350130723016bf.png"/>
  <manifest:file-entry manifest:media-type="image/png" manifest:full-path="Pictures/7b50a6d50ae82506df6055cda9c9459b.png"/>
  <manifest:file-entry manifest:media-type="image/png" manifest:full-path="Pictures/cb16ce36794c2a3a3a5c59d96f680d6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loyd:creer"/><text:bookmark-start text:name="__RefHeading___creer_1"/><text:bookmark-start text:name="creer"/>Créer<text:bookmark-end text:name="__RefHeading___creer_1"/><text:bookmark-end text:name="creer"/></text:h>
      <text:h text:style-name="Heading_20_1" text:outline-level="1"><text:bookmark-start text:name="__RefHeading___fichier_2"/><text:bookmark-start text:name="fichier"/>Fichier<text:bookmark-end text:name="__RefHeading___fichier_2"/><text:bookmark-end text:name="fichier"/></text:h>
      <text:h text:style-name="Heading_20_2" text:outline-level="2"><text:bookmark-start text:name="__RefHeading___creer_un_fichier_texte_3"/><text:bookmark-start text:name="creer_un_fichier_texte"/>Créer un fichier texte<text:bookmark-end text:name="__RefHeading___creer_un_fichier_texte_3"/><text:bookmark-end text:name="creer_un_fichier_texte"/></text:h>
      <text:p text:style-name="Text_20_body">Pour créer un fichier texte, naviguer à la racine du <text:a xlink:type="simple" xlink:href="doku.php?id=sloyd:dépôt" text:style-name="Internet_20_link" text:visited-style-name="Visited_20_Internet_20_Link">dépôt</text:a> ou d’un dossier existant et utiliser le bouton en haut à gauche <text:span text:style-name="Source_20_Text">Ajouter un fichier</text:span> puis <text:span text:style-name="Source_20_Text">Nouveau Fichier</text:span>.</text:p>
      <text:p text:style-name="Text_20_body"><draw:frame draw:style-name="media" draw:name="0" text:anchor-type="as-char" draw:z-index="0" svg:width="36.142083333333cm" style:rel-width="100%" svg:height="20.32cm" style:rel-height="scale"><draw:image xlink:href="Pictures/bcdbb8cd9cf5dfd8a1fe787ee6ba8e6f.png" xlink:type="simple" xlink:show="embed" xlink:actuate="onLoad"/></draw:frame></text:p>
      <text:p text:style-name="Text_20_body">Ainsi nous ouvrons l'<text:a xlink:type="simple" xlink:href="doku.php?id=sloyd:editer" text:style-name="Internet_20_link" text:visited-style-name="Visited_20_Internet_20_Link">éditeur</text:a> de texte et dans la partie supérieure, nous pouvons indiquer le nom du fichier texte que nous voulons créer (ici <text:span text:style-name="Source_20_Text">page_1.md</text:span>)</text:p>
      <text:p text:style-name="Text_20_body"><draw:frame draw:style-name="media" draw:name="1" text:anchor-type="as-char" draw:z-index="1" svg:width="36.142083333333cm" style:rel-width="100%" svg:height="20.32cm" style:rel-height="scale"><draw:image xlink:href="Pictures/a5c7e8e4ac2b69c4efb16a463eddaec0.png" xlink:type="simple" xlink:show="embed" xlink:actuate="onLoad"/></draw:frame></text:p>
      <text:p text:style-name="Text_20_body">Ajouter un peu de texte et valider en cliquant sur <text:span text:style-name="Source_20_Text">Enregistrer les modifications</text:span> et nous voilà à nouveau dans le « navigateur de fichier » où nous voyons apparaître notre nouveau fichier.</text:p>
      <text:p text:style-name="Text_20_body"><draw:frame draw:style-name="media" draw:name="2" text:anchor-type="as-char" draw:z-index="2" svg:width="36.142083333333cm" style:rel-width="100%" svg:height="20.32cm" style:rel-height="scale"><draw:image xlink:href="Pictures/2018ea5b3e7607678c8ead99d9f6d067.png" xlink:type="simple" xlink:show="embed" xlink:actuate="onLoad"/></draw:frame></text:p>
      <text:h text:style-name="Heading_20_2" text:outline-level="2"><text:bookmark-start text:name="__RefHeading___supprimer_un_fichier_4"/><text:bookmark-start text:name="supprimer_un_fichier"/>Supprimer un fichier<text:bookmark-end text:name="__RefHeading___supprimer_un_fichier_4"/><text:bookmark-end text:name="supprimer_un_fichier"/></text:h>
      <text:p text:style-name="Text_20_body">Pour supprimer un fichier texte, il faut « sélectionner » le fichier à supprimer (en cliquant sur son nom dans le « navigateur de fichier » puis en cliquant sur l'icône en forme de corbeille dans la barre d'outil. Comme pour toute modification d'un élément de notre dépôt, il faut valider par un « commit » notre action (<text:span text:style-name="Source_20_Text">Enregistrer les modifications</text:span>).</text:p>
      <text:p text:style-name="Text_20_body"><draw:frame draw:style-name="media" draw:name="3" text:anchor-type="as-char" draw:z-index="3" svg:width="15.5575cm" svg:height="1.74625cm"><draw:image xlink:href="Pictures/4ba2950ac6acfeb1de98112144c1168c.png" xlink:type="simple" xlink:show="embed" xlink:actuate="onLoad"/></draw:frame></text:p>
      <text:h text:style-name="Heading_20_2" text:outline-level="2"><text:bookmark-start text:name="__RefHeading___televerser_un_fichier_5"/><text:bookmark-start text:name="televerser_un_fichier"/>Téléverser un fichier<text:bookmark-end text:name="__RefHeading___televerser_un_fichier_5"/><text:bookmark-end text:name="televerser_un_fichier"/></text:h>
      <text:p text:style-name="Text_20_body">Pour <text:a xlink:type="simple" xlink:href="doku.php?id=numerique:glossaire#televerser" text:style-name="Internet_20_link" text:visited-style-name="Visited_20_Internet_20_Link">envoyer</text:a> un fichier sur la plateforme (image, fichier blender, …) il faut passer par le bouton <text:span text:style-name="Source_20_Text">Ajouter un fichier</text:span> puis <text:span text:style-name="Source_20_Text">Téléverser un fichier</text:span> (<text:span text:style-name="Emphasis">upload a file</text:span>). Valider en cliquant <text:span text:style-name="Source_20_Text">Enregistrer les modifications</text:span>.</text:p>
      <text:p text:style-name="Text_20_body"><draw:frame draw:style-name="media" draw:name="4" text:anchor-type="as-char" draw:z-index="4" svg:width="36.142083333333cm" style:rel-width="100%" svg:height="20.32cm" style:rel-height="scale"><draw:image xlink:href="Pictures/bcdbb8cd9cf5dfd8a1fe787ee6ba8e6f.png" xlink:type="simple" xlink:show="embed" xlink:actuate="onLoad"/></draw:frame></text:p>
      <text:p text:style-name="Text_20_body">Cliquer sur le bouton <text:span text:style-name="Source_20_Text">Déposez les fichiers ou cliquez ici pour téléverser</text:span></text:p>
      <text:p text:style-name="Text_20_body">Pour valider : cliquer sur <text:span text:style-name="Source_20_Text">Enregistrer les modifications</text:span></text:p>
      <text:p text:style-name="Text_20_body"><draw:frame draw:style-name="media" draw:name="5" text:anchor-type="as-char" draw:z-index="5" svg:width="42.333333333333cm" style:rel-width="100%" svg:height="23.8125cm" style:rel-height="scale"><draw:image xlink:href="Pictures/4b879696ab02371407350130723016bf.png" xlink:type="simple" xlink:show="embed" xlink:actuate="onLoad"/></draw:frame></text:p>
      <text:h text:style-name="Heading_20_1" text:outline-level="1"><text:bookmark-start text:name="__RefHeading___dossier_6"/><text:bookmark-start text:name="dossier"/>Dossier<text:bookmark-end text:name="__RefHeading___dossier_6"/><text:bookmark-end text:name="dossier"/></text:h>
      <text:h text:style-name="Heading_20_2" text:outline-level="2"><text:bookmark-start text:name="__RefHeading___creer_un_dossier_7"/><text:bookmark-start text:name="creer_un_dossier"/>Créer un dossier<text:bookmark-end text:name="__RefHeading___creer_un_dossier_7"/><text:bookmark-end text:name="creer_un_dossier"/></text:h>
      <text:p text:style-name="Text_20_body">Pour créer un dossier, il faut <text:a xlink:type="simple" xlink:href="#__RefHeading___creer_un_fichier_texte_3" text:style-name="Local_20_link" text:visited-style-name="Visited_20_Local_20_Link">créer un fichier</text:a> (il est recommandé de créer un fichier <text:span text:style-name="Source_20_Text">README.md</text:span>) en ajoutant entre deux slashes (<text:span text:style-name="Source_20_Text">/</text:span>) le nom du dossier à créer. Pour créer le dossier <text:span text:style-name="Emphasis">dossier_1</text:span> de ce dépôt par exemple, il faut se rendre à la <text:a xlink:type="simple" xlink:href="https://icn.codeatlas.cc/doku.php?id=numerique:fichier#arborescence" text:style-name="Internet_20_link" text:visited-style-name="Visited_20_Internet_20_Link">racine du dépôt</text:a> et créer un nouveau fichier en spécifiant: <text:span text:style-name="Source_20_Text">alphaville/dossier_1/README.md</text:span></text:p>
      <text:p text:style-name="Text_20_body"><draw:frame draw:style-name="media" draw:name="6" text:anchor-type="as-char" draw:z-index="6" svg:width="36.142083333333cm" style:rel-width="100%" svg:height="20.32cm" style:rel-height="scale"><draw:image xlink:href="Pictures/7b50a6d50ae82506df6055cda9c9459b.png" xlink:type="simple" xlink:show="embed" xlink:actuate="onLoad"/></draw:frame></text:p>
      <text:p text:style-name="Text_20_body">Et voilà le fichier <text:span text:style-name="Source_20_Text">README.md</text:span> du dossier <text:span text:style-name="Source_20_Text">dossier_1</text:span> qui s'affiche. Vous remarquez également dans la barre supérieure du « chemin de fichier » un nouveau lien pour naviguer : <text:span text:style-name="Source_20_Text">alphaville</text:span> <text:span text:style-name="Source_20_Text">/</text:span> <text:span text:style-name="Source_20_Text">dossier_1</text:span> <text:span text:style-name="Source_20_Text">/</text:span> ...</text:p>
      <text:p text:style-name="Text_20_body"><draw:frame draw:style-name="media" draw:name="7" text:anchor-type="as-char" draw:z-index="7" svg:width="36.142083333333cm" style:rel-width="100%" svg:height="20.32cm" style:rel-height="scale"><draw:image xlink:href="Pictures/cb16ce36794c2a3a3a5c59d96f680d66.png" xlink:type="simple" xlink:show="embed" xlink:actuate="onLoad"/></draw:frame></text:p>
      <text:h text:style-name="Heading_20_2" text:outline-level="2"><text:bookmark-start text:name="__RefHeading___supprimer_un_dossier_8"/><text:bookmark-start text:name="supprimer_un_dossier"/>Supprimer un dossier<text:bookmark-end text:name="__RefHeading___supprimer_un_dossier_8"/><text:bookmark-end text:name="supprimer_un_dossier"/></text:h>
      <text:p text:style-name="Text_20_body">Pour supprimer un dossier, il faut supprimer <text:span text:style-name="Strong_20_Emphasis">tous</text:span> les fichiers contenus dans le dossier à supprimer. Celui-ci « disparaît » automatiqueme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loyd:creer</dc:title>
  </office:meta>
</office:document-meta>
</file>