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677e095bf47070554a7dd591782d5d.png"/>
  <manifest:file-entry manifest:media-type="image/png" manifest:full-path="Pictures/1030430ab84da899184afe373d465cf1.png"/>
  <manifest:file-entry manifest:media-type="image/png" manifest:full-path="Pictures/b68d86454bae45f4421da0d1b90387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compte"/><text:bookmark-start text:name="__RefHeading___compte_1"/><text:bookmark-start text:name="compte"/>Compte<text:bookmark-end text:name="__RefHeading___compte_1"/><text:bookmark-end text:name="compte"/></text:h>
      <text:h text:style-name="Heading_20_2" text:outline-level="2"><text:bookmark-start text:name="__RefHeading___inscription_2"/><text:bookmark-start text:name="inscription"/>Inscription<text:bookmark-end text:name="__RefHeading___inscription_2"/><text:bookmark-end text:name="inscription"/></text:h>
      <text:p text:style-name="Text_20_body"><text:span text:style-name="Strong_20_Emphasis">Création d'un compte sur </text:span><text:a xlink:type="simple" xlink:href="https://sloyd.work" text:style-name="Internet_20_link" text:visited-style-name="Visited_20_Internet_20_Link">Sloyd</text:a> (pendant les périodes d'ouverture <text:note text:id="ftn0" text:note-class="footnote"><text:note-citation text:label="1)">1)</text:note-citation><text:note-body><text:p text:style-name="Footnote">ensuite le bouton <text:span text:style-name="Source_20_Text">S'inscrire</text:span> disparaît</text:p></text:note-body></text:note> ...)</text:p>
      <text:list text:style-name="List_20_1" text:continue-numbering="false">
        <text:list-item>
          <text:p text:style-name="LastListParagraph_List_20_1_Content_First"> Menu en haut à droite : <text:span text:style-name="Source_20_Text">S'inscrire</text:span></text:p>
        </text:list-item>
      </text:list>
      <text:p text:style-name="Text_20_body"><draw:frame draw:style-name="media" draw:name="0" text:anchor-type="as-char" draw:z-index="0" svg:width="36.142083333333cm" style:rel-width="100%" svg:height="20.32cm" style:rel-height="scale"><draw:image xlink:href="Pictures/3a677e095bf47070554a7dd591782d5d.png" xlink:type="simple" xlink:show="embed" xlink:actuate="onLoad"/></draw:frame></text:p>
      <text:h text:style-name="Heading_20_2" text:outline-level="2"><text:bookmark-start text:name="__RefHeading___identifiants_3"/><text:bookmark-start text:name="identifiants"/>Identifiants<text:bookmark-end text:name="__RefHeading___identifiants_3"/><text:bookmark-end text:name="identifiants"/></text:h>
      <text:list text:style-name="List_20_1" text:continue-numbering="false">
        <text:list-item>
          <text:p text:style-name="List_20_1_Content_First"> <text:span text:style-name="Source_20_Text">Nom d'utilisateur</text:span> :  votre <text:a xlink:type="simple" xlink:href="doku.php?id=alphaville:desert#le_nom_numerique" text:style-name="Internet_20_link" text:visited-style-name="Visited_20_Internet_20_Link">Nom Numérique</text:a> présent dans  <text:a xlink:type="simple" xlink:href="https://sloyd.work/Aleph/Alphaville/src/branch/master/Alphalist.csv" text:style-name="Internet_20_link" text:visited-style-name="Visited_20_Internet_20_Link">Grande Liste</text:a>. Respectez bien la <text:a xlink:type="simple" xlink:href="https://fr.wikipedia.org/wiki/Casse (typographie)" text:style-name="Internet_20_link" text:visited-style-name="Visited_20_Internet_20_Link">Casse</text:a> et l'<text:a xlink:type="simple" xlink:href="doku.php?id=numerique:data#encodage" text:style-name="Internet_20_link" text:visited-style-name="Visited_20_Internet_20_Link">Encodage</text:a> ! (pas d'accents).</text:p>
        </text:list-item>
        <text:list-item>
          <text:p text:style-name="List_20_1_Content"> <text:span text:style-name="Source_20_Text">Email</text:span> : <text:span text:style-name="Source_20_Text">prenom.nom@etu.nancy.archi.fr</text:span></text:p>
        </text:list-item>
        <text:list-item>
          <text:p text:style-name="List_20_1_Content_Last"> <text:span text:style-name="Source_20_Text">Mot de passe</text:span> : 8 lettres minimum, et au moins un caractère spécial (*!?...) et au moins un chiffre  <text:note text:id="ftn1" text:note-class="footnote"><text:note-citation text:label="2)">2)</text:note-citation><text:note-body><text:p text:style-name="Footnote">vous pouvez utiliser le même que celui de votre compte de l'école.</text:p></text:note-body></text:note></text:p>
        </text:list-item>
      </text:list>
      <text:p text:style-name="Text_20_body">Puis cliquer sur <text:span text:style-name="Source_20_Text">Créer un compte</text:span></text:p>
      <text:p text:style-name="Text_20_body"><draw:frame draw:style-name="media" draw:name="1" text:anchor-type="as-char" draw:z-index="1" svg:width="36.142083333333cm" style:rel-width="100%" svg:height="20.32cm" style:rel-height="scale"><draw:image xlink:href="Pictures/1030430ab84da899184afe373d465cf1.png" xlink:type="simple" xlink:show="embed" xlink:actuate="onLoad"/></draw:frame></text:p>
      <text:h text:style-name="Heading_20_1" text:outline-level="1"><text:bookmark-start text:name="__RefHeading___gerer_4"/><text:bookmark-start text:name="gerer"/>Gérer<text:bookmark-end text:name="__RefHeading___gerer_4"/><text:bookmark-end text:name="gerer"/></text:h>
      <text:h text:style-name="Heading_20_2" text:outline-level="2"><text:bookmark-start text:name="__RefHeading___connexion_5"/><text:bookmark-start text:name="connexion"/>Connexion<text:bookmark-end text:name="__RefHeading___connexion_5"/><text:bookmark-end text:name="connexion"/></text:h>
      <text:list text:style-name="List_20_1" text:continue-numbering="false">
        <text:list-item>
          <text:p text:style-name="List_20_1_Content_First"> Une fois inscrit.e, accéder à la plateforme :</text:p>
        </text:list-item>
        <text:list-item>
          <text:p text:style-name="List_20_1_Content_Last"> Menu en haut à droite : <text:span text:style-name="Source_20_Text">Connexion</text:span></text:p>
        </text:list-item>
      </text:list>
      <text:p text:style-name="Text_20_body"><draw:frame draw:style-name="media" draw:name="2" text:anchor-type="as-char" draw:z-index="2" svg:width="36.142083333333cm" style:rel-width="100%" svg:height="18.309166666667cm" style:rel-height="scale"><draw:image xlink:href="Pictures/b68d86454bae45f4421da0d1b9038720.png" xlink:type="simple" xlink:show="embed" xlink:actuate="onLoad"/></draw:frame></text:p>
      <text:h text:style-name="Heading_20_2" text:outline-level="2"><text:bookmark-start text:name="__RefHeading___parametres_6"/><text:bookmark-start text:name="parametres"/>Paramètres<text:bookmark-end text:name="__RefHeading___parametres_6"/><text:bookmark-end text:name="parametres"/></text:h>
      <text:h text:style-name="Heading_20_3" text:outline-level="3"><text:bookmark-start text:name="__RefHeading___compte_7"/><text:bookmark-start text:name="compte1"/>Compte<text:bookmark-end text:name="__RefHeading___compte_7"/><text:bookmark-end text:name="compte1"/></text:h>
      <text:list text:style-name="List_20_1" text:continue-numbering="false">
        <text:list-item>
          <text:p text:style-name="LastListParagraph_List_20_1_Content_First"> Pour modifier son mot de passe, aller page : <text:a xlink:type="simple" xlink:href="https://sloyd.work/user/settings/account" text:style-name="Internet_20_link" text:visited-style-name="Visited_20_Internet_20_Link">settings/account</text:a></text:p>
        </text:list-item>
      </text:list>
      <text:h text:style-name="Heading_20_3" text:outline-level="3"><text:bookmark-start text:name="__RefHeading___depots_8"/><text:bookmark-start text:name="depots"/>Dépots<text:bookmark-end text:name="__RefHeading___depots_8"/><text:bookmark-end text:name="depots"/></text:h>
      <text:list text:style-name="List_20_1" text:continue-numbering="false">
        <text:list-item>
          <text:p text:style-name="LastListParagraph_List_20_1_Content_First"> <text:a xlink:type="simple" xlink:href="doku.php?id=sloyd:depot#parametres_des_depots" text:style-name="Internet_20_link" text:visited-style-name="Visited_20_Internet_20_Link">Paramètres des dépôts</text:a></text:p>
        </text:list-item>
      </text:list>
      <text:h text:style-name="Heading_20_2" text:outline-level="2"><text:bookmark-start text:name="__RefHeading___supprimer_9"/><text:bookmark-start text:name="supprimer"/>Supprimer<text:bookmark-end text:name="__RefHeading___supprimer_9"/><text:bookmark-end text:name="supprimer"/></text:h>
      <text:list text:style-name="List_20_1" text:continue-numbering="false">
        <text:list-item>
          <text:p text:style-name="LastListParagraph_List_20_1_Content_First"> <text:a xlink:type="simple" xlink:href="doku.php?id=sloyd:depot#suppression_d_un_depot" text:style-name="Internet_20_link" text:visited-style-name="Visited_20_Internet_20_Link">Supprimer un dépô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compte</dc:title>
  </office:meta>
</office:document-meta>
</file>