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9431077f8f7fa95c215c81c68baf5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start"/><text:bookmark-start text:name="__RefHeading___python_🐍_1"/><text:bookmark-start text:name="python_🐍"/>Python 🐍<text:bookmark-end text:name="__RefHeading___python_🐍_1"/><text:bookmark-end text:name="python_🐍"/></text:h>
      <text:p text:style-name="Text_20_body"><text:a xlink:type="simple" xlink:href="https://fr.wikipedia.org/wiki/Python" text:style-name="Internet_20_link" text:visited-style-name="Visited_20_Internet_20_Link">Python</text:a> est un <text:a xlink:type="simple" xlink:href="https://fr.wikipedia.org/wiki/langage de script" text:style-name="Internet_20_link" text:visited-style-name="Visited_20_Internet_20_Link">langage de programmation</text:a> «universel». Connu pour sa simplicité, il est devenu avec le temps l'un des langages numériques les plus répandus. Véritable serpent de mer, nous le trouvons par exemple dans des logiciels de modélisation tels que <text:a xlink:type="simple" xlink:href="https://icn.codeatlas.cc/doku.php?id=blender:start" text:style-name="Internet_20_link" text:visited-style-name="Visited_20_Internet_20_Link">Blender</text:a>, <text:a xlink:type="simple" xlink:href="https://ean.codeatlas.cc/doku.php?id=revit" text:style-name="Internet_20_link" text:visited-style-name="Visited_20_Internet_20_Link">Revit</text:a>, ou <text:a xlink:type="simple" xlink:href="https://adn.codeatlas.cc/doku.php?id=grasshopper:start" text:style-name="Internet_20_link" text:visited-style-name="Visited_20_Internet_20_Link">Grasshopper</text:a>, et depuis peu, dans <text:a xlink:type="simple" xlink:href="https://techcommunity.microsoft.com/t5/microsoft-365-blog/introducing-python-in-excel-the-best-of-both-worlds-for-data/ba-p/3905482" text:style-name="Internet_20_link" text:visited-style-name="Visited_20_Internet_20_Link">Excel</text:a> également. Avec Python, on peut <text:a xlink:type="simple" xlink:href="https://docs.python.org/fr/3/tutorial/appetite.html" text:style-name="Internet_20_link" text:visited-style-name="Visited_20_Internet_20_Link">automatiser</text:a> des petites tâches ou construire des <text:a xlink:type="simple" xlink:href="doku.php?id=sloyd:moteur" text:style-name="Internet_20_link" text:visited-style-name="Visited_20_Internet_20_Link">applications plus complexes</text:a>. Python, c'est un langage qui s'adresse <text:a xlink:type="simple" xlink:href="https://www.ins2i.cnrs.fr/fr/les-decodeuses-du-numerique" text:style-name="Internet_20_link" text:visited-style-name="Visited_20_Internet_20_Link">aux</text:a> <text:a xlink:type="simple" xlink:href="https://www.techpourtoutes.io/" text:style-name="Internet_20_link" text:visited-style-name="Visited_20_Internet_20_Link">femmes</text:a> <text:note text:id="ftn0" text:note-class="footnote"><text:note-citation text:label="1)">1)</text:note-citation><text:note-body><text:p text:style-name="Footnote">«Une pénurie critique de talents féminins dans la tech» ... et d'autant plus dans le monde de la construction. Bâtiment + Numérique : soyez engagée !</text:p></text:note-body></text:note> autant qu'aux hommes. Utilisé couramment par les ingénieur.es, il devient progressivement un outil de conception <text:a xlink:type="simple" xlink:href="https://adn.codeatlas.cc/doku.php?id=python:conception" text:style-name="Internet_20_link" text:visited-style-name="Visited_20_Internet_20_Link">pour les architectes</text:a> également. Aujourd'hui, les machines <text:a xlink:type="simple" xlink:href="https://icn.codeatlas.cc/doku.php?id=numerique:ia#agents_conversationnels" text:style-name="Internet_20_link" text:visited-style-name="Visited_20_Internet_20_Link">🤖 peuvent « parler »</text:a> directement dans notre propre « langage naturel » <text:note text:id="ftn1" text:note-class="footnote"><text:note-citation text:label="2)">2)</text:note-citation><text:note-body><text:p text:style-name="Footnote">Nous parlons de « langages naturels », comme le Français par exemple, pour les distinguer des « langages formels » mathématiques et numériques, comme le Python par exemple</text:p></text:note-body></text:note>, cela renforce encore un peu plus l'idée que nous devons apprendre, nous aussi, à parler le « langage des machines ». Apprende Python, c'est aussi se former aux <text:a xlink:type="simple" xlink:href="https://adn.codeatlas.cc/doku.php?id=conception:generatif" text:style-name="Internet_20_link" text:visited-style-name="Visited_20_Internet_20_Link">nouveaux métiers</text:a> de la <text:a xlink:type="simple" xlink:href="https://forge.codeatlas.cc/doku.php?id=filiere" text:style-name="Internet_20_link" text:visited-style-name="Visited_20_Internet_20_Link">👔 filière numérique</text:a> de l'architecture.</text:p>
      <text:h text:style-name="Heading_20_2" text:outline-level="2"><text:bookmark-start text:name="__RefHeading___premiers_pas_2"/><text:bookmark-start text:name="premiers_pas"/>Premiers pas<text:bookmark-end text:name="__RefHeading___premiers_pas_2"/><text:bookmark-end text:name="premiers_pas"/></text:h>
      <text:list text:style-name="List_20_1" text:continue-numbering="false">
        <text:list-item>
          <text:p text:style-name="LastListParagraph_List_20_1_Content_First"> Faisons nos <text:span text:style-name="Strong_20_Emphasis"><text:a xlink:type="simple" xlink:href="https://icn.codeatlas.cc/doku.php?id=python:introduction" text:style-name="Internet_20_link" text:visited-style-name="Visited_20_Internet_20_Link">premiers pas</text:a></text:span> en interagissant avec la console de Blender.</text:p>
        </text:list-item>
      </text:list>
      <text:h text:style-name="Heading_20_2" text:outline-level="2"><text:bookmark-start text:name="__RefHeading___notions_de_base_3"/><text:bookmark-start text:name="notions_de_base"/>Notions de base<text:bookmark-end text:name="__RefHeading___notions_de_base_3"/><text:bookmark-end text:name="notions_de_base"/></text:h>
      <text:list text:style-name="List_20_1" text:continue-numbering="false">
        <text:list-item>
          <text:p text:style-name="List_20_1_Content_First"> <text:a xlink:type="simple" xlink:href="https://icn.codeatlas.cc/doku.php?id=python:variable" text:style-name="Internet_20_link" text:visited-style-name="Visited_20_Internet_20_Link">Variable</text:a></text:p>
        </text:list-item>
        <text:list-item>
          <text:p text:style-name="List_20_1_Content"> <text:a xlink:type="simple" xlink:href="https://icn.codeatlas.cc/doku.php?id=python:boucle" text:style-name="Internet_20_link" text:visited-style-name="Visited_20_Internet_20_Link">Boucle</text:a></text:p>
        </text:list-item>
        <text:list-item>
          <text:p text:style-name="List_20_1_Content"> <text:a xlink:type="simple" xlink:href="https://icn.codeatlas.cc/doku.php?id=python:conditionnelle" text:style-name="Internet_20_link" text:visited-style-name="Visited_20_Internet_20_Link">Conditionnelle</text:a></text:p>
        </text:list-item>
        <text:list-item>
          <text:p text:style-name="List_20_1_Content"> <text:a xlink:type="simple" xlink:href="https://icn.codeatlas.cc/doku.php?id=python:fonction" text:style-name="Internet_20_link" text:visited-style-name="Visited_20_Internet_20_Link">Fonction</text:a></text:p>
        </text:list-item>
        <text:list-item>
          <text:p text:style-name="List_20_1_Content_Last"> <text:a xlink:type="simple" xlink:href="https://icn.codeatlas.cc/doku.php?id=python:liste" text:style-name="Internet_20_link" text:visited-style-name="Visited_20_Internet_20_Link">Liste</text:a></text:p>
        </text:list-item>
      </text:list>
      <text:h text:style-name="Heading_20_2" text:outline-level="2"><text:bookmark-start text:name="__RefHeading___applications_4"/><text:bookmark-start text:name="applications"/>Applications<text:bookmark-end text:name="__RefHeading___applications_4"/><text:bookmark-end text:name="applications"/></text:h>
      <text:list text:style-name="List_20_1" text:continue-numbering="false">
        <text:list-item>
          <text:p text:style-name="List_20_1_Content_First"> Débuter avec <text:a xlink:type="simple" xlink:href="https://icn.codeatlas.cc/doku.php?id=python:pyrates" text:style-name="Internet_20_link" text:visited-style-name="Visited_20_Internet_20_Link">Pyrates</text:a></text:p>
        </text:list-item>
        <text:list-item>
          <text:p text:style-name="List_20_1_Content"> Apprendre avec <text:span text:style-name="Strong_20_Emphasis"><text:a xlink:type="simple" xlink:href="https://icn.codeatlas.cc/doku.php?id=python:pygram:start" text:style-name="Internet_20_link" text:visited-style-name="Visited_20_Internet_20_Link">Pygram</text:a></text:span></text:p>
        </text:list-item>
        <text:list-item>
          <text:p text:style-name="List_20_1_Content"> Poursuivre avec <text:a xlink:type="simple" xlink:href="https://nuit-du-code.forge.apps.education.fr/DOCUMENTATION/PYTHON/01-presentation/​" text:style-name="Internet_20_link" text:visited-style-name="Visited_20_Internet_20_Link">Pyxel</text:a> et la <text:a xlink:type="simple" xlink:href="https://www.nuitducode.net/" text:style-name="Internet_20_link" text:visited-style-name="Visited_20_Internet_20_Link">Nuit du Code</text:a>.</text:p>
        </text:list-item>
        <text:list-item>
          <text:p text:style-name="List_20_1_Content"> <text:a xlink:type="simple" xlink:href="https://www.codepuzzle.io/" text:style-name="Internet_20_link" text:visited-style-name="Visited_20_Internet_20_Link">CodePuzzle</text:a></text:p>
        </text:list-item>
        <text:list-item>
          <text:p text:style-name="List_20_1_Content_Last"> Consulter <text:a xlink:type="simple" xlink:href="https://icn.codeatlas.cc/doku.php?id=python:semaphore" text:style-name="Internet_20_link" text:visited-style-name="Visited_20_Internet_20_Link">Semaphore</text:a></text:p>
        </text:list-item>
      </text:list>
      <text:h text:style-name="Heading_20_2" text:outline-level="2"><text:bookmark-start text:name="__RefHeading___ressources_5"/><text:bookmark-start text:name="ressources"/>Ressources<text:bookmark-end text:name="__RefHeading___ressources_5"/><text:bookmark-end text:name="ressources"/></text:h>
      <text:list text:style-name="List_20_1" text:continue-numbering="false">
        <text:list-item>
          <text:p text:style-name="List_20_1_Content_First"> Pour aller plus loin, consulter:</text:p>
        </text:list-item>
        <text:list-item>
          <text:p text:style-name="List_20_1_Content"> Les <text:a xlink:type="simple" xlink:href="http://www.monlyceenumerique.fr/snt_seconde/python/" text:style-name="Internet_20_link" text:visited-style-name="Visited_20_Internet_20_Link">cours Python</text:a> de « <text:a xlink:type="simple" xlink:href="http://www.monlyceenumerique.fr/index.html" text:style-name="Internet_20_link" text:visited-style-name="Visited_20_Internet_20_Link">Mon Lycée Numérique</text:a> » :</text:p>
        </text:list-item>
        <text:list-item>
          <text:p text:style-name="List_20_1_Content"> <text:a xlink:type="simple" xlink:href="http://www.monlyceenumerique.fr/snt_seconde/python/python_en_seconde.html" text:style-name="Internet_20_link" text:visited-style-name="Visited_20_Internet_20_Link">Python en Seconde</text:a></text:p>
        </text:list-item>
        <text:list-item>
          <text:p text:style-name="List_20_1_Content"> Les <text:a xlink:type="simple" xlink:href="http://www.frederic-junier.org/PythonSeconde/Python_Seconde_Parc/accueil_python_2nde.html" text:style-name="Internet_20_link" text:visited-style-name="Visited_20_Internet_20_Link">cours Python</text:a> de <text:a xlink:type="simple" xlink:href="http://frederic-junier.org/" text:style-name="Internet_20_link" text:visited-style-name="Visited_20_Internet_20_Link">Frédéric Junier</text:a></text:p>
        </text:list-item>
        <text:list-item>
          <text:p text:style-name="List_20_1_Content"> <text:a xlink:type="simple" xlink:href="https://maths.enseigne.ac-lyon.fr/spip/squelettes/docs_lyon/supports_formations/2017_Python_2nde/formation_upo_python_2nde/accueil_python_2nde.html" text:style-name="Internet_20_link" text:visited-style-name="Visited_20_Internet_20_Link">Programmer en Python</text:a></text:p>
        </text:list-item>
        <text:list-item>
          <text:p text:style-name="List_20_1_Content"> <text:a xlink:type="simple" xlink:href="https://maths.enseigne.ac-lyon.fr/spip/squelettes/docs_lyon/supports_formations/2017_Python_2nde/formation_upo_python_2nde/sources/sources.html" text:style-name="Internet_20_link" text:visited-style-name="Visited_20_Internet_20_Link">Autres ressources</text:a></text:p>
        </text:list-item>
        <text:list-item>
          <text:p text:style-name="List_20_1_Content"> Les <text:a xlink:type="simple" xlink:href="https://pyspc.readthedocs.io/fr/latest/index.html" text:style-name="Internet_20_link" text:visited-style-name="Visited_20_Internet_20_Link">cours Python</text:a> de la <text:a xlink:type="simple" xlink:href="https://eduscol.education.fr/1648/programmes-et-ressources-en-physique-chimie-voie-gt" text:style-name="Internet_20_link" text:visited-style-name="Visited_20_Internet_20_Link">SPC</text:a> du <text:a xlink:type="simple" xlink:href="https://fr.wikipedia.org/wiki/Système éducatif en France" text:style-name="Internet_20_link" text:visited-style-name="Visited_20_Internet_20_Link">secondaire</text:a> (fiche <text:a xlink:type="simple" xlink:href="https://eduscol.education.fr/document/22678/download" text:style-name="Internet_20_link" text:visited-style-name="Visited_20_Internet_20_Link">Eduscol</text:a>).</text:p>
        </text:list-item>
        <text:list-item>
          <text:p text:style-name="List_20_1_Content_Last"> <text:a xlink:type="simple" xlink:href="https://nondocumentation.garambrogne.net" text:style-name="Internet_20_link" text:visited-style-name="Visited_20_Internet_20_Link">Python, la non-documentation</text:a></text:p>
        </text:list-item>
      </text:list>
      <text:list text:style-name="List_20_1" text:continue-numbering="false">
        <text:list-item>
          <text:p text:style-name="LastListParagraph_List_20_1_Content_First"> <text:span text:style-name="Strong_20_Emphasis"><text:a xlink:type="simple" xlink:href="https://codex.forge.apps.education.fr/" text:style-name="Internet_20_link" text:visited-style-name="Visited_20_Internet_20_Link">Codex</text:a></text:span> : le code par les exercices</text:p>
        </text:list-item>
      </text:list>
      <text:list text:style-name="List_20_1" text:continue-numbering="false">
        <text:list-item>
          <text:p text:style-name="List_20_1_Content_First"> <text:a xlink:type="simple" xlink:href="https://eduscol.education.fr/document/46639/download" text:style-name="Internet_20_link" text:visited-style-name="Visited_20_Internet_20_Link">Élaborer un raisonnement à partir d’une figure codée</text:a></text:p>
        </text:list-item>
        <text:list-item>
          <text:p text:style-name="List_20_1_Content"> <text:a xlink:type="simple" xlink:href="https://eduscol.education.fr/document/38975/download" text:style-name="Internet_20_link" text:visited-style-name="Visited_20_Internet_20_Link">Résoudre une tâche complexe de calcul d’aire</text:a></text:p>
        </text:list-item>
        <text:list-item>
          <text:p text:style-name="List_20_1_Content_Last"> <text:a xlink:type="simple" xlink:href="https://eduscol.education.fr/document/38969/download" text:style-name="Internet_20_link" text:visited-style-name="Visited_20_Internet_20_Link">Reconnaître des figures usuelles et déterminer l’aire des surfaces associées</text:a></text:p>
        </text:list-item>
      </text:list>
      <text:list text:style-name="List_20_1" text:continue-numbering="false">
        <text:list-item>
          <text:p text:style-name="List_20_1_Content_First"> <text:a xlink:type="simple" xlink:href="https://pyspc.readthedocs.io/fr/latest/05-bases/index.html" text:style-name="Internet_20_link" text:visited-style-name="Visited_20_Internet_20_Link">Les Bases</text:a></text:p>
        </text:list-item>
        <text:list-item>
          <text:p text:style-name="List_20_1_Content_Last"> <text:a xlink:type="simple" xlink:href="https://infoforall.fr/blender/blender-jeia-3.html" text:style-name="Internet_20_link" text:visited-style-name="Visited_20_Internet_20_Link">Python &amp; Blender</text:a> au Lycée.</text:p>
        </text:list-item>
      </text:list>
      <text:list text:style-name="List_20_1" text:continue-numbering="false">
        <text:list-item>
          <text:p text:style-name="List_20_1_Content_First"> Pour évoluer dans notre connaissance des langages numériques il faut, à la fois lire d'une façon «linéaire» les cours, les <text:a xlink:type="simple" xlink:href="https://python.developpez.com/cours/TutoSwinnen/?page=page_1" text:style-name="Internet_20_link" text:visited-style-name="Visited_20_Internet_20_Link">livres</text:a>, et les <text:a xlink:type="simple" xlink:href="https://python.doctor/page-apprendre-variables-debutant-python" text:style-name="Internet_20_link" text:visited-style-name="Visited_20_Internet_20_Link">tutoriels</text:a> mis <text:a xlink:type="simple" xlink:href="https://inforef.be/swi/python.htm" text:style-name="Internet_20_link" text:visited-style-name="Visited_20_Internet_20_Link">à notre</text:a> disposition (<text:a xlink:type="simple" xlink:href="https://inforef.be/swi/download/apprendre_python3_5.pdf" text:style-name="Internet_20_link" text:visited-style-name="Visited_20_Internet_20_Link">pdf</text:a>),</text:p>
        </text:list-item>
        <text:list-item>
          <text:p text:style-name="List_20_1_Content_Last"> Commencez par modifier les exemples que vous pouvez glaner <text:a xlink:type="simple" xlink:href="https://github.com/search?q=python&amp;type=repositories" text:style-name="Internet_20_link" text:visited-style-name="Visited_20_Internet_20_Link">ici ou là</text:a>. Plus tard, quand vous vous sentirez un peu plus à l'aise , vous pourrez commencer à écrire des petits scripts de A à Z.</text:p>
        </text:list-item>
      </text:list>
      <text:list text:style-name="List_20_1" text:continue-numbering="false">
        <text:list-item>
          <text:p text:style-name="List_20_1_Content_First"> Les <text:a xlink:type="simple" xlink:href="https://python.sdv.univ-paris-diderot.fr/" text:style-name="Internet_20_link" text:visited-style-name="Visited_20_Internet_20_Link">cours Python</text:a> de <text:a xlink:type="simple" xlink:href="https://fr.wikipedia.org/wiki/Université Paris-Diderot" text:style-name="Internet_20_link" text:visited-style-name="Visited_20_Internet_20_Link">Paris-Diderot</text:a></text:p>
          <text:list text:style-name="List_20_1">
            <text:list-item>
              <text:p text:style-name="List_20_1_Content"> <text:a xlink:type="simple" xlink:href="https://python.sdv.univ-paris-diderot.fr/02_variables/" text:style-name="Internet_20_link" text:visited-style-name="Visited_20_Internet_20_Link">Variables</text:a>,</text:p>
            </text:list-item>
            <text:list-item>
              <text:p text:style-name="List_20_1_Content"> <text:a xlink:type="simple" xlink:href="https://python.sdv.univ-paris-diderot.fr/04_listes/" text:style-name="Internet_20_link" text:visited-style-name="Visited_20_Internet_20_Link">Listes</text:a>, et</text:p>
            </text:list-item>
            <text:list-item>
              <text:p text:style-name="List_20_1_Content_Last"> <text:a xlink:type="simple" xlink:href="https://python.sdv.univ-paris-diderot.fr/09_fonctions/" text:style-name="Internet_20_link" text:visited-style-name="Visited_20_Internet_20_Link">Fonctions</text:a> notamment.</text:p>
            </text:list-item>
          </text:list>
        </text:list-item>
      </text:list>
      <text:list text:style-name="List_20_1" text:continue-numbering="false">
        <text:list-item>
          <text:p text:style-name="LastListParagraph_List_20_1_Content_First"> <text:a xlink:type="simple" xlink:href="https://genepy.org/" text:style-name="Internet_20_link" text:visited-style-name="Visited_20_Internet_20_Link">Apprends Python par la pratique</text:a>, <text:a xlink:type="simple" xlink:href="https://framagit.org/hackinscience/" text:style-name="Internet_20_link" text:visited-style-name="Visited_20_Internet_20_Link">HackInScience</text:a></text:p>
        </text:list-item>
      </text:list>
      <text:h text:style-name="Heading_20_2" text:outline-level="2"><text:bookmark-start text:name="__RefHeading___environnements_6"/><text:bookmark-start text:name="environnements"/>Environnements<text:bookmark-end text:name="__RefHeading___environnements_6"/><text:bookmark-end text:name="environnements"/></text:h>
      <text:list text:style-name="List_20_1" text:continue-numbering="false">
        <text:list-item>
          <text:p text:style-name="List_20_1_Content_First"> <text:a xlink:type="simple" xlink:href="https://docs.blender.org/manual/fr/dev/advanced/scripting/introduction.html" text:style-name="Internet_20_link" text:visited-style-name="Visited_20_Internet_20_Link">Python pour Blender</text:a></text:p>
        </text:list-item>
        <text:list-item>
          <text:p text:style-name="List_20_1_Content"> <text:a xlink:type="simple" xlink:href="https://education.minecraft.net/fr-fr/lessons/python-101-lesson-1" text:style-name="Internet_20_link" text:visited-style-name="Visited_20_Internet_20_Link">Python pour Minecraft</text:a></text:p>
        </text:list-item>
        <text:list-item>
          <text:p text:style-name="List_20_1_Content_Last"> <text:a xlink:type="simple" xlink:href="https://py.processing.org/" text:style-name="Internet_20_link" text:visited-style-name="Visited_20_Internet_20_Link">Python pour Processing</text:a></text:p>
        </text:list-item>
      </text:list>
      <text:h text:style-name="Heading_20_2" text:outline-level="2"><text:bookmark-start text:name="__RefHeading___insectes_7"/><text:bookmark-start text:name="insectes"/>Insectes<text:bookmark-end text:name="__RefHeading___insectes_7"/><text:bookmark-end text:name="insectes"/></text:h>
      <text:p text:style-name="Text_20_body">En cas de problème, voir <text:a xlink:type="simple" xlink:href="doku.php?id=numerique:ecueils#python" text:style-name="Internet_20_link" text:visited-style-name="Visited_20_Internet_20_Link">Écueils</text:a></text:p>
      <text:p text:style-name="Text_20_body"><draw:a xlink:type="simple" xlink:href="https://upload.wikimedia.org/wikipedia/commons/thumb/e/e7/First_Computer_Bug%2C_1947.jpg/960px-First_Computer_Bug%2C_1947.jpg"><draw:frame draw:style-name="media" draw:name="0" text:anchor-type="as-char" draw:z-index="0" svg:width="25.4cm" style:rel-width="100%" svg:height="20.081875cm" style:rel-height="scale"><draw:image xlink:href="Pictures/d9431077f8f7fa95c215c81c68baf5e1.jpg" xlink:type="simple" xlink:show="embed" xlink:actuate="onLoad"/></draw:frame></draw:a></text:p>
      <text:p text:style-name="Text_20_body"><text:span text:style-name="sup">Image: Photo du 1er <text:a xlink:type="simple" xlink:href="https://fr.wikipedia.org/wiki/Bug (informatique)" text:style-name="Internet_20_link" text:visited-style-name="Visited_20_Internet_20_Link">Bug</text:a> de l'Histoire (194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ython:start</dc:title>
  </office:meta>
</office:document-meta>
</file>