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15c4e6ca529ae9a3015e43fbe283c3.png"/>
  <manifest:file-entry manifest:media-type="image/png" manifest:full-path="Pictures/05f38c995f9727d149117916b9639a34.png"/>
  <manifest:file-entry manifest:media-type="image/png" manifest:full-path="Pictures/9b578ba8a2a8bf7ab92576fb6797037a.png"/>
  <manifest:file-entry manifest:media-type="image/png" manifest:full-path="Pictures/9bf0a4925f4fa5d14c702dbc75d7d7cc.png"/>
  <manifest:file-entry manifest:media-type="image/png" manifest:full-path="Pictures/01a9f03d7f96292b3499e1b353991b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semaphore"/><text:bookmark-start text:name="__RefHeading___semaphore_1"/><text:bookmark-start text:name="semaphore"/>Sémaphore<text:bookmark-end text:name="__RefHeading___semaphore_1"/><text:bookmark-end text:name="semaphore"/></text:h>
      <text:p text:style-name="Text_20_body"><draw:a xlink:type="simple" xlink:href="https://upload.wikimedia.org/wikipedia/commons/thumb/2/21/Coast_telegraph%2C_semaphore_or_signaling_post_at_Scheveningen%2C_1799.jpg/355px-Coast_telegraph%2C_semaphore_or_signaling_post_at_Scheveningen%2C_1799.jpg"><draw:frame draw:style-name="media" draw:name="0" text:anchor-type="as-char" draw:z-index="0" svg:width="" svg:rel-width="100%" svg:height="0cm"><draw:image xlink:href="https://upload.wikimedia.org/wikipedia/commons/thumb/2/21/Coast_telegraph%2C_semaphore_or_signaling_post_at_Scheveningen%2C_1799.jpg/355px-Coast_telegraph%2C_semaphore_or_signaling_post_at_Scheveningen%2C_1799.jpg" xlink:type="simple" xlink:show="embed" xlink:actuate="onLoad"/></draw:frame></draw:a></text:p>
      <text:list text:style-name="List_20_1" text:continue-numbering="false">
        <text:list-item>
          <text:p text:style-name="List_20_1_Content_First"> Un <text:a xlink:type="simple" xlink:href="http://www.cnrtl.fr/definition/sémaphore" text:style-name="Internet_20_link" text:visited-style-name="Visited_20_Internet_20_Link">sémaphore</text:a> est une «tour ou mât établi en divers points de la côte ainsi que près des rades ou ports et servant à faire des signaux, soit de marée, soit de changement de temps, soit par code sémaphorique, de la terre aux navires et réciproquement»</text:p>
        </text:list-item>
        <text:list-item>
          <text:p text:style-name="List_20_1_Content"> Voir <text:a xlink:type="simple" xlink:href="https://en.wikipedia.org/wiki/Semaphore" text:style-name="Internet_20_link" text:visited-style-name="Visited_20_Internet_20_Link">Semaphore</text:a></text:p>
        </text:list-item>
        <text:list-item>
          <text:p text:style-name="List_20_1_Content_Last"> Avec le script <text:span text:style-name="Source_20_Text">Semaphore</text:span> on peut aussi modéliser <text:a xlink:type="simple" xlink:href="https://crystalverse.com/pyramid-salt-crystals/" text:style-name="Internet_20_link" text:visited-style-name="Visited_20_Internet_20_Link">des pyramides</text:a>.</text:p>
        </text:list-item>
      </text:list>
      <text:h text:style-name="Heading_20_2" text:outline-level="2"><text:bookmark-start text:name="__RefHeading___script_2"/><text:bookmark-start text:name="script"/>Script<text:bookmark-end text:name="__RefHeading___script_2"/><text:bookmark-end text:name="script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fordj.org/rvba/fordj/src/branch/main/engine/alphengine/scripts/semaphore.py" text:style-name="Internet_20_link" text:visited-style-name="Visited_20_Internet_20_Link">semaphore.py</text:a></text:span> est un script Python pour découvrir la modélisation paramétrique.</text:p>
        </text:list-item>
      </text:list>
      <text:p text:style-name="Text_20_body"><draw:frame draw:style-name="media" draw:name="1" text:anchor-type="as-char" draw:z-index="1" svg:width="36.089166666667cm" style:rel-width="100%" svg:height="18.600208333333cm" style:rel-height="scale"><draw:image xlink:href="Pictures/9515c4e6ca529ae9a3015e43fbe283c3.png" xlink:type="simple" xlink:show="embed" xlink:actuate="onLoad"/></draw:frame></text:p>
      <text:h text:style-name="Heading_20_2" text:outline-level="2"><text:bookmark-start text:name="__RefHeading___telecharger_3"/><text:bookmark-start text:name="telecharger"/>Télécharger<text:bookmark-end text:name="__RefHeading___telecharger_3"/><text:bookmark-end text:name="telecharger"/></text:h>
      <text:list text:style-name="List_20_1" text:continue-numbering="false">
        <text:list-item>
          <text:p text:style-name="LastListParagraph_List_20_1_Content_First"> Télécharger le fichier <text:span text:style-name="Strong_20_Emphasis"><text:a xlink:type="simple" xlink:href="https://fordj.org/rvba/fordj/src/branch/main/engine/alphengine/scripts/semaphore.py" text:style-name="Internet_20_link" text:visited-style-name="Visited_20_Internet_20_Link">semaphore.py</text:a></text:span> (<text:a xlink:type="simple" xlink:href="doku.php?id=slloyd:editer#barre_d_outils" text:style-name="Internet_20_link" text:visited-style-name="Visited_20_Internet_20_Link">barre d'outil</text:a> : <text:span text:style-name="Source_20_Text">Télécharger</text:span>)</text:p>
        </text:list-item>
      </text:list>
      <text:h text:style-name="Heading_20_2" text:outline-level="2"><text:bookmark-start text:name="__RefHeading___ouvrir_4"/><text:bookmark-start text:name="ouvrir"/>Ouvrir<text:bookmark-end text:name="__RefHeading___ouvrir_4"/><text:bookmark-end text:name="ouvrir"/></text:h>
      <text:list text:style-name="List_20_1" text:continue-numbering="false">
        <text:list-item>
          <text:p text:style-name="LastListParagraph_List_20_1_Content_First"> Passer dans l'onglet <text:span text:style-name="Strong_20_Emphasis">scripting</text:span></text:p>
        </text:list-item>
      </text:list>
      <text:p text:style-name="Text_20_body"><draw:frame draw:style-name="media" draw:name="2" text:anchor-type="as-char" draw:z-index="2" svg:width="21.060833333333cm" style:rel-width="100%" svg:height="1.42875cm" style:rel-height="scale"><draw:image xlink:href="Pictures/05f38c995f9727d149117916b9639a34.png" xlink:type="simple" xlink:show="embed" xlink:actuate="onLoad"/></draw:frame></text:p>
      <text:list text:style-name="List_20_1" text:continue-numbering="false">
        <text:list-item>
          <text:p text:style-name="LastListParagraph_List_20_1_Content_First"> Puis ouvrir le fichier <text:span text:style-name="Strong_20_Emphasis">semaphore.py</text:span></text:p>
        </text:list-item>
      </text:list>
      <text:p text:style-name="Text_20_body"><draw:frame draw:style-name="media" draw:name="3" text:anchor-type="as-char" draw:z-index="3" svg:width="12.170833333333cm" svg:height="6.19125cm"><draw:image xlink:href="Pictures/9b578ba8a2a8bf7ab92576fb6797037a.png" xlink:type="simple" xlink:show="embed" xlink:actuate="onLoad"/></draw:frame></text:p>
      <text:p text:style-name="Text_20_body"><draw:frame draw:style-name="media" draw:name="4" text:anchor-type="as-char" draw:z-index="4" svg:width="36.142083333333cm" style:rel-width="100%" svg:height="20.32cm" style:rel-height="scale"><draw:image xlink:href="Pictures/9bf0a4925f4fa5d14c702dbc75d7d7cc.png" xlink:type="simple" xlink:show="embed" xlink:actuate="onLoad"/></draw:frame></text:p>
      <text:h text:style-name="Heading_20_2" text:outline-level="2"><text:bookmark-start text:name="__RefHeading___executer_5"/><text:bookmark-start text:name="executer"/>Exécuter<text:bookmark-end text:name="__RefHeading___executer_5"/><text:bookmark-end text:name="executer"/></text:h>
      <text:p text:style-name="Text_20_body"><draw:frame draw:style-name="media" draw:name="5" text:anchor-type="as-char" draw:z-index="5" svg:width="19.446875cm" style:rel-width="100%" svg:height="17.145cm" style:rel-height="scale"><draw:image xlink:href="Pictures/01a9f03d7f96292b3499e1b353991b3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semaphore</dc:title>
  </office:meta>
</office:document-meta>
</file>