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ceedf8803b8dc37d22a5c0844bd036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pyrates"/><text:bookmark-start text:name="__RefHeading___pyrates_1"/><text:bookmark-start text:name="pyrates"/>Pyrates<text:bookmark-end text:name="__RefHeading___pyrates_1"/><text:bookmark-end text:name="pyrates"/></text:h>
      <text:list text:style-name="List_20_1" text:continue-numbering="false">
        <text:list-item>
          <text:p text:style-name="List_20_1_Content_First"> <text:span text:style-name="Strong_20_Emphasis"><text:a xlink:type="simple" xlink:href="https://py-rates.fr/" text:style-name="Internet_20_link" text:visited-style-name="Visited_20_Internet_20_Link">Pyrates!</text:a></text:span> : choisir son personnage puis commcer à jouer !</text:p>
        </text:list-item>
        <text:list-item>
          <text:p text:style-name="List_20_1_Content_Last"> Voici les premiers pas pour récupérer la clé, à vous de continuer ...</text:p>
        </text:list-item>
      </text:list>
      <text:p text:style-name="Text_20_body"><draw:frame draw:style-name="media" draw:name="0" text:anchor-type="as-char" draw:z-index="0" svg:width="33.9725cm" style:rel-width="100%" svg:height="20.875625cm" style:rel-height="scale"><draw:image xlink:href="Pictures/3ceedf8803b8dc37d22a5c0844bd036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ython:pyrates</dc:title>
  </office:meta>
</office:document-meta>
</file>