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ad44dd5b6d7853aba22d038e3837a3.png"/>
  <manifest:file-entry manifest:media-type="image/png" manifest:full-path="Pictures/0f6bd56e599be50bd09205520bc8ad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gram:utiliser"/><text:bookmark-start text:name="__RefHeading___utiliser_1"/><text:bookmark-start text:name="utiliser"/>Utiliser<text:bookmark-end text:name="__RefHeading___utiliser_1"/><text:bookmark-end text:name="utiliser"/></text:h>
      <text:p text:style-name="Text_20_body">Avec Pygram, nous allons écrire une série de petits scripts pour créer des objets 3D. Avant d'écrire notre premier script, vérifions que le <text:a xlink:type="simple" xlink:href="#__RefHeading___script_2" text:style-name="Local_20_link" text:visited-style-name="Visited_20_Local_20_Link">Script</text:a> par défaut fonctionne bien. Vérifions également que nous pouvons lire les informations dans la <text:a xlink:type="simple" xlink:href="#__RefHeading___console_3" text:style-name="Local_20_link" text:visited-style-name="Visited_20_Local_20_Link">Console</text:a>. Ensuite, poursuivons par énoncer quelques <text:span text:style-name="Strong_20_Emphasis"><text:a xlink:type="simple" xlink:href="https://icn.codeatlas.cc/doku.php?id=python:pygram:principes" text:style-name="Internet_20_link" text:visited-style-name="Visited_20_Internet_20_Link">principes essentiels</text:a></text:span> et importants.</text:p>
      <text:p text:style-name="Text_20_body">Maintenant, nous sommes prêts à écrire notre premier script, pour cela, il faut créer un <text:a xlink:type="simple" xlink:href="#__RefHeading___nouveau_4" text:style-name="Local_20_link" text:visited-style-name="Visited_20_Local_20_Link">nouveau</text:a> fichier. Commençons par écrire un script qui génère des <text:a xlink:type="simple" xlink:href="https://icn.codeatlas.cc/doku.php?id=python:pygram:rectangle" text:style-name="Internet_20_link" text:visited-style-name="Visited_20_Internet_20_Link">rectangles</text:a>. Ensuite, nous avons toute une <text:a xlink:type="simple" xlink:href="https://icn.codeatlas.cc/doku.php?id=python:pygram:liste" text:style-name="Internet_20_link" text:visited-style-name="Visited_20_Internet_20_Link">liste</text:a> d'objets que nous allons progressivement construire.</text:p>
      <text:h text:style-name="Heading_20_2" text:outline-level="2"><text:bookmark-start text:name="__RefHeading___script_2"/><text:bookmark-start text:name="script"/>Script<text:bookmark-end text:name="__RefHeading___script_2"/><text:bookmark-end text:name="script"/></text:h>
      <text:list text:style-name="List_20_1" text:continue-numbering="false">
        <text:list-item>
          <text:p text:style-name="List_20_1_Content_First"> Commençons par utiliser un premier script pour vérifier que tout fonctionne bien.</text:p>
        </text:list-item>
        <text:list-item>
          <text:p text:style-name="List_20_1_Content_Last"> Si vous avez <text:a xlink:type="simple" xlink:href="https://icn.codeatlas.cc/doku.php?id=python:pygram:installer" text:style-name="Internet_20_link" text:visited-style-name="Visited_20_Internet_20_Link">téléchargé</text:a> le fichier <text:span text:style-name="Source_20_Text">pygram.blend</text:span> il suffit de <text:span text:style-name="Strong_20_Emphasis">cliquer sur la petite flèche blanche</text:span> qui se situe à droite dans la barre de menu de l'éditeur de texte ou utiliser le raccourci clavier <text:span text:style-name="Source_20_Text">Alt P</text:span></text:p>
        </text:list-item>
      </text:list>
      <text:p text:style-name="Text_20_body"><draw:frame draw:style-name="media" draw:name="0" text:anchor-type="as-char" draw:z-index="0" svg:width="21.298958333333cm" style:rel-width="100%" svg:height="3.1485416666667cm" style:rel-height="scale"><draw:image xlink:href="Pictures/92ad44dd5b6d7853aba22d038e3837a3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avez téléchargé les fichiers python «manuellement», vérifiez bien d'avoir ouvert le fichier <text:span text:style-name="Source_20_Text">script.py</text:span> dans l'éditeur de texte grâce au <text:span text:style-name="Strong_20_Emphasis">menu déroulant</text:span> dans la barre de menu de l'éditeur (voir image ci-dessus).</text:p>
        </text:list-item>
      </text:list>
      <text:list text:style-name="List_20_1" text:continue-numbering="false">
        <text:list-item>
          <text:p text:style-name="LastListParagraph_List_20_1_Content_First"> Vérifiez que vous avez un carré de 10 par 10 dans la vue 3D</text:p>
        </text:list-item>
      </text:list>
      <text:p text:style-name="Text_20_body"><draw:frame draw:style-name="media" draw:name="1" text:anchor-type="as-char" draw:z-index="1" svg:width="36.142083333333cm" style:rel-width="100%" svg:height="20.32cm" style:rel-height="scale"><draw:image xlink:href="Pictures/0f6bd56e599be50bd09205520bc8ad9a.png" xlink:type="simple" xlink:show="embed" xlink:actuate="onLoad"/></draw:frame></text:p>
      <text:h text:style-name="Heading_20_2" text:outline-level="2"><text:bookmark-start text:name="__RefHeading___console_3"/><text:bookmark-start text:name="console"/>Console<text:bookmark-end text:name="__RefHeading___console_3"/><text:bookmark-end text:name="console"/></text:h>
      <text:list text:style-name="List_20_1" text:continue-numbering="false">
        <text:list-item>
          <text:p text:style-name="List_20_1_Content_First"> Afficher <text:a xlink:type="simple" xlink:href="doku.php?id=python:introduction#instructions" text:style-name="Internet_20_link" text:visited-style-name="Visited_20_Internet_20_Link">la console système</text:a> et vérifiez que vous pouvez bien lire les messages affichés avec la fonction <text:span text:style-name="Source_20_Text">print()</text:span> par Pygram. (Menu : Fenêtre &gt; Afficher la console)</text:p>
        </text:list-item>
        <text:list-item>
          <text:p text:style-name="List_20_1_Content"> Sur Mac, <text:a xlink:type="simple" xlink:href="https://docs.blender.org/manual/en/latest/advanced/command_line/launch/macos.html" text:style-name="Internet_20_link" text:visited-style-name="Visited_20_Internet_20_Link">il faut lancer Blender</text:a> depuis <text:a xlink:type="simple" xlink:href="https://fr.wikihow.com/ouvrir-le-Terminal-sur-un-Mac" text:style-name="Internet_20_link" text:visited-style-name="Visited_20_Internet_20_Link">un terminal</text:a>.</text:p>
        </text:list-item>
        <text:list-item>
          <text:p text:style-name="List_20_1_Content_Last"> Vérifier qu'après avoir exécuté le <text:span text:style-name="Source_20_Text">script.py</text:span> les messages suivants s'affichent dans la console:</text:p>
        </text:list-item>
      </text:list>
      <text:p text:style-name="Preformatted_20_Text">🔨 New Blender Object : square</text:p>
      <text:h text:style-name="Heading_20_2" text:outline-level="2"><text:bookmark-start text:name="__RefHeading___nouveau_4"/><text:bookmark-start text:name="nouveau"/>Nouveau<text:bookmark-end text:name="__RefHeading___nouveau_4"/><text:bookmark-end text:name="nouveau"/></text:h>
      <text:list text:style-name="List_20_1" text:continue-numbering="false">
        <text:list-item>
          <text:p text:style-name="LastListParagraph_List_20_1_Content_First"> Pour créer un nouveau script, il faut créer un <text:a xlink:type="simple" xlink:href="doku.php?id=blender:texte#nouveau_fichier" text:style-name="Internet_20_link" text:visited-style-name="Visited_20_Internet_20_Link">nouveau fichier</text:a> texte et le renommer en cliquant sur son no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pygram:utiliser</dc:title>
  </office:meta>
</office:document-meta>
</file>