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d3ea106bc5157b83c9ea3315c449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serie"/><text:bookmark-start text:name="__RefHeading___serie_1"/><text:bookmark-start text:name="serie"/>Série<text:bookmark-end text:name="__RefHeading___serie_1"/><text:bookmark-end text:name="serie"/></text:h>
      <text:list text:style-name="List_20_1" text:continue-numbering="false">
        <text:list-item>
          <text:p text:style-name="List_20_1_Content_First"> Dans le fichier texte <text:span text:style-name="Source_20_Text">shapes.py</text:span>, à la suite de la fonction <text:a xlink:type="simple" xlink:href="https://icn.codeatlas.cc/doku.php?id=python:pygram:carre" text:style-name="Internet_20_link" text:visited-style-name="Visited_20_Internet_20_Link">Square</text:a></text:p>
        </text:list-item>
        <text:list-item>
          <text:p text:style-name="List_20_1_Content_Last"> Ajouter une fonction <text:span text:style-name="Source_20_Text">row(n)</text:span> permettant de générer une série de carrés disposés horizontalement et «couvrant» les deux rectangles et le carré comme sur l'image ci-dessous.</text:p>
        </text:list-item>
      </text:list>
      <text:list text:style-name="List_20_1" text:continue-numbering="false">
        <text:list-item>
          <text:p text:style-name="LastListParagraph_List_20_1_Content_First"> Voir plus bas les <text:span text:style-name="Strong_20_Emphasis">détails</text:span> de construction.</text:p>
        </text:list-item>
      </text:list>
      <text:p text:style-name="Text_20_body"><draw:frame draw:style-name="media" draw:name="0" text:anchor-type="as-char" draw:z-index="0" svg:width="50.8cm" style:rel-width="100%" svg:height="28.575cm" style:rel-height="scale"><draw:image xlink:href="Pictures/b0d3ea106bc5157b83c9ea3315c449d1.png" xlink:type="simple" xlink:show="embed" xlink:actuate="onLoad"/></draw:frame></text:p>
      <text:h text:style-name="Heading_20_2" text:outline-level="2"><text:bookmark-start text:name="__RefHeading___details_2"/><text:bookmark-start text:name="details"/>Détails<text:bookmark-end text:name="__RefHeading___details_2"/><text:bookmark-end text:name="details"/></text:h>
      <text:list text:style-name="List_20_1" text:continue-numbering="false">
        <text:list-item>
          <text:p text:style-name="List_20_1_Content_First"> Commencer par écrire une fonction <text:span text:style-name="Source_20_Text">row(n)</text:span> <text:note text:id="ftn0" text:note-class="footnote"><text:note-citation text:label="1)">1)</text:note-citation><text:note-body><text:p text:style-name="Footnote"><text:span text:style-name="Emphasis">row</text:span> en anglais, c'est une <text:a xlink:type="simple" xlink:href="http://www.cnrtl.fr/definition/rangée" text:style-name="Internet_20_link" text:visited-style-name="Visited_20_Internet_20_Link">rangée</text:a>, une ligne dans un <text:a xlink:type="simple" xlink:href="https://fr.wikipedia.org/wiki/Matrice (mathématiques)" text:style-name="Internet_20_link" text:visited-style-name="Visited_20_Internet_20_Link">Tableau</text:a></text:p></text:note-body></text:note> prenant <text:span text:style-name="Strong_20_Emphasis">1 argument</text:span> pour le nombre de carrés qui sont créés avec la fonction <text:a xlink:type="simple" xlink:href="https://icn.codeatlas.cc/doku.php?id=python:pygram:carre" text:style-name="Internet_20_link" text:visited-style-name="Visited_20_Internet_20_Link">Square</text:a>.</text:p>
        </text:list-item>
        <text:list-item>
          <text:p text:style-name="List_20_1_Content"> Dans la fonction <text:span text:style-name="Source_20_Text">row()</text:span> utiliser une <text:a xlink:type="simple" xlink:href="doku.php?id=python:boucle" text:style-name="Internet_20_link" text:visited-style-name="Visited_20_Internet_20_Link">boucle</text:a> «for».</text:p>
        </text:list-item>
        <text:list-item>
          <text:p text:style-name="List_20_1_Content"> Avec la fonction <text:span text:style-name="Source_20_Text">row()</text:span> générer 4 carrés à l'emplacement et aux dimensions permettant de «couvrir» l'espace au-dessus de la première «ligne» formée par les deux rectangles et le carré.</text:p>
        </text:list-item>
        <text:list-item>
          <text:p text:style-name="List_20_1_Content_Last"> Dans un second temps, créer dans la fonction <text:span text:style-name="Source_20_Text">row()</text:span> une <text:a xlink:type="simple" xlink:href="https://icn.codeatlas.cc/doku.php?id=python:liste" text:style-name="Internet_20_link" text:visited-style-name="Visited_20_Internet_20_Link">Liste</text:a> pour stocker les 4 carrés, la fonction <text:span text:style-name="Source_20_Text">row()</text:span> doit retourner la liste qui doit être stockée dans une variable nommée <text:span text:style-name="Source_20_Text">lst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serie</dc:title>
  </office:meta>
</office:document-meta>
</file>