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fbb23fac4e64bec91b0be867a869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pygram:rectangle"/><text:bookmark-start text:name="__RefHeading___rectangle_1"/><text:bookmark-start text:name="rectangle"/>Rectangle<text:bookmark-end text:name="__RefHeading___rectangle_1"/><text:bookmark-end text:name="rectangle"/></text:h>
      <text:list text:style-name="List_20_1" text:continue-numbering="false">
        <text:list-item>
          <text:p text:style-name="List_20_1_Content_First"> Ouvrir <text:a xlink:type="simple" xlink:href="doku.php?id=python:pygram:installer" text:style-name="Internet_20_link" text:visited-style-name="Visited_20_Internet_20_Link">pygram.blend</text:a></text:p>
        </text:list-item>
        <text:list-item>
          <text:p text:style-name="List_20_1_Content"> Créer un <text:a xlink:type="simple" xlink:href="doku.php?id=blender:texte#nouveau_fichier" text:style-name="Internet_20_link" text:visited-style-name="Visited_20_Internet_20_Link">nouveau fichier texte</text:a> nommé <text:span text:style-name="Source_20_Text">shapes.py</text:span></text:p>
        </text:list-item>
        <text:list-item>
          <text:p text:style-name="List_20_1_Content_Last"> Écrire une <text:span text:style-name="Strong_20_Emphasis"><text:a xlink:type="simple" xlink:href="doku.php?id=python:fonction" text:style-name="Internet_20_link" text:visited-style-name="Visited_20_Internet_20_Link">fonction</text:a></text:span> <text:span text:style-name="Source_20_Text">rectangle(x,y,w,h)</text:span> permettant de créer des rectangles de toutes dimensions et positionnés sur n'importe quel point du plan. Nous pourrons, pour tester cette fonction, l'appeler deux fois pour créer les deux rectangles suivants :</text:p>
        </text:list-item>
      </text:list>
      <text:list text:style-name="List_20_1" text:continue-numbering="false">
        <text:list-item>
          <text:p text:style-name="List_20_1_Content_First"> Un rectangle positionné à l'origine, de 5m de large et 10m de haut</text:p>
        </text:list-item>
        <text:list-item>
          <text:p text:style-name="List_20_1_Content_Last"> Un rectangle positionné contre le premier rectangle ayant les mêmes dimensions</text:p>
        </text:list-item>
      </text:list>
      <text:list text:style-name="List_20_1" text:continue-numbering="false">
        <text:list-item>
          <text:p text:style-name="LastListParagraph_List_20_1_Content_First"> Voir plus bas les <text:span text:style-name="Strong_20_Emphasis">détails</text:span> de construction.</text:p>
        </text:list-item>
      </text:list>
      <text:p text:style-name="Text_20_body"><draw:frame draw:style-name="media" draw:name="0" text:anchor-type="as-char" draw:z-index="0" svg:width="36.142083333333cm" style:rel-width="100%" svg:height="20.32cm" style:rel-height="scale"><draw:image xlink:href="Pictures/effbb23fac4e64bec91b0be867a86984.png" xlink:type="simple" xlink:show="embed" xlink:actuate="onLoad"/></draw:frame></text:p>
      <text:h text:style-name="Heading_20_2" text:outline-level="2"><text:bookmark-start text:name="__RefHeading___details_2"/><text:bookmark-start text:name="details"/>Détails<text:bookmark-end text:name="__RefHeading___details_2"/><text:bookmark-end text:name="details"/></text:h>
      <text:h text:style-name="Heading_20_3" text:outline-level="3"><text:bookmark-start text:name="__RefHeading___en-tete_3"/><text:bookmark-start text:name="en-tete"/>En-tête<text:bookmark-end text:name="__RefHeading___en-tete_3"/><text:bookmark-end text:name="en-tete"/></text:h>
      <text:list text:style-name="List_20_1" text:continue-numbering="false">
        <text:list-item>
          <text:p text:style-name="LastListParagraph_List_20_1_Content_First"> Commencer par ajouter ce code :</text:p>
        </text:list-item>
      </text:list>
      <table:table table:style-name="Table">
        <table:table-column table:style-name="odt_auto_style_table_column_1_1"/>
        <table:table-row>
          <table:table-cell office:value-type="string" table:style-name="PluginODTAutoStyle_TableCell_1">
            <text:p text:style-name="Preformatted_20_Text"><text:span text:style-name="highlight_kw1">import</text:span> bpy<text:line-break/>Pygram <text:span text:style-name="highlight_sy0">=</text:span> bpy.<text:span text:style-name="highlight_me1">data</text:span>.<text:span text:style-name="highlight_me1">texts</text:span><text:span text:style-name="highlight_br0">[</text:span><text:span text:style-name="highlight_st0">"pygram.py"</text:span><text:span text:style-name="highlight_br0">]</text:span>.<text:span text:style-name="highlight_me1">as_module</text:span><text:span text:style-name="highlight_br0">(</text:span><text:span text:style-name="highlight_br0">)</text:span><text:line-break/>Pygram.<text:span text:style-name="highlight_me1">cleanup</text:span><text:span text:style-name="highlight_br0">(</text:span><text:span text:style-name="highlight_br0">)</text:span></text:p>
          </table:table-cell>
        </table:table-row>
      </table:table>
      <text:h text:style-name="Heading_20_3" text:outline-level="3"><text:bookmark-start text:name="__RefHeading___creer_4"/><text:bookmark-start text:name="creer"/>Créer<text:bookmark-end text:name="__RefHeading___creer_4"/><text:bookmark-end text:name="creer"/></text:h>
      <text:p text:style-name="Text_20_body">Il s'agit donc de <text:span text:style-name="Strong_20_Emphasis">créer</text:span> une fonction <text:span text:style-name="Source_20_Text">rectangle(x,y,w,h)</text:span> prenant <text:span text:style-name="Strong_20_Emphasis">4 <text:a xlink:type="simple" xlink:href="doku.php?id=python : fonction#arguments" text:style-name="Internet_20_link" text:visited-style-name="Visited_20_Internet_20_Link">arguments</text:a></text:span> et permettant de créer des rectangles à partir d'une coordonnée (x,y) dans l'espace et aux dimensions voulues : en largeur (<text:span text:style-name="Source_20_Text">w</text:span> pour <text:span text:style-name="Emphasis">width</text:span>) et en hauteur (<text:span text:style-name="Source_20_Text">h</text:span> pour <text:span text:style-name="Source_20_Text">height</text:span>). Les objets produits par la fonction <text:span text:style-name="Source_20_Text">rectangle()</text:span> doivent être nommés « <text:span text:style-name="Source_20_Text">rectangle</text:span> ».</text:p>
      <text:p text:style-name="Text_20_body">Pour créer cette fonction <text:span text:style-name="Source_20_Text">rectangle()</text:span>, il faut se servir des <text:span text:style-name="Strong_20_Emphasis"><text:a xlink:type="simple" xlink:href="https://icn.codeatlas.cc/doku.php?id=python:pygram:objet" text:style-name="Internet_20_link" text:visited-style-name="Visited_20_Internet_20_Link">fonctions</text:a> de Pygram</text:span> telles qu'illustrées dans le <text:a xlink:type="simple" xlink:href="https://fordj.org/rvba/fordj/src/branch/main/engine/alphengine/scripts/script.py" text:style-name="Internet_20_link" text:visited-style-name="Visited_20_Internet_20_Link">script.py</text:a> <text:note text:id="ftn0" text:note-class="footnote"><text:note-citation text:label="1)">1)</text:note-citation><text:note-body><text:p text:style-name="Footnote"><text:span text:style-name="Source_20_Text">obj.point()</text:span>, <text:span text:style-name="Source_20_Text">obj.face()</text:span>,...</text:p></text:note-body></text:note> d'exemple mais en y ajoutant des <text:span text:style-name="Emphasis">variables</text:span> qui serviront de <text:span text:style-name="Emphasis">paramètres</text:span> pour la création de rectangles de toutes dimensions.</text:p>
      <text:h text:style-name="Heading_20_3" text:outline-level="3"><text:bookmark-start text:name="__RefHeading___utiliser_5"/><text:bookmark-start text:name="utiliser"/>Utiliser<text:bookmark-end text:name="__RefHeading___utiliser_5"/><text:bookmark-end text:name="utiliser"/></text:h>
      <text:p text:style-name="Text_20_body">Cette fonction doit ensuite être <text:span text:style-name="Strong_20_Emphasis">utilisée deux fois</text:span> <text:note text:id="ftn1" text:note-class="footnote"><text:note-citation text:label="2)">2)</text:note-citation><text:note-body><text:p text:style-name="Footnote">On dit plutôt « appeler » une fonction</text:p></text:note-body></text:note> pour générer les deux rectang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ython:pygram:rectangle</dc:title>
  </office:meta>
</office:document-meta>
</file>