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497d4b2712f645b13b62045cff1981.png"/>
  <manifest:file-entry manifest:media-type="image/png" manifest:full-path="Pictures/a1542aa466f11cb969fc332db5fe375d.png"/>
  <manifest:file-entry manifest:media-type="image/png" manifest:full-path="Pictures/2056222b06053c9711a3640dc79f0fcf.png"/>
  <manifest:file-entry manifest:media-type="image/png" manifest:full-path="Pictures/2fd55b0eb632460b6a774a8818a56cc6.png"/>
  <manifest:file-entry manifest:media-type="image/png" manifest:full-path="Pictures/a306f3e592965398886597e3f2d3f3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gram:maison"/><text:bookmark-start text:name="__RefHeading___maison_1"/><text:bookmark-start text:name="maison"/>Maison<text:bookmark-end text:name="__RefHeading___maison_1"/><text:bookmark-end text:name="maison"/></text:h>
      <text:list text:style-name="List_20_1" text:continue-numbering="false">
        <text:list-item>
          <text:p text:style-name="List_20_1_Content_First"> Nous allons maintenant commencer à créer des petits objets «architecturaux».</text:p>
        </text:list-item>
        <text:list-item>
          <text:p text:style-name="List_20_1_Content"> Commençons par une magnifique petite maison de style <text:a xlink:type="simple" xlink:href="https://en.wikipedia.org/wiki/Monopoly_(game)" text:style-name="Internet_20_link" text:visited-style-name="Visited_20_Internet_20_Link">Monopoly</text:a>!</text:p>
        </text:list-item>
        <text:list-item>
          <text:p text:style-name="List_20_1_Content"> Créons un nouveau fichier texte <text:span text:style-name="Source_20_Text">architectures.py</text:span></text:p>
        </text:list-item>
        <text:list-item>
          <text:p text:style-name="List_20_1_Content_Last"> 💡 En cas de blocage sur ce projet, essayer la <text:a xlink:type="simple" xlink:href="#__RefHeading___maison_alternative_6" text:style-name="Local_20_link" text:visited-style-name="Visited_20_Local_20_Link">Maison alternative</text:a></text:p>
        </text:list-item>
      </text:list>
      <text:h text:style-name="Heading_20_2" text:outline-level="2"><text:bookmark-start text:name="__RefHeading___module_2"/><text:bookmark-start text:name="module"/>Module<text:bookmark-end text:name="__RefHeading___module_2"/><text:bookmark-end text:name="module"/></text:h>
      <text:list text:style-name="List_20_1" text:continue-numbering="false">
        <text:list-item>
          <text:p text:style-name="List_20_1_Content_First"> Nous allons nous servir de notre fonction <text:a xlink:type="simple" xlink:href="https://icn.codeatlas.cc/doku.php?id=python:pygram:cube" text:style-name="Internet_20_link" text:visited-style-name="Visited_20_Internet_20_Link">Cube</text:a> qui se trouve dans le fichier <text:span text:style-name="Source_20_Text">volumes.py</text:span></text:p>
        </text:list-item>
        <text:list-item>
          <text:p text:style-name="List_20_1_Content_Last"> Pour cela, ajoutons une nouvelle ligne pour charger ce fichier en tant que <text:span text:style-name="Source_20_Text">Volumes</text:span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bpy<text:line-break/>Pygram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pygram.py"</text:span><text:span text:style-name="highlight_br0">]</text:span>.<text:span text:style-name="highlight_me1">as_module</text:span><text:span text:style-name="highlight_br0">(</text:span><text:span text:style-name="highlight_br0">)</text:span><text:line-break/>Volumes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volumes.py"</text:span><text:span text:style-name="highlight_br0">]</text:span>.<text:span text:style-name="highlight_me1">as_module</text:span><text:span text:style-name="highlight_br0">(</text:span><text:span text:style-name="highlight_br0">)</text:span><text:line-break/>Pygram.<text:span text:style-name="highlight_me1">cleanup</text:span><text:span text:style-name="highlight_br0">(</text:span><text:span text:style-name="highlight_br0">)</text:span></text:p>
          </table:table-cell>
        </table:table-row>
      </table:table>
      <text:h text:style-name="Heading_20_2" text:outline-level="2"><text:bookmark-start text:name="__RefHeading___test_3"/><text:bookmark-start text:name="test"/>Test<text:bookmark-end text:name="__RefHeading___test_3"/><text:bookmark-end text:name="test"/></text:h>
      <text:list text:style-name="List_20_1" text:continue-numbering="false">
        <text:list-item>
          <text:p text:style-name="LastListParagraph_List_20_1_Content_First"> Faisons un petit test:</text:p>
        </text:list-item>
      </text:list>
      <text:p text:style-name="Text_20_body"><draw:frame draw:style-name="media" draw:name="0" text:anchor-type="as-char" draw:z-index="0" svg:width="50.8cm" style:rel-width="100%" svg:height="28.575cm" style:rel-height="scale"><draw:image xlink:href="Pictures/e3497d4b2712f645b13b62045cff1981.png" xlink:type="simple" xlink:show="embed" xlink:actuate="onLoad"/></draw:frame>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import</text:span> bpy<text:line-break/>Pygram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pygram.py"</text:span><text:span text:style-name="highlight_br0">]</text:span>.<text:span text:style-name="highlight_me1">as_module</text:span><text:span text:style-name="highlight_br0">(</text:span><text:span text:style-name="highlight_br0">)</text:span><text:line-break/>Volumes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volumes.py"</text:span><text:span text:style-name="highlight_br0">]</text:span>.<text:span text:style-name="highlight_me1">as_module</text:span><text:span text:style-name="highlight_br0">(</text:span><text:span text:style-name="highlight_br0">)</text:span><text:line-break/>Pygram.<text:span text:style-name="highlight_me1">cleanup</text:span><text:span text:style-name="highlight_br0">(</text:span><text:span text:style-name="highlight_br0">)</text:span><text:line-break/> <text:line-break/>a <text:span text:style-name="highlight_sy0">=</text:span> Pygram.<text:span text:style-name="highlight_me1">Point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b <text:span text:style-name="highlight_sy0">=</text:span> Pygram.<text:span text:style-name="highlight_me1">Point</text:span><text:span text:style-name="highlight_br0">(</text:span><text:span text:style-name="highlight_nu0">1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l <text:span text:style-name="highlight_sy0">=</text:span> Pygram.<text:span text:style-name="highlight_me1">Line</text:span><text:span text:style-name="highlight_br0">(</text:span>a<text:span text:style-name="highlight_sy0">,</text:span>b<text:span text:style-name="highlight_br0">)</text:span><text:line-break/>v <text:span text:style-name="highlight_sy0">=</text:span> Pygram.<text:span text:style-name="highlight_me1">Vector</text:span><text:span text:style-name="highlight_br0">(</text:span><text:span text:style-name="highlight_nu0">0</text:span><text:span text:style-name="highlight_sy0">,</text:span><text:span text:style-name="highlight_nu0">10</text:span><text:span text:style-name="highlight_sy0">,</text:span><text:span text:style-name="highlight_nu0">0</text:span><text:span text:style-name="highlight_br0">)</text:span><text:line-break/>j <text:span text:style-name="highlight_sy0">=</text:span> Pygram.<text:span text:style-name="highlight_me1">Vector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10</text:span><text:span text:style-name="highlight_br0">)</text:span><text:line-break/> <text:line-break/>f <text:span text:style-name="highlight_sy0">=</text:span> Volumes.<text:span text:style-name="highlight_me1">extrude</text:span><text:span text:style-name="highlight_br0">(</text:span>l<text:span text:style-name="highlight_sy0">,</text:span>v<text:span text:style-name="highlight_br0">)</text:span><text:line-break/>c <text:span text:style-name="highlight_sy0">=</text:span> Volumes.<text:span text:style-name="highlight_me1">cube</text:span><text:span text:style-name="highlight_br0">(</text:span>f<text:span text:style-name="highlight_sy0">,</text:span>j<text:span text:style-name="highlight_br0">)</text:span><text:line-break/><text:span text:style-name="highlight_kw1">print</text:span><text:span text:style-name="highlight_br0">(</text:span>c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Parfait!</text:p>
        </text:list-item>
        <text:list-item>
          <text:p text:style-name="List_20_1_Content"> Ah oui mais le <text:span text:style-name="Source_20_Text">print(c)</text:span> «renvoie» <text:span text:style-name="Source_20_Text">None</text:span> dans la console.</text:p>
        </text:list-item>
        <text:list-item>
          <text:p text:style-name="List_20_1_Content"> Mais oui, notre fonction <text:span text:style-name="Source_20_Text">cube()</text:span> dans <text:span text:style-name="Source_20_Text">volumes.py</text:span> ne renvoie rien,</text:p>
        </text:list-item>
        <text:list-item>
          <text:p text:style-name="List_20_1_Content_Last"> … None!</text:p>
        </text:list-item>
      </text:list>
      <text:list text:style-name="List_20_1" text:continue-numbering="false">
        <text:list-item>
          <text:p text:style-name="List_20_1_Content_First"> Corrigeons cela:</text:p>
        </text:list-item>
        <text:list-item>
          <text:p text:style-name="List_20_1_Content"> <text:span text:style-name="Strong_20_Emphasis">Ouvrir <text:span text:style-name="Source_20_Text">volumes.py</text:span> et ajouter l'opérateur de renvoi <text:span text:style-name="Source_20_Text">return obj</text:span> dans la fonction <text:span text:style-name="Source_20_Text">cube()</text:span></text:span></text:p>
        </text:list-item>
        <text:list-item>
          <text:p text:style-name="List_20_1_Content_Last"> Et maintenant:</text:p>
        </text:list-item>
      </text:list>
      <text:p text:style-name="Preformatted_20_Text">📢 Object: cube<text:line-break/>📢 Face: a 📢 Point:(0,0,0) b 📢 Point:(10,0,0) c 📢 Point:(10.0,10.0,0.0) d 📢 Point:(0.0,10.0,0.0)<text:line-break/>📢 Face: a 📢 Point:(10.0,10.0,0.0) b 📢 Point:(0.0,10.0,0.0) c 📢 Point:(0.0,10.0,10.0) d 📢 Point:(10.0,10.0,10.0)<text:line-break/>📢 Face: a 📢 Point:(10,0,0) b 📢 Point:(10.0,10.0,0.0) c 📢 Point:(10.0,10.0,10.0) d 📢 Point:(10.0,0.0,10.0)<text:line-break/>📢 Face: a 📢 Point:(0,0,0) b 📢 Point:(0.0,10.0,0.0) c 📢 Point:(0.0,10.0,10.0) d 📢 Point:(0.0,0.0,10.0)<text:line-break/>📢 Face: a 📢 Point:(0,0,0) b 📢 Point:(10,0,0) c 📢 Point:(10.0,0.0,10.0) d 📢 Point:(0.0,0.0,10.0)</text:p>
      <text:h text:style-name="Heading_20_2" text:outline-level="2"><text:bookmark-start text:name="__RefHeading___fonction_4"/><text:bookmark-start text:name="fonction"/>Fonction<text:bookmark-end text:name="__RefHeading___fonction_4"/><text:bookmark-end text:name="fonction"/></text:h>
      <text:list text:style-name="List_20_1" text:continue-numbering="false">
        <text:list-item>
          <text:p text:style-name="List_20_1_Content_First"> Regroupons les variables qui permettent de générer un cube dans une nouvelle fonction que nous appelons <text:span text:style-name="Source_20_Text">house(x,y,z)</text:span> qui prendra <text:span text:style-name="Strong_20_Emphasis">3 arguments</text:span> nous permettant de positionner cette «maison» dans l'espace.</text:p>
        </text:list-item>
        <text:list-item>
          <text:p text:style-name="List_20_1_Content_Last"> Utiliser la fonction <text:span text:style-name="Source_20_Text">rename()</text:span> pour renommer l'objet en <text:span text:style-name="Source_20_Text">house</text:span> 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1">def</text:span> house<text:span text:style-name="highlight_br0">(</text:span>x<text:span text:style-name="highlight_sy0">,</text:span>y<text:span text:style-name="highlight_sy0">,</text:span>z<text:span text:style-name="highlight_br0">)</text:span>:<text:line-break/><text:s text:c="4"/>a <text:span text:style-name="highlight_sy0">=</text:span> Pygram.<text:span text:style-name="highlight_me1">Point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<text:s text:c="4"/>b <text:span text:style-name="highlight_sy0">=</text:span> Pygram.<text:span text:style-name="highlight_me1">Point</text:span><text:span text:style-name="highlight_br0">(</text:span><text:span text:style-name="highlight_nu0">1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<text:s text:c="4"/>l <text:span text:style-name="highlight_sy0">=</text:span> Pygram.<text:span text:style-name="highlight_me1">Line</text:span><text:span text:style-name="highlight_br0">(</text:span>a<text:span text:style-name="highlight_sy0">,</text:span>b<text:span text:style-name="highlight_br0">)</text:span><text:line-break/><text:s text:c="4"/>v <text:span text:style-name="highlight_sy0">=</text:span> Pygram.<text:span text:style-name="highlight_me1">Vector</text:span><text:span text:style-name="highlight_br0">(</text:span><text:span text:style-name="highlight_nu0">0</text:span><text:span text:style-name="highlight_sy0">,</text:span><text:span text:style-name="highlight_nu0">10</text:span><text:span text:style-name="highlight_sy0">,</text:span><text:span text:style-name="highlight_nu0">0</text:span><text:span text:style-name="highlight_br0">)</text:span><text:line-break/><text:s text:c="4"/>j <text:span text:style-name="highlight_sy0">=</text:span> Pygram.<text:span text:style-name="highlight_me1">Vector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10</text:span><text:span text:style-name="highlight_br0">)</text:span><text:line-break/><text:s text:c="4"/>f <text:span text:style-name="highlight_sy0">=</text:span> Volumes.<text:span text:style-name="highlight_me1">extrude</text:span><text:span text:style-name="highlight_br0">(</text:span>l<text:span text:style-name="highlight_sy0">,</text:span>v<text:span text:style-name="highlight_br0">)</text:span><text:line-break/><text:s text:c="4"/>c <text:span text:style-name="highlight_sy0">=</text:span> Volumes.<text:span text:style-name="highlight_me1">cube</text:span><text:span text:style-name="highlight_br0">(</text:span>f<text:span text:style-name="highlight_sy0">,</text:span>j<text:span text:style-name="highlight_br0">)</text:span><text:line-break/><text:s text:c="4"/>c.<text:span text:style-name="highlight_me1">rename</text:span><text:span text:style-name="highlight_br0">(</text:span><text:span text:style-name="highlight_st0">"house"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Vérifions que nous obtenons toujours notre cube</text:p>
        </text:list-item>
      </text:list>
      <text:p text:style-name="Preformatted_20_Text">house(0,0,0)</text:p>
      <text:list text:style-name="List_20_1" text:continue-numbering="false">
        <text:list-item>
          <text:p text:style-name="List_20_1_Content_First"> À présent:</text:p>
        </text:list-item>
        <text:list-item>
          <text:p text:style-name="List_20_1_Content"> <text:span text:style-name="Strong_20_Emphasis">Changer</text:span> les valeurs des variables présentes dans la fonction <text:span text:style-name="Source_20_Text">house()</text:span> pour produire un cube aux dimensions suivantes: 5m x 5m en plan et 2.5m de hauteur</text:p>
        </text:list-item>
        <text:list-item>
          <text:p text:style-name="List_20_1_Content"> <text:span text:style-name="Strong_20_Emphasis">Renommer</text:span> la variable <text:span text:style-name="Source_20_Text">j</text:span> en <text:span text:style-name="Source_20_Text">h</text:span> pour plus de lisibilité (h pour <text:span text:style-name="Emphasis">height</text:span>)</text:p>
        </text:list-item>
        <text:list-item>
          <text:p text:style-name="List_20_1_Content_Last"> Évidemment, il faut aussi renommer <text:span text:style-name="Source_20_Text">j</text:span> en <text:span text:style-name="Source_20_Text">h</text:span> dans l'appel de la fonction <text:span text:style-name="Source_20_Text">cube()</text:span> …</text:p>
        </text:list-item>
      </text:list>
      <text:p text:style-name="Text_20_body"><draw:frame draw:style-name="media" draw:name="1" text:anchor-type="as-char" draw:z-index="1" svg:width="50.8cm" style:rel-width="100%" svg:height="28.575cm" style:rel-height="scale"><draw:image xlink:href="Pictures/a1542aa466f11cb969fc332db5fe375d.png" xlink:type="simple" xlink:show="embed" xlink:actuate="onLoad"/></draw:frame></text:p>
      <text:h text:style-name="Heading_20_2" text:outline-level="2"><text:bookmark-start text:name="__RefHeading___toit_5"/><text:bookmark-start text:name="toit"/>Toit<text:bookmark-end text:name="__RefHeading___toit_5"/><text:bookmark-end text:name="toit"/></text:h>
      <text:list text:style-name="List_20_1" text:continue-numbering="false">
        <text:list-item>
          <text:p text:style-name="List_20_1_Content_First"> Nous allons maintenant progressivement <text:span text:style-name="Strong_20_Emphasis">modifier</text:span> la fonction <text:span text:style-name="Source_20_Text">cube()</text:span> pour y ajouter un toit.</text:p>
        </text:list-item>
        <text:list-item>
          <text:p text:style-name="List_20_1_Content_Last"> Commençons par <text:span text:style-name="Strong_20_Emphasis">copier/coller la fonction</text:span> <text:span text:style-name="Source_20_Text">cube()</text:span> dans notre fichier <text:span text:style-name="Source_20_Text">architectures.py</text:span>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import</text:span> bpy<text:line-break/>Pygram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pygram.py"</text:span><text:span text:style-name="highlight_br0">]</text:span>.<text:span text:style-name="highlight_me1">as_module</text:span><text:span text:style-name="highlight_br0">(</text:span><text:span text:style-name="highlight_br0">)</text:span><text:line-break/>Volumes <text:span text:style-name="highlight_sy0">=</text:span> bpy.<text:span text:style-name="highlight_me1">data</text:span>.<text:span text:style-name="highlight_me1">texts</text:span><text:span text:style-name="highlight_br0">[</text:span><text:span text:style-name="highlight_st0">"volumes.py"</text:span><text:span text:style-name="highlight_br0">]</text:span>.<text:span text:style-name="highlight_me1">as_module</text:span><text:span text:style-name="highlight_br0">(</text:span><text:span text:style-name="highlight_br0">)</text:span><text:line-break/>Pygram.<text:span text:style-name="highlight_me1">cleanup</text:span><text:span text:style-name="highlight_br0">(</text:span><text:span text:style-name="highlight_br0">)</text:span><text:line-break/> <text:line-break/><text:span text:style-name="highlight_kw1">def</text:span> cube<text:span text:style-name="highlight_br0">(</text:span>f<text:span text:style-name="highlight_sy0">,</text:span>v<text:span text:style-name="highlight_br0">)</text:span>:<text:line-break/><text:s text:c="2"/>...<text:line-break/> <text:line-break/> <text:line-break/><text:span text:style-name="highlight_kw1">def</text:span> house<text:span text:style-name="highlight_br0">(</text:span>x<text:span text:style-name="highlight_sy0">,</text:span>y<text:span text:style-name="highlight_sy0">,</text:span>z<text:span text:style-name="highlight_br0">)</text:span>:<text:line-break/><text:s text:c="4"/>a <text:span text:style-name="highlight_sy0">=</text:span> Pygram.<text:span text:style-name="highlight_me1">Point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<text:s text:c="4"/>b <text:span text:style-name="highlight_sy0">=</text:span> Pygram.<text:span text:style-name="highlight_me1">Point</text:span><text:span text:style-name="highlight_br0">(</text:span><text:span text:style-name="highlight_nu0">5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text:line-break/><text:s text:c="4"/>l <text:span text:style-name="highlight_sy0">=</text:span> Pygram.<text:span text:style-name="highlight_me1">Line</text:span><text:span text:style-name="highlight_br0">(</text:span>a<text:span text:style-name="highlight_sy0">,</text:span>b<text:span text:style-name="highlight_br0">)</text:span><text:line-break/><text:s text:c="4"/>v <text:span text:style-name="highlight_sy0">=</text:span> Pygram.<text:span text:style-name="highlight_me1">Vector</text:span><text:span text:style-name="highlight_br0">(</text:span><text:span text:style-name="highlight_nu0">0</text:span><text:span text:style-name="highlight_sy0">,</text:span><text:span text:style-name="highlight_nu0">5</text:span><text:span text:style-name="highlight_sy0">,</text:span><text:span text:style-name="highlight_nu0">0</text:span><text:span text:style-name="highlight_br0">)</text:span><text:line-break/><text:s text:c="4"/>h <text:span text:style-name="highlight_sy0">=</text:span> Pygram.<text:span text:style-name="highlight_me1">Vector</text:span>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2.5</text:span><text:span text:style-name="highlight_br0">)</text:span><text:line-break/><text:s text:c="4"/>f <text:span text:style-name="highlight_sy0">=</text:span> Volumes.<text:span text:style-name="highlight_me1">extrude</text:span><text:span text:style-name="highlight_br0">(</text:span>l<text:span text:style-name="highlight_sy0">,</text:span>v<text:span text:style-name="highlight_br0">)</text:span><text:line-break/><text:s text:c="4"/>c <text:span text:style-name="highlight_sy0">=</text:span> cube<text:span text:style-name="highlight_br0">(</text:span>f<text:span text:style-name="highlight_sy0">,</text:span>h<text:span text:style-name="highlight_br0">)</text:span><text:line-break/><text:s text:c="4"/>c.<text:span text:style-name="highlight_me1">rename</text:span><text:span text:style-name="highlight_br0">(</text:span><text:span text:style-name="highlight_st0">"house"</text:span><text:span text:style-name="highlight_br0">)</text:span><text:line-break/> <text:line-break/>house<text:span text:style-name="highlight_br0">(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Maintenant, il s'agit de modifier la fonction <text:span text:style-name="Source_20_Text">cube()</text:span> pour y ajouter les <text:span text:style-name="Strong_20_Emphasis">4 nouvelles faces</text:span> du toit.</text:p>
        </text:list-item>
        <text:list-item>
          <text:p text:style-name="List_20_1_Content"> Pour construire les deux pans inclinés et les deux <text:a xlink:type="simple" xlink:href="https://fr.wikipedia.org/wiki/Pignon (architecture)" text:style-name="Internet_20_link" text:visited-style-name="Visited_20_Internet_20_Link">pignons</text:a>, il nous faut trouver le centre du segment (a1,b1) qui correspond à la ligne supérieure du cube, et nous aurons également besoin de (c1,d1).</text:p>
        </text:list-item>
        <text:list-item>
          <text:p text:style-name="List_20_1_Content"> Pour ce faire, nous allons utiliser la fonction <text:span text:style-name="Source_20_Text">center()</text:span> de l'objet <text:span text:style-name="Source_20_Text">Line</text:span></text:p>
        </text:list-item>
        <text:list-item>
          <text:p text:style-name="List_20_1_Content_Last"> Dans notre fonction <text:span text:style-name="Source_20_Text">cube()</text:span> nous avons commencer par créer les points <text:span text:style-name="Source_20_Text">a1</text:span>, <text:span text:style-name="Source_20_Text">b1</text:span>, ... en créant des copies par déplacement des point <text:span text:style-name="Source_20_Text">a</text:span>, <text:span text:style-name="Source_20_Text">b</text:span>. Voici la démarche pour créer les points de construction de la toiture à l'aide de ces points:</text:p>
        </text:list-item>
      </text:list>
      <text:list text:style-name="List_20_1" text:continue-numbering="false">
        <text:list-item>
          <text:p text:style-name="List_20_1_Content_First"> Créer une ligne <text:span text:style-name="Source_20_Text">line_1</text:span> à l'aide des points <text:span text:style-name="Source_20_Text">a1</text:span> et <text:span text:style-name="Source_20_Text">b1</text:span></text:p>
        </text:list-item>
        <text:list-item>
          <text:p text:style-name="List_20_1_Content"> Puis trouver le point au milieu de la ligne avec la fonction <text:span text:style-name="Source_20_Text">center()</text:span></text:p>
        </text:list-item>
        <text:list-item>
          <text:p text:style-name="List_20_1_Content_Last"> Enfin, créer le point de la ligne de <text:a xlink:type="simple" xlink:href="https://fr.wikipedia.org/wiki/faîtage" text:style-name="Internet_20_link" text:visited-style-name="Visited_20_Internet_20_Link">faîtage</text:a> en utilisant la fonction <text:span text:style-name="Source_20_Text">move()</text:span> de l'objet Point: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 text:c="4"/><text:span text:style-name="highlight_co1"># Line 1</text:span><text:line-break/><text:s text:c="4"/>line_1 <text:span text:style-name="highlight_sy0">=</text:span> Pygram.<text:span text:style-name="highlight_me1">Line</text:span><text:span text:style-name="highlight_br0">(</text:span>a1<text:span text:style-name="highlight_sy0">,</text:span>b1<text:span text:style-name="highlight_br0">)</text:span><text:line-break/><text:s text:c="4"/>center_1 <text:span text:style-name="highlight_sy0">=</text:span> line_1.<text:span text:style-name="highlight_me1">center</text:span><text:span text:style-name="highlight_br0">(</text:span><text:span text:style-name="highlight_br0">)</text:span><text:line-break/><text:s text:c="4"/>p1 <text:span text:style-name="highlight_sy0">=</text:span> center_1.<text:span text:style-name="highlight_me1">move</text:span><text:span text:style-name="highlight_br0">(</text:span>v<text:span text:style-name="highlight_br0">)</text:span> <text:span text:style-name="highlight_co1"># move vertically</text:span></text:p>
          </table:table-cell>
        </table:table-row>
      </table:table>
      <text:list text:style-name="List_20_1" text:continue-numbering="false">
        <text:list-item>
          <text:p text:style-name="List_20_1_Content_First"> Il y a de grandes chances que vous fassiez des erreurs…</text:p>
        </text:list-item>
        <text:list-item>
          <text:p text:style-name="List_20_1_Content_Last"> Il faut afficher certaines informations pour vérifier les coordonnées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 text:c="4"/><text:span text:style-name="highlight_kw1">print</text:span><text:span text:style-name="highlight_br0">(</text:span><text:span text:style-name="highlight_st0">"This is my Line #1"</text:span><text:span text:style-name="highlight_br0">)</text:span><text:line-break/><text:s text:c="4"/><text:span text:style-name="highlight_kw1">print</text:span><text:span text:style-name="highlight_br0">(</text:span>line_1<text:span text:style-name="highlight_br0">)</text:span></text:p>
          </table:table-cell>
        </table:table-row>
      </table:table>
      <text:list text:style-name="List_20_1" text:continue-numbering="false">
        <text:list-item>
          <text:p text:style-name="List_20_1_Content_First"> Réaliser la même opération sur l'autre façade à partir des points (c1,d1) pour créer une ligne <text:span text:style-name="Source_20_Text">line_2</text:span> et un point <text:span text:style-name="Source_20_Text">p2</text:span></text:p>
        </text:list-item>
        <text:list-item>
          <text:p text:style-name="List_20_1_Content_Last"> Ensuite il s'agit de créer un premier pan incliné à partir des points que nous venons de créer avec la fonction <text:span text:style-name="Source_20_Text">face()</text:span> de l'objet Pygram.</text:p>
        </text:list-item>
      </text:list>
      <text:p text:style-name="Text_20_body"><draw:frame draw:style-name="media" draw:name="2" text:anchor-type="as-char" draw:z-index="2" svg:width="36.142083333333cm" style:rel-width="100%" svg:height="20.32cm" style:rel-height="scale"><draw:image xlink:href="Pictures/2056222b06053c9711a3640dc79f0fcf.png" xlink:type="simple" xlink:show="embed" xlink:actuate="onLoad"/></draw:frame></text:p>
      <text:list text:style-name="List_20_1" text:continue-numbering="false">
        <text:list-item>
          <text:p text:style-name="LastListParagraph_List_20_1_Content_First"> Puis nous ajoutons le deuxième pan.</text:p>
        </text:list-item>
      </text:list>
      <text:p text:style-name="Text_20_body"><draw:frame draw:style-name="media" draw:name="3" text:anchor-type="as-char" draw:z-index="3" svg:width="36.142083333333cm" style:rel-width="100%" svg:height="20.32cm" style:rel-height="scale"><draw:image xlink:href="Pictures/2fd55b0eb632460b6a774a8818a56cc6.png" xlink:type="simple" xlink:show="embed" xlink:actuate="onLoad"/></draw:frame></text:p>
      <text:list text:style-name="List_20_1" text:continue-numbering="false">
        <text:list-item>
          <text:p text:style-name="List_20_1_Content_First"> Dernière étape: ajouter les pignons</text:p>
        </text:list-item>
        <text:list-item>
          <text:p text:style-name="List_20_1_Content"> Ici, il s'agit d'ajouter des faces triangulaires</text:p>
        </text:list-item>
        <text:list-item>
          <text:p text:style-name="List_20_1_Content_Last"> Utiliser la fonction <text:span text:style-name="Source_20_Text">tri(a,b,c)</text:span> de l'objet Pygram</text:p>
        </text:list-item>
      </text:list>
      <text:p text:style-name="Text_20_body"><draw:frame draw:style-name="media" draw:name="4" text:anchor-type="as-char" draw:z-index="4" svg:width="36.142083333333cm" style:rel-width="100%" svg:height="20.32cm" style:rel-height="scale"><draw:image xlink:href="Pictures/a306f3e592965398886597e3f2d3f305.png" xlink:type="simple" xlink:show="embed" xlink:actuate="onLoad"/></draw:frame></text:p>
      <text:list text:style-name="List_20_1" text:continue-numbering="false">
        <text:list-item>
          <text:p text:style-name="List_20_1_Content_First"> Et voilà!</text:p>
        </text:list-item>
        <text:list-item>
          <text:p text:style-name="List_20_1_Content"> Pour terminer, nous pouvons créer trois petites maisons en modifiant la fonction <text:span text:style-name="Source_20_Text">house(x,y,z)</text:span>:</text:p>
        </text:list-item>
        <text:list-item>
          <text:p text:style-name="List_20_1_Content"> Ajouter une variable <text:span text:style-name="Source_20_Text">w</text:span> pour la largeur de la maison qui correspond à la longeur de la Ligne <text:span text:style-name="Source_20_Text">l</text:span>, et modifier la création des points <text:span text:style-name="Source_20_Text">a</text:span> et <text:span text:style-name="Source_20_Text">b</text:span> pour qu'ils prennent en compte les coordonnées <text:span text:style-name="Source_20_Text">x,y,z</text:span> de la fonction.</text:p>
        </text:list-item>
        <text:list-item>
          <text:p text:style-name="List_20_1_Content"> Ajoutons maintenant les trois appels de fonction <text:span text:style-name="Source_20_Text">house()</text:span> aux trois coordonnées <text:span text:style-name="Source_20_Text">(0,0,0)</text:span>, <text:span text:style-name="Source_20_Text">(5,0,0)</text:span> et <text:span text:style-name="Source_20_Text">(10,0,0)</text:span>.</text:p>
        </text:list-item>
        <text:list-item>
          <text:p text:style-name="List_20_1_Content"> Pour terminer, renommer la fonction <text:span text:style-name="Source_20_Text">cube()</text:span> en <text:span text:style-name="Source_20_Text">house_volume()</text:span></text:p>
        </text:list-item>
        <text:list-item>
          <text:p text:style-name="List_20_1_Content_Last"> 👏</text:p>
        </text:list-item>
      </text:list>
      <text:h text:style-name="Heading_20_1" text:outline-level="1"><text:bookmark-start text:name="__RefHeading___maison_alternative_6"/><text:bookmark-start text:name="maison_alternative"/>Maison alternative<text:bookmark-end text:name="__RefHeading___maison_alternative_6"/><text:bookmark-end text:name="maison_alternative"/></text:h>
      <text:list text:style-name="List_20_1" text:continue-numbering="false">
        <text:list-item>
          <text:p text:style-name="List_20_1_Content_First"> Cet exercice comporte un certain nombre de difficultés.</text:p>
        </text:list-item>
        <text:list-item>
          <text:p text:style-name="List_20_1_Content"> En cas de blocage, il est bon de prendre un chemin détourné.</text:p>
        </text:list-item>
        <text:list-item>
          <text:p text:style-name="List_20_1_Content_Last"> Il s'agit d'essayer de faire les mêmes choses, mais plus simplement.</text:p>
        </text:list-item>
      </text:list>
      <text:list text:style-name="List_20_1" text:continue-numbering="false">
        <text:list-item>
          <text:p text:style-name="List_20_1_Content_First"> 1) <text:span text:style-name="Strong_20_Emphasis">Ne pas utiliser les fonctions importées du fichier <text:span text:style-name="Source_20_Text">volumes.py</text:span></text:span></text:p>
          <text:list text:style-name="List_20_1">
            <text:list-item>
              <text:p text:style-name="List_20_1_Content"> Il peut devenir compliqué de travailler avec des données dispersées dans deux fichiers</text:p>
            </text:list-item>
            <text:list-item>
              <text:p text:style-name="List_20_1_Content_Last"> Alors, faire un copier/coller des données et/ou des fonctions du fichiers <text:span text:style-name="Source_20_Text">volumes.py</text:span> vers le fichier <text:span text:style-name="Source_20_Text">architectures.py</text:span>, ou « recoder » les données et/ou les fonctions directement dans le fichier <text:span text:style-name="Source_20_Text">architectures.py</text:span> (c'est encore mieux, car vous pouvez mieux corriger vos erreurs).</text:p>
            </text:list-item>
          </text:list>
        </text:list-item>
      </text:list>
      <text:list text:style-name="List_20_1" text:continue-numbering="false">
        <text:list-item>
          <text:p text:style-name="List_20_1_Content_First"> 2) <text:span text:style-name="Strong_20_Emphasis">Ne pas repartir de la fonction <text:span text:style-name="Source_20_Text">cube()</text:span></text:span></text:p>
          <text:list text:style-name="List_20_1">
            <text:list-item>
              <text:p text:style-name="List_20_1_Content"> Il est parfois (souvent) plus clair de repartir à zéro.</text:p>
            </text:list-item>
            <text:list-item>
              <text:p text:style-name="List_20_1_Content"> Commencer par écrire une fonction <text:span text:style-name="Source_20_Text">roof()</text:span> qui génère les deux pans inclinés du toit.</text:p>
            </text:list-item>
            <text:list-item>
              <text:p text:style-name="List_20_1_Content"> Puis ajouter les deux pignons (avec la fonction <text:span text:style-name="Source_20_Text">tri()</text:span> au lieu de <text:span text:style-name="Source_20_Text">face()</text:span>, voir plus haut)</text:p>
            </text:list-item>
            <text:list-item>
              <text:p text:style-name="List_20_1_Content_Last"> Enfin, terminer par le corps du volume, c'est la partie identique à celle de la fonction <text:span text:style-name="Source_20_Text">cube()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3) Pour terminer, renommer <text:span text:style-name="Source_20_Text">roof()</text:span> en <text:span text:style-name="Source_20_Text">house()</text:span></text:p>
        </text:list-item>
        <text:list-item>
          <text:p text:style-name="List_20_1_Content"> 4) Votre fonction est maintenant identique à la maison « non-alternative », telle qu'elle est décrite plus haut. Pour terminer, il faut donc générer 3 petites maisons comme l'exercice le demande. Relire l'énoncé depuis le début, si nécessaire.</text:p>
        </text:list-item>
        <text:list-item>
          <text:p text:style-name="List_20_1_Content_Last"> Et voilà :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gram:maison</dc:title>
  </office:meta>
</office:document-meta>
</file>