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fb61dd33b4c6698c1ceaee390d91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gram:installer"/><text:bookmark-start text:name="__RefHeading___telecharger_1"/><text:bookmark-start text:name="telecharger"/>Télécharger<text:bookmark-end text:name="__RefHeading___telecharger_1"/><text:bookmark-end text:name="telecharger"/></text:h>
      <text:list text:style-name="List_20_1" text:continue-numbering="false">
        <text:list-item>
          <text:p text:style-name="LastListParagraph_List_20_1_Content_First"> <text:span text:style-name="Strong_20_Emphasis">Télécharger <text:a xlink:type="simple" xlink:href="https://fordj.org/rvba/fordj/src/branch/main/engine/alphengine/scripts/pygram.blend" text:style-name="Internet_20_link" text:visited-style-name="Visited_20_Internet_20_Link">pygram.blend</text:a></text:span></text:p>
        </text:list-item>
      </text:list>
      <text:p text:style-name="Text_20_body">ou</text:p>
      <text:list text:style-name="List_20_1" text:continue-numbering="false">
        <text:list-item>
          <text:p text:style-name="List_20_1_Content_First"> Télécharger les fichiers <text:a xlink:type="simple" xlink:href="https://fordj.org/rvba/fordj/src/branch/main/engine/alphengine/scripts/pygram.py" text:style-name="Internet_20_link" text:visited-style-name="Visited_20_Internet_20_Link">pygram.py</text:a> et <text:a xlink:type="simple" xlink:href="https://fordj.org/rvba/fordj/src/branch/main/engine/alphengine/scripts/script.py" text:style-name="Internet_20_link" text:visited-style-name="Visited_20_Internet_20_Link">script.py</text:a></text:p>
        </text:list-item>
        <text:list-item>
          <text:p text:style-name="List_20_1_Content"> Ouvrir l'<text:a xlink:type="simple" xlink:href="doku.php?id=blender:texte#l_editeur_de_texte" text:style-name="Internet_20_link" text:visited-style-name="Visited_20_Internet_20_Link">éditeur de texte</text:a></text:p>
        </text:list-item>
        <text:list-item>
          <text:p text:style-name="List_20_1_Content"> Ouvrir les deux fichiers <text:span text:style-name="Source_20_Text">pygram.py</text:span> et <text:span text:style-name="Source_20_Text">script.py</text:span> (Menu : <text:span text:style-name="Source_20_Text">Texte</text:span> &gt; <text:span text:style-name="Source_20_Text">Ouvrir</text:span>)</text:p>
        </text:list-item>
        <text:list-item>
          <text:p text:style-name="List_20_1_Content_Last"> Sélectionner le fichier <text:span text:style-name="Source_20_Text">script.py</text:span> avec le menu déroulant dans la barre de menu de l'éditeur de texte.</text:p>
        </text:list-item>
      </text:list>
      <text:p text:style-name="Text_20_body"><draw:frame draw:style-name="media" draw:name="0" text:anchor-type="as-char" draw:z-index="0" svg:width="21.298958333333cm" style:rel-width="100%" svg:height="3.1485416666667cm" style:rel-height="scale"><draw:image xlink:href="Pictures/69fb61dd33b4c6698c1ceaee390d91c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gram:installer</dc:title>
  </office:meta>
</office:document-meta>
</file>