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68bd7df0964072449da72c2695866b.gif"/>
  <manifest:file-entry manifest:media-type="image/png" manifest:full-path="Pictures/0667bf4d3e7e290d025a4d2796f76ff0.png"/>
  <manifest:file-entry manifest:media-type="image/png" manifest:full-path="Pictures/9d82b41ceb1584ae58999a962c449bda.png"/>
  <manifest:file-entry manifest:media-type="image/png" manifest:full-path="Pictures/1dffc9e640aebbd5c41d0dff2fff2aae.png"/>
  <manifest:file-entry manifest:media-type="image/png" manifest:full-path="Pictures/955f4947102c5ce633720ca3c9212080.png"/>
  <manifest:file-entry manifest:media-type="image/png" manifest:full-path="Pictures/080c2974246af6b3fac2f55aadc0b9d4.png"/>
  <manifest:file-entry manifest:media-type="image/png" manifest:full-path="Pictures/547bef956e7903097d3188a2517f2e01.png"/>
  <manifest:file-entry manifest:media-type="image/png" manifest:full-path="Pictures/b23afc2cbf846437b9b1aba6559d384a.png"/>
  <manifest:file-entry manifest:media-type="image/png" manifest:full-path="Pictures/fa7fec8e93084748d354d91d1c834b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gram:cube"/><text:bookmark-start text:name="__RefHeading___cube_1"/><text:bookmark-start text:name="cube"/>Cube<text:bookmark-end text:name="__RefHeading___cube_1"/><text:bookmark-end text:name="cube"/></text:h>
      <text:list text:style-name="List_20_1" text:continue-numbering="false">
        <text:list-item>
          <text:p text:style-name="List_20_1_Content_First"> Créer un <text:a xlink:type="simple" xlink:href="doku.php?id=blender:texte#nouveau_fichier" text:style-name="Internet_20_link" text:visited-style-name="Visited_20_Internet_20_Link">nouveau fichier texte</text:a> nommé <text:span text:style-name="Source_20_Text">volumes.py</text:span></text:p>
        </text:list-item>
        <text:list-item>
          <text:p text:style-name="List_20_1_Content_Last"> Ajouter l'<text:a xlink:type="simple" xlink:href="https://icn.codeatlas.cc/doku.php?id=python:pygram:carre#le_module_d_importation" text:style-name="Internet_20_link" text:visited-style-name="Visited_20_Internet_20_Link">importation de module</text:a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import</text:span> bpy<text:line-break/>Pygram <text:span text:style-name="highlight_sy0">=</text:span> bpy.<text:span text:style-name="highlight_me1">data</text:span>.<text:span text:style-name="highlight_me1">texts</text:span><text:span text:style-name="highlight_br0">[</text:span><text:span text:style-name="highlight_st0">"pygram.py"</text:span><text:span text:style-name="highlight_br0">]</text:span>.<text:span text:style-name="highlight_me1">as_module</text:span><text:span text:style-name="highlight_br0">(</text:span><text:span text:style-name="highlight_br0">)</text:span></text:p>
          </table:table-cell>
        </table:table-row>
      </table:table>
      <text:p text:style-name="Text_20_body">et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Pygram.<text:span text:style-name="highlight_me1">cleanup</text:span><text:span text:style-name="highlight_br0">(</text:span>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ist_20_1_Content_First"> Nous allons créer une fonction <text:span text:style-name="Source_20_Text">cube(w)</text:span> pour générer des cubes de toutes dimensions.</text:p>
        </text:list-item>
        <text:list-item>
          <text:p text:style-name="List_20_1_Content"> Mais au lieu d'utiliser la fonction <text:span text:style-name="Source_20_Text">face()</text:span> des Objets Pygram, </text:p>
        </text:list-item>
        <text:list-item>
          <text:p text:style-name="List_20_1_Content_Last"> nous allons commencer par <text:span text:style-name="Strong_20_Emphasis">créer une fonction d'extrusion</text:span> (comme celle de Blender).</text:p>
        </text:list-item>
      </text:list>
      <text:h text:style-name="Heading_20_2" text:outline-level="2"><text:bookmark-start text:name="__RefHeading___ligne_2"/><text:bookmark-start text:name="ligne"/>Ligne<text:bookmark-end text:name="__RefHeading___ligne_2"/><text:bookmark-end text:name="ligne"/></text:h>
      <text:list text:style-name="List_20_1" text:continue-numbering="false">
        <text:list-item>
          <text:p text:style-name="LastListParagraph_List_20_1_Content_First"> Découvrir les objets <text:a xlink:type="simple" xlink:href="doku.php?id=python:pygram:point" text:style-name="Internet_20_link" text:visited-style-name="Visited_20_Internet_20_Link">Point</text:a> et les objets <text:a xlink:type="simple" xlink:href="doku.php?id=python:pygram:ligne" text:style-name="Internet_20_link" text:visited-style-name="Visited_20_Internet_20_Link">Ligne</text:a>.</text:p>
        </text:list-item>
      </text:list>
      <text:list text:style-name="List_20_1" text:continue-numbering="false">
        <text:list-item>
          <text:p text:style-name="List_20_1_Content_First"> <text:span text:style-name="Strong_20_Emphasis">Dans les premières lignes de notre fichier,</text:span></text:p>
        </text:list-item>
        <text:list-item>
          <text:p text:style-name="List_20_1_Content_Last"> Commençons par créer deux points (a et b), une ligne (l) et un vecteur (v) et <text:span text:style-name="Strong_20_Emphasis">4 variables</text:span> <text:span text:style-name="Source_20_Text">a,b,l,v</text:span> :</text:p>
        </text:list-item>
      </text:list>
      <text:list text:style-name="List_20_1" text:continue-numbering="false">
        <text:list-item>
          <text:p text:style-name="List_20_1_Content_First"> Créer un <text:a xlink:type="simple" xlink:href="doku.php?id=python:pygram:point" text:style-name="Internet_20_link" text:visited-style-name="Visited_20_Internet_20_Link">point</text:a> <text:span text:style-name="Source_20_Text">a</text:span> aux coordonnées <text:span text:style-name="Source_20_Text">(0,0,0)</text:span></text:p>
        </text:list-item>
        <text:list-item>
          <text:p text:style-name="List_20_1_Content"> Créer un point <text:span text:style-name="Source_20_Text">b</text:span> aux coordonnées <text:span text:style-name="Source_20_Text">(10,0,0)</text:span></text:p>
        </text:list-item>
        <text:list-item>
          <text:p text:style-name="List_20_1_Content"> Créer une <text:a xlink:type="simple" xlink:href="doku.php?id=python:pygram:ligne" text:style-name="Internet_20_link" text:visited-style-name="Visited_20_Internet_20_Link">ligne</text:a> <text:span text:style-name="Source_20_Text">l</text:span> avec <text:span text:style-name="Source_20_Text">a</text:span> et <text:span text:style-name="Source_20_Text">b</text:span></text:p>
        </text:list-item>
        <text:list-item>
          <text:p text:style-name="List_20_1_Content_Last"> Créer un <text:a xlink:type="simple" xlink:href="doku.php?id=python:pygram:point#vecteur" text:style-name="Internet_20_link" text:visited-style-name="Visited_20_Internet_20_Link">Vecteur</text:a> <text:span text:style-name="Source_20_Text">v</text:span> : <text:span text:style-name="Source_20_Text">(0,10,0)</text:span> de 10 unités en <text:span text:style-name="Source_20_Text">Y</text:span></text:p>
        </text:list-item>
      </text:list>
      <text:list text:style-name="List_20_1" text:continue-numbering="false">
        <text:list-item>
          <text:p text:style-name="List_20_1_Content_First"> Maintenant, vérifions que nous pouvons «extruder» un point à l'aide d'un vecteur:</text:p>
        </text:list-item>
        <text:list-item>
          <text:p text:style-name="List_20_1_Content_Last"> Créer un point <text:span text:style-name="Source_20_Text">m</text:span> à partir du point <text:span text:style-name="Source_20_Text">a</text:span> de la ligne <text:span text:style-name="Source_20_Text">l</text:span> en le <text:a xlink:type="simple" xlink:href="doku.php?id=python:pygram:point#deplacer" text:style-name="Internet_20_link" text:visited-style-name="Visited_20_Internet_20_Link">déplaçant</text:a> à l'aide du vecteur <text:span text:style-name="Source_20_Text">v</text:span>:</text:p>
        </text:list-item>
      </text:list>
      <text:p text:style-name="Preformatted_20_Text">m = l.a.move(v)</text:p>
      <text:list text:style-name="List_20_1" text:continue-numbering="false">
        <text:list-item>
          <text:p text:style-name="List_20_1_Content_First"> Noter que la fonction <text:span text:style-name="Source_20_Text">move()</text:span> créer une copie du point déplacé.</text:p>
        </text:list-item>
        <text:list-item>
          <text:p text:style-name="List_20_1_Content_Last"> Afficher les coordonnées du point <text:span text:style-name="Source_20_Text">m</text:span> grace à la fonction <text:span text:style-name="Source_20_Text">print()</text:span> de l'objet <text:span text:style-name="Source_20_Text">Point()</text:span> :</text:p>
        </text:list-item>
      </text:list>
      <text:p text:style-name="Preformatted_20_Text">print(m)</text:p>
      <text:p text:style-name="Text_20_body">et vérifier ses coordonnées dans la console.</text:p>
      <text:list text:style-name="List_20_1" text:continue-numbering="false">
        <text:list-item>
          <text:p text:style-name="LastListParagraph_List_20_1_Content_First"> Nous voyons bien que nous pouvions créer l'équivalent du point <text:span text:style-name="Source_20_Text">b</text:span> en déplaçant le point <text:span text:style-name="Source_20_Text">a</text:span> avec le vecteur <text:span text:style-name="Source_20_Text">v</text:span></text:p>
        </text:list-item>
      </text:list>
      <text:h text:style-name="Heading_20_2" text:outline-level="2"><text:bookmark-start text:name="__RefHeading___extrusion_3"/><text:bookmark-start text:name="extrusion"/>Extrusion<text:bookmark-end text:name="__RefHeading___extrusion_3"/><text:bookmark-end text:name="extrusion"/></text:h>
      <text:list text:style-name="List_20_1" text:continue-numbering="false">
        <text:list-item>
          <text:p text:style-name="List_20_1_Content_First"> Maintenant, nous allons <text:span text:style-name="Strong_20_Emphasis">écrire une fonction</text:span> qui extrude une ligne et produit une face, comme le fait Blender.</text:p>
        </text:list-item>
        <text:list-item>
          <text:p text:style-name="List_20_1_Content"> Écrire une fonction <text:span text:style-name="Strong_20_Emphasis"><text:span text:style-name="Source_20_Text">extrude(l,v)</text:span></text:span> prenant <text:span text:style-name="Strong_20_Emphasis">2 arguments</text:span> : une ligne <text:span text:style-name="Source_20_Text">l</text:span> et un vecteur <text:span text:style-name="Source_20_Text">v</text:span></text:p>
        </text:list-item>
        <text:list-item>
          <text:p text:style-name="List_20_1_Content_Last"> Dans la fonction <text:span text:style-name="Source_20_Text">extrude()</text:span> créons des variables pour stocker les points <text:span text:style-name="Source_20_Text">a</text:span> et <text:span text:style-name="Source_20_Text">b</text:span> de la ligne <text:span text:style-name="Source_20_Text">l</text:span></text:p>
        </text:list-item>
      </text:list>
      <text:p text:style-name="Preformatted_20_Text">a = l.a<text:line-break/>b = l.b</text:p>
      <text:list text:style-name="List_20_1" text:continue-numbering="false">
        <text:list-item>
          <text:p text:style-name="List_20_1_Content_First"> Puis créer <text:span text:style-name="Strong_20_Emphasis">2 nouveaux points</text:span> <text:span text:style-name="Source_20_Text">c</text:span> et <text:span text:style-name="Source_20_Text">d</text:span> en déplaçant les points <text:span text:style-name="Source_20_Text">a</text:span> et <text:span text:style-name="Source_20_Text">b</text:span> de la ligne.</text:p>
        </text:list-item>
        <text:list-item>
          <text:p text:style-name="List_20_1_Content"> Le point <text:span text:style-name="Source_20_Text">a</text:span> est déplacé en un point <text:span text:style-name="Strong_20_Emphasis"><text:span text:style-name="Source_20_Text">d</text:span></text:span></text:p>
        </text:list-item>
        <text:list-item>
          <text:p text:style-name="List_20_1_Content"> Le point <text:span text:style-name="Source_20_Text">b</text:span> est déplacé en un point <text:span text:style-name="Strong_20_Emphasis"><text:span text:style-name="Source_20_Text">c</text:span></text:span></text:p>
        </text:list-item>
        <text:list-item>
          <text:p text:style-name="List_20_1_Content"> Créer un objet Pygram et utiliser les points <text:span text:style-name="Source_20_Text">a</text:span> et <text:span text:style-name="Source_20_Text">b</text:span> de la ligne <text:span text:style-name="Source_20_Text">l</text:span> et les points <text:span text:style-name="Source_20_Text">c</text:span> et <text:span text:style-name="Source_20_Text">d</text:span> pour créer une face à l'aide de la fonction <text:span text:style-name="Source_20_Text">face()</text:span></text:p>
        </text:list-item>
        <text:list-item>
          <text:p text:style-name="List_20_1_Content"> <draw:frame draw:style-name="media" draw:name="0" text:anchor-type="as-char" draw:z-index="0" svg:width="0.396875cm" svg:height="0.396875cm"><draw:image xlink:href="Pictures/ce68bd7df0964072449da72c2695866b.gif" xlink:type="simple" xlink:show="embed" xlink:actuate="onLoad"/></draw:frame> Attention, il faut bien respecter les relations des points (a=&gt;d,b=&gt;c) et l'ordre des points  dans la fonction <text:span text:style-name="Source_20_Text">face(a,b,c,d)</text:span>.</text:p>
        </text:list-item>
        <text:list-item>
          <text:p text:style-name="List_20_1_Content"> Pour terminer, ajouter dans la fonction <text:span text:style-name="Source_20_Text">extrude()</text:span> l'appel de construction <text:span text:style-name="Source_20_Text">obj.build()</text:span></text:p>
        </text:list-item>
        <text:list-item>
          <text:p text:style-name="List_20_1_Content_Last"> Et «renvoyer» l'objet créé (<text:span text:style-name="Source_20_Text">return obj</text:span>)</text:p>
        </text:list-item>
      </text:list>
      <text:list text:style-name="List_20_1" text:continue-numbering="false">
        <text:list-item>
          <text:p text:style-name="LastListParagraph_List_20_1_Content_First"> Ajouter une nouvelle variable <text:span text:style-name="Source_20_Text">f = extrude(l,v)</text:span> pour tester la fonction</text:p>
        </text:list-item>
      </text:list>
      <text:p text:style-name="Text_20_body"><draw:frame draw:style-name="media" draw:name="1" text:anchor-type="as-char" draw:z-index="1" svg:width="50.8cm" style:rel-width="100%" svg:height="28.575cm" style:rel-height="scale"><draw:image xlink:href="Pictures/0667bf4d3e7e290d025a4d2796f76ff0.png" xlink:type="simple" xlink:show="embed" xlink:actuate="onLoad"/></draw:frame></text:p>
      <text:list text:style-name="List_20_1" text:continue-numbering="false">
        <text:list-item>
          <text:p text:style-name="LastListParagraph_List_20_1_Content_First"> Maintenant, changer et tester les valeurs de <text:span text:style-name="Source_20_Text">v</text:span> : <text:span text:style-name="Source_20_Text">(0,0,10)</text:span></text:p>
        </text:list-item>
      </text:list>
      <text:p text:style-name="Text_20_body"><draw:frame draw:style-name="media" draw:name="2" text:anchor-type="as-char" draw:z-index="2" svg:width="50.8cm" style:rel-width="100%" svg:height="28.575cm" style:rel-height="scale"><draw:image xlink:href="Pictures/9d82b41ceb1584ae58999a962c449bda.png" xlink:type="simple" xlink:show="embed" xlink:actuate="onLoad"/></draw:frame></text:p>
      <text:list text:style-name="List_20_1" text:continue-numbering="false">
        <text:list-item>
          <text:p text:style-name="LastListParagraph_List_20_1_Content_First"> Et avec <text:span text:style-name="Source_20_Text">v</text:span> : <text:span text:style-name="Source_20_Text">(0,10,10)</text:span></text:p>
        </text:list-item>
      </text:list>
      <text:p text:style-name="Text_20_body"><draw:frame draw:style-name="media" draw:name="3" text:anchor-type="as-char" draw:z-index="3" svg:width="50.8cm" style:rel-width="100%" svg:height="28.575cm" style:rel-height="scale"><draw:image xlink:href="Pictures/1dffc9e640aebbd5c41d0dff2fff2aae.png" xlink:type="simple" xlink:show="embed" xlink:actuate="onLoad"/></draw:frame></text:p>
      <text:h text:style-name="Heading_20_2" text:outline-level="2"><text:bookmark-start text:name="__RefHeading___cube_4"/><text:bookmark-start text:name="cube1"/>Cube<text:bookmark-end text:name="__RefHeading___cube_4"/><text:bookmark-end text:name="cube1"/></text:h>
      <text:list text:style-name="List_20_1" text:continue-numbering="false">
        <text:list-item>
          <text:p text:style-name="List_20_1_Content_First"> Créons maintenant la fonction <text:span text:style-name="Source_20_Text">cube(f,v)</text:span> prenant <text:span text:style-name="Strong_20_Emphasis">2 arguments</text:span> : <text:span text:style-name="Source_20_Text">f</text:span> une face et <text:span text:style-name="Source_20_Text">v</text:span> un vecteur</text:p>
        </text:list-item>
        <text:list-item>
          <text:p text:style-name="List_20_1_Content"> Il s'agit donc d'«extruder» un cube à partir d'une face comme le fait Blender.</text:p>
        </text:list-item>
        <text:list-item>
          <text:p text:style-name="List_20_1_Content"> Nous avons déjà la variable <text:span text:style-name="Source_20_Text">f</text:span> que nous avons créée avec la fonction <text:span text:style-name="Source_20_Text">extrude()</text:span></text:p>
        </text:list-item>
        <text:list-item>
          <text:p text:style-name="List_20_1_Content_Last"> Ajoutons une nouvelle variable pour l'extrusion du cube: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j <text:span text:style-name="highlight_sy0">=</text:span> Pygram.<text:span text:style-name="highlight_me1">Vector</text:span><text:span text:style-name="highlight_br0">(</text:span><text:span text:style-name="highlight_nu0">0</text:span><text:span text:style-name="highlight_sy0">,</text:span><text:span text:style-name="highlight_nu0">0</text:span><text:span text:style-name="highlight_sy0">,</text:span><text:span text:style-name="highlight_nu0">10</text:span>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Ensuite commençons à écrire notre fonction <text:span text:style-name="Source_20_Text">cube()</text:span></text:p>
        </text:list-item>
      </text:list>
      <text:list text:style-name="List_20_1" text:continue-numbering="false">
        <text:list-item>
          <text:p text:style-name="List_20_1_Content_First"> La première chose que nous allons faire, c'est de «récupérer» la face que nous avons créée dans l'Objet Pygram. Car la variable <text:span text:style-name="Source_20_Text">obj</text:span> que nous avons retournée de notre fonction <text:span text:style-name="Source_20_Text">extrude()</text:span>, c'est un Objet. Ce n'est pas une Face ni un Point ni un Vecteur</text:p>
        </text:list-item>
        <text:list-item>
          <text:p text:style-name="List_20_1_Content"> Les Faces sont stockées dans les Objets Pygram dans une <text:a xlink:type="simple" xlink:href="doku.php?id=python:liste" text:style-name="Internet_20_link" text:visited-style-name="Visited_20_Internet_20_Link">Liste</text:a>.</text:p>
        </text:list-item>
        <text:list-item>
          <text:p text:style-name="List_20_1_Content"> Les éléments des listes sont numérotés <text:a xlink:type="simple" xlink:href="doku.php?id=python:liste#acceder" text:style-name="Internet_20_link" text:visited-style-name="Visited_20_Internet_20_Link">à partir de zéro</text:a></text:p>
        </text:list-item>
        <text:list-item>
          <text:p text:style-name="List_20_1_Content"> Pour accéder aux Faces de notre Objet, nous avons une fonction <text:span text:style-name="Source_20_Text">get_face(n)</text:span></text:p>
        </text:list-item>
        <text:list-item>
          <text:p text:style-name="List_20_1_Content_Last"> Donc ici, nous allons ajouter au début de notre fonction <text:span text:style-name="Source_20_Text">cube()</text:span> cette ligne: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1">def</text:span> cube<text:span text:style-name="highlight_br0">(</text:span>f<text:span text:style-name="highlight_sy0">,</text:span>v<text:span text:style-name="highlight_br0">)</text:span>:<text:line-break/><text:s text:c="2"/>face <text:span text:style-name="highlight_sy0">=</text:span> f.<text:span text:style-name="highlight_me1">get_face</text:span><text:span text:style-name="highlight_br0">(</text:span><text:span text:style-name="highlight_nu0">0</text:span>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Vérifions dans la console que les données correspondent à ce que nous avons en tête: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kw1">def</text:span> cube<text:span text:style-name="highlight_br0">(</text:span>f<text:span text:style-name="highlight_sy0">,</text:span>v<text:span text:style-name="highlight_br0">)</text:span>:<text:line-break/><text:s text:c="2"/>face <text:span text:style-name="highlight_sy0">=</text:span> f.<text:span text:style-name="highlight_me1">get_face</text:span><text:span text:style-name="highlight_br0">(</text:span><text:span text:style-name="highlight_nu0">0</text:span><text:span text:style-name="highlight_br0">)</text:span><text:line-break/><text:s text:c="2"/><text:span text:style-name="highlight_kw1">print</text:span><text:span text:style-name="highlight_br0">(</text:span>face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Puis nous ajoutons un nouvel objet avec lequel nous allons «extruder» notre face</text:p>
        </text:list-item>
      </text:list>
      <text:p text:style-name="Preformatted_20_Text"> obj = Pygram.Object()</text:p>
      <text:list text:style-name="List_20_1" text:continue-numbering="false">
        <text:list-item>
          <text:p text:style-name="List_20_1_Content_First"> À présent, nous allons créer les faces du cube en déplaçant avec <text:span text:style-name="Source_20_Text">move()</text:span> les 4 points de la face.</text:p>
        </text:list-item>
        <text:list-item>
          <text:p text:style-name="List_20_1_Content_Last"> Nous pouvons commencer par déplacer, à la verticale, le point <text:span text:style-name="Source_20_Text">a1</text:span> ainsi:</text:p>
        </text:list-item>
      </text:list>
      <text:p text:style-name="Preformatted_20_Text"><text:s text:c="2"/>a1 = face.a.move(j)</text:p>
      <text:list text:style-name="List_20_1" text:continue-numbering="false">
        <text:list-item>
          <text:p text:style-name="List_20_1_Content_First"> Rappelons-nous que <text:span text:style-name="Source_20_Text">v</text:span> sera égale à <text:span text:style-name="Source_20_Text">j</text:span> quand nous aurons fini d'écrire la fonction et que nous l'appellerons avec les variables précédemment créées (l'Objet <text:span text:style-name="Source_20_Text">f</text:span> et le Vecteur <text:span text:style-name="Source_20_Text">j</text:span>)</text:p>
        </text:list-item>
        <text:list-item>
          <text:p text:style-name="List_20_1_Content"> Continuons par créer les 3 autres points à la verticale de <text:span text:style-name="Source_20_Text">b</text:span>,<text:span text:style-name="Source_20_Text">c</text:span> et <text:span text:style-name="Source_20_Text">d</text:span> que nous nommons <text:span text:style-name="Source_20_Text">b1</text:span>,<text:span text:style-name="Source_20_Text">c1</text:span> et <text:span text:style-name="Source_20_Text">d1</text:span>.</text:p>
        </text:list-item>
        <text:list-item>
          <text:p text:style-name="List_20_1_Content"> Ensuite ajoutons une première face avec la fonction <text:span text:style-name="Source_20_Text">face()</text:span> de notre Objet <text:span text:style-name="Source_20_Text">obj</text:span> et pour commencer, avec les point <text:span text:style-name="Source_20_Text">c</text:span>,<text:span text:style-name="Source_20_Text">d</text:span>,<text:span text:style-name="Source_20_Text">d1</text:span> et <text:span text:style-name="Source_20_Text">c1</text:span></text:p>
        </text:list-item>
        <text:list-item>
          <text:p text:style-name="List_20_1_Content"> Ajoutons ensuite la fonction <text:span text:style-name="Source_20_Text">obj.build()</text:span></text:p>
        </text:list-item>
        <text:list-item>
          <text:p text:style-name="List_20_1_Content_Last"> Puis sur une nouvelle ligne, testons notre fonction</text:p>
        </text:list-item>
      </text:list>
      <text:p text:style-name="Preformatted_20_Text">cube(f,j)</text:p>
      <text:p text:style-name="Text_20_body"><draw:frame draw:style-name="media" draw:name="4" text:anchor-type="as-char" draw:z-index="4" svg:width="50.8cm" style:rel-width="100%" svg:height="28.575cm" style:rel-height="scale"><draw:image xlink:href="Pictures/955f4947102c5ce633720ca3c9212080.png" xlink:type="simple" xlink:show="embed" xlink:actuate="onLoad"/></draw:frame></text:p>
      <text:list text:style-name="List_20_1" text:continue-numbering="false">
        <text:list-item>
          <text:p text:style-name="LastListParagraph_List_20_1_Content_First"> Notez bien la manière de fabriquer les faces: <text:span text:style-name="Strong_20_Emphasis">dans le sens inverse des aiguilles d'une montre</text:span> :</text:p>
        </text:list-item>
      </text:list>
      <text:p text:style-name="Text_20_body"><draw:frame draw:style-name="media" draw:name="5" text:anchor-type="as-char" draw:z-index="5" svg:width="50.8cm" style:rel-width="100%" svg:height="28.575cm" style:rel-height="scale"><draw:image xlink:href="Pictures/080c2974246af6b3fac2f55aadc0b9d4.png" xlink:type="simple" xlink:show="embed" xlink:actuate="onLoad"/></draw:frame></text:p>
      <text:list text:style-name="List_20_1" text:continue-numbering="false">
        <text:list-item>
          <text:p text:style-name="List_20_1_Content_First"> Si, par exemple vous inversez:</text:p>
          <text:list text:style-name="List_20_1">
            <text:list-item>
              <text:p text:style-name="List_20_1_Content"> <text:span text:style-name="Source_20_Text">obj.face(c,d,c1,d1)</text:span></text:p>
            </text:list-item>
            <text:list-item>
              <text:p text:style-name="List_20_1_Content"> au lieu de</text:p>
            </text:list-item>
            <text:list-item>
              <text:p text:style-name="List_20_1_Content"> <text:span text:style-name="Source_20_Text">obj.face(c,d,d1,c1)</text:span></text:p>
            </text:list-item>
          </text:list>
        </text:list-item>
        <text:list-item>
          <text:p text:style-name="List_20_1_Content_Last"> Voici le résultat:</text:p>
        </text:list-item>
      </text:list>
      <text:p text:style-name="Text_20_body"><draw:frame draw:style-name="media" draw:name="6" text:anchor-type="as-char" draw:z-index="6" svg:width="50.8cm" style:rel-width="100%" svg:height="28.575cm" style:rel-height="scale"><draw:image xlink:href="Pictures/547bef956e7903097d3188a2517f2e01.png" xlink:type="simple" xlink:show="embed" xlink:actuate="onLoad"/></draw:frame></text:p>
      <text:list text:style-name="List_20_1" text:continue-numbering="false">
        <text:list-item>
          <text:p text:style-name="LastListParagraph_List_20_1_Content_First"> Pour terminer, ajoutez, une par une, les autres faces et testez votre fonction à chaque étape </text:p>
        </text:list-item>
      </text:list>
      <text:p text:style-name="Text_20_body"><draw:frame draw:style-name="media" draw:name="7" text:anchor-type="as-char" draw:z-index="7" svg:width="50.8cm" style:rel-width="100%" svg:height="28.575cm" style:rel-height="scale"><draw:image xlink:href="Pictures/b23afc2cbf846437b9b1aba6559d384a.png" xlink:type="simple" xlink:show="embed" xlink:actuate="onLoad"/></draw:frame></text:p>
      <text:list text:style-name="List_20_1" text:continue-numbering="false">
        <text:list-item>
          <text:p text:style-name="List_20_1_Content_First"> Ajoutons uniquement <text:span text:style-name="Strong_20_Emphasis">5 faces</text:span> au cube car nous n'aurons pas besoin de la face au sol</text:p>
        </text:list-item>
        <text:list-item>
          <text:p text:style-name="List_20_1_Content_Last"> Pour terminer ajoutons, avant la fonction <text:span text:style-name="Source_20_Text">build()</text:span> le nom de l'objet:</text:p>
        </text:list-item>
      </text:list>
      <text:p text:style-name="Preformatted_20_Text">obj.name = "cube"</text:p>
      <text:p text:style-name="Text_20_body"><draw:frame draw:style-name="media" draw:name="8" text:anchor-type="as-char" draw:z-index="8" svg:width="50.8cm" style:rel-width="100%" svg:height="28.575cm" style:rel-height="scale"><draw:image xlink:href="Pictures/fa7fec8e93084748d354d91d1c834b68.png" xlink:type="simple" xlink:show="embed" xlink:actuate="onLoad"/></draw:frame></text:p>
      <text:p text:style-name="Text_20_body">😅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pygram:cube</dc:title>
  </office:meta>
</office:document-meta>
</file>