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94c5d944f14d274c4070b63d5af057.png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carre"/><text:bookmark-start text:name="__RefHeading___carre_1"/><text:bookmark-start text:name="carre"/>Carré<text:bookmark-end text:name="__RefHeading___carre_1"/><text:bookmark-end text:name="carre"/></text:h>
      <text:list text:style-name="List_20_1" text:continue-numbering="false">
        <text:list-item>
          <text:p text:style-name="List_20_1_Content_First"> Dans le fichier texte <text:span text:style-name="Source_20_Text">shapes.py</text:span>, à la suite de la fonction  <text:a xlink:type="simple" xlink:href="https://icn.codeatlas.cc/doku.php?id=python:pygram:rectangle" text:style-name="Internet_20_link" text:visited-style-name="Visited_20_Internet_20_Link">Rectangle</text:a></text:p>
        </text:list-item>
        <text:list-item>
          <text:p text:style-name="List_20_1_Content"> Ajouter une fonction <text:span text:style-name="Source_20_Text">square(x,y,w)</text:span> permettant de générer des carrés de toutes tailles.</text:p>
        </text:list-item>
        <text:list-item>
          <text:p text:style-name="List_20_1_Content_Last"> Utiliser la fonction <text:span text:style-name="Source_20_Text">square()</text:span> pour ajouter un carré à côté des deux premiers rectangles.</text:p>
        </text:list-item>
      </text:list>
      <text:list text:style-name="List_20_1" text:continue-numbering="false">
        <text:list-item>
          <text:p text:style-name="LastListParagraph_List_20_1_Content_First"> Voir plus bas les <text:span text:style-name="Strong_20_Emphasis">détails</text:span> de construction.</text:p>
        </text:list-item>
      </text:list>
      <text:p text:style-name="Text_20_body"><draw:frame draw:style-name="media" draw:name="0" text:anchor-type="as-char" draw:z-index="0" svg:width="50.8cm" style:rel-width="100%" svg:height="28.575cm" style:rel-height="scale"><draw:image xlink:href="Pictures/3094c5d944f14d274c4070b63d5af057.png" xlink:type="simple" xlink:show="embed" xlink:actuate="onLoad"/></draw:frame></text:p>
      <text:h text:style-name="Heading_20_2" text:outline-level="2"><text:bookmark-start text:name="__RefHeading___details_2"/><text:bookmark-start text:name="details"/>Détails<text:bookmark-end text:name="__RefHeading___details_2"/><text:bookmark-end text:name="details"/></text:h>
      <text:list text:style-name="List_20_1" text:continue-numbering="false">
        <text:list-item>
          <text:p text:style-name="LastListParagraph_List_20_1_Content_First"> Par la suite, nous masquons les «contenus» que vous devez créer par <text:span text:style-name="Source_20_Text">...</text:span> </text:p>
        </text:list-item>
      </text:list>
      <text:h text:style-name="Heading_20_3" text:outline-level="3"><text:bookmark-start text:name="__RefHeading___arguments_3"/><text:bookmark-start text:name="arguments"/>Arguments<text:bookmark-end text:name="__RefHeading___arguments_3"/><text:bookmark-end text:name="arguments"/></text:h>
      <text:list text:style-name="List_20_1" text:continue-numbering="false">
        <text:list-item>
          <text:p text:style-name="LastListParagraph_List_20_1_Content_First"> La fonction doit prendre <text:span text:style-name="Strong_20_Emphasis">3 arguments</text:span> et utiliser la fonction <text:a xlink:type="simple" xlink:href="https://icn.codeatlas.cc/doku.php?id=python:pygram:rectangle" text:style-name="Internet_20_link" text:visited-style-name="Visited_20_Internet_20_Link">Rectangle</text:a></text:p>
        </text:list-item>
      </text:list>
      <text:h text:style-name="Heading_20_3" text:outline-level="3"><text:bookmark-start text:name="__RefHeading___nom_4"/><text:bookmark-start text:name="nom"/>Nom<text:bookmark-end text:name="__RefHeading___nom_4"/><text:bookmark-end text:name="nom"/></text:h>
      <text:list text:style-name="List_20_1" text:continue-numbering="false">
        <text:list-item>
          <text:p text:style-name="List_20_1_Content_First"> Les objets créés par la fonction <text:span text:style-name="Source_20_Text">square()</text:span> doivent être nommés <text:span text:style-name="Source_20_Text">square</text:span></text:p>
        </text:list-item>
        <text:list-item>
          <text:p text:style-name="List_20_1_Content"> Pour renommer les objets créés par la fonction <text:span text:style-name="Source_20_Text">rectangle()</text:span> </text:p>
        </text:list-item>
        <text:list-item>
          <text:p text:style-name="List_20_1_Content_Last"> Il faut modifier la fonction <text:span text:style-name="Source_20_Text">rectangle()</text:span> pour qu'elle <text:span text:style-name="Strong_20_Emphasis"><text:a xlink:type="simple" xlink:href="doku.php?id=python:fonction#sorties" text:style-name="Internet_20_link" text:visited-style-name="Visited_20_Internet_20_Link">retourne</text:a></text:span> la variable <text:span text:style-name="Source_20_Text">obj</text:span> qui contient l'objet Pygram qu'elle a créé:</text:p>
        </text:list-item>
      </text:list>
      <text:p text:style-name="Preformatted_20_Text">def rectangle(...):<text:line-break/><text:s text:c="2"/>...<text:line-break/><text:s text:c="2"/>return obj</text:p>
      <text:list text:style-name="List_20_1" text:continue-numbering="false">
        <text:list-item>
          <text:p text:style-name="LastListParagraph_List_20_1_Content_First"> Dans la fonction <text:span text:style-name="Source_20_Text">square()</text:span> maintenant, récupérer l'objet et le stocker dans une variable <text:span text:style-name="Source_20_Text">obj</text:span></text:p>
        </text:list-item>
      </text:list>
      <text:p text:style-name="Preformatted_20_Text">obj = rectangle(...)</text:p>
      <text:list text:style-name="List_20_1" text:continue-numbering="false">
        <text:list-item>
          <text:p text:style-name="LastListParagraph_List_20_1_Content_First"> Puis utiliser dans la fonction <text:span text:style-name="Source_20_Text">square()</text:span> la fonction <text:span text:style-name="Source_20_Text">rename()</text:span> des objets Pygram:</text:p>
        </text:list-item>
      </text:list>
      <text:p text:style-name="Preformatted_20_Text">obj.rename("square")</text:p>
      <text:h text:style-name="Heading_20_3" text:outline-level="3"><text:bookmark-start text:name="__RefHeading___structure_5"/><text:bookmark-start text:name="structure"/>Structure<text:bookmark-end text:name="__RefHeading___structure_5"/><text:bookmark-end text:name="structure"/></text:h>
      <text:list text:style-name="List_20_1" text:continue-numbering="false">
        <text:list-item>
          <text:p text:style-name="LastListParagraph_List_20_1_Content_First"> Le fichier <text:span text:style-name="Source_20_Text">shapes.py</text:span> doit donc maintenant contenir les éléments suivants:</text:p>
        </text:list-item>
      </text:list>
      <text:h text:style-name="Heading_20_4" text:outline-level="4"><text:bookmark-start text:name="__RefHeading___le_module_d_importation_6"/><text:bookmark-start text:name="le_module_d_importation"/>Le module d'importation<text:bookmark-end text:name="__RefHeading___le_module_d_importation_6"/><text:bookmark-end text:name="le_module_d_importation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La <text:span text:style-name="Strong_20_Emphasis">fonction</text:span> <text:span text:style-name="Source_20_Text">rectangle()</text:span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def</text:span> rectangle<text:span text:style-name="highlight_br0">(</text:span>...<text:span text:style-name="highlight_br0">)</text:span> :<text:line-break/><text:s text:c="2"/>...</text:p>
          </table:table-cell>
        </table:table-row>
      </table:table>
      <text:list text:style-name="List_20_1" text:continue-numbering="false">
        <text:list-item>
          <text:p text:style-name="LastListParagraph_List_20_1_Content_First"> Suivie des <text:span text:style-name="Strong_20_Emphasis">appels</text:span> de fonctions que nous pouvons maintenant stocker dans des variables 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r1 <text:span text:style-name="highlight_sy0">=</text:span> rectangle<text:span text:style-name="highlight_br0">(</text:span>...<text:span text:style-name="highlight_br0">)</text:span><text:line-break/>r2 <text:span text:style-name="highlight_sy0">=</text:span> rectangle<text:span text:style-name="highlight_br0">(</text:span>...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Ensuite, nous avons la <text:span text:style-name="Strong_20_Emphasis">fonction</text:span> <text:span text:style-name="Source_20_Text">square()</text:span></text:p>
        </text:list-item>
        <text:list-item>
          <text:p text:style-name="List_20_1_Content_Last"> Dans laquelle un appel de la fonction <text:span text:style-name="Source_20_Text">rectangle()</text:span> a lieu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def</text:span> square<text:span text:style-name="highlight_br0">(</text:span>...<text:span text:style-name="highlight_br0">)</text:span>:<text:line-break/><text:s text:c="2"/>...<text:line-break/><text:s text:c="2"/><text:span text:style-name="highlight_me1">obj</text:span> <text:span text:style-name="highlight_sy0">=</text:span> rectangle<text:span text:style-name="highlight_br0">(</text:span>...<text:span text:style-name="highlight_br0">)</text:span><text:line-break/><text:s text:c="2"/>...<text:line-break/><text:s text:c="2"/><text:span text:style-name="highlight_kw1">return</text:span> obj</text:p>
          </table:table-cell>
        </table:table-row>
      </table:table>
      <text:list text:style-name="List_20_1" text:continue-numbering="false">
        <text:list-item>
          <text:p text:style-name="LastListParagraph_List_20_1_Content_First"> Enfin, nous appelons la fonction <text:span text:style-name="Source_20_Text">square()</text:span> et stockons l'objet dans une nouvelle variable: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sq <text:span text:style-name="highlight_sy0">=</text:span> square<text:span text:style-name="highlight_br0">(</text:span>...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0.396875cm" svg:height="0.396875cm"><draw:image xlink:href="Pictures/ce68bd7df0964072449da72c2695866b.gif" xlink:type="simple" xlink:show="embed" xlink:actuate="onLoad"/></draw:frame> Attention à ne pas nommer la variable contenant l'objet carré «<text:span text:style-name="Source_20_Text">square</text:span>», car ce nom est <text:span text:style-name="Strong_20_Emphasis">déjà utilisé</text:span> par la <text:span text:style-name="Strong_20_Emphasis">fonction</text:span> <text:span text:style-name="Source_20_Text">square()</text:span>.</text:p>
        </text:list-item>
      </text:list>
      <text:h text:style-name="Heading_20_3" text:outline-level="3"><text:bookmark-start text:name="__RefHeading___objets_7"/><text:bookmark-start text:name="objets"/>Objets<text:bookmark-end text:name="__RefHeading___objets_7"/><text:bookmark-end text:name="objets"/></text:h>
      <text:list text:style-name="List_20_1" text:continue-numbering="false">
        <text:list-item>
          <text:p text:style-name="List_20_1_Content_First"> À chaque fois que nous essayons ce script, de nouveaux objets sont créés qui viennent se superposer sur les objets précédemment créés.</text:p>
        </text:list-item>
        <text:list-item>
          <text:p text:style-name="List_20_1_Content_Last"> Ajoutons juste en dessous de la ligne d'<text:span text:style-name="Strong_20_Emphasis">importation de module</text:span> la fonction suivante pour supprimer tous les objets avant chaque nouvelle utilisation du script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Pygram.<text:span text:style-name="highlight_me1">cleanup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carre</dc:title>
  </office:meta>
</office:document-meta>
</file>