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b9ab4c94b25e83c97bd97842a072048.png"/>
  <manifest:file-entry manifest:media-type="image/png" manifest:full-path="Pictures/fef8895d33dc053b34a437f3a1769393.png"/>
  <manifest:file-entry manifest:media-type="image/jpeg" manifest:full-path="Pictures/5b57aa8734cf3fec60e6c3456c3190dc.jpg"/>
  <manifest:file-entry manifest:media-type="image/jpeg" manifest:full-path="Pictures/cadd4e3d47ff0cfba15e44a0f2ae046a.jpg"/>
  <manifest:file-entry manifest:media-type="image/jpeg" manifest:full-path="Pictures/6140525e0b356d9c770a1657e8933cb9.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_1" style:family="table-column">
      <style:table-column-properties style:column-width="481.89pt"/>
    </style:style>
    <style:style style:name="highlight_kw1" style:family="text">
      <style:text-properties fo:color="#b1b100" fo:font-family="Consolas" fo:font-size="10.5pt" fo:font-style="normal" fo:border="0pt none"/>
    </style:style>
    <style:style style:name="highlight_br0" style:family="text">
      <style:text-properties fo:color="#66cc66" fo:font-family="Consolas" fo:font-size="10.5pt" fo:font-style="normal"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2_1" style:family="table-column">
      <style:table-column-properties style:column-width="481.89pt"/>
    </style:style>
    <style:style style:name="PluginODTAutoStyle_TableCell_5" style:family="table-cell">
      <style:table-cell-properties fo:border="0.06pt solid #8cacbb" fo:padding="0.049cm" fo:background-color="#f7f9fa"/>
    </style:style>
    <style:style style:name="PluginODTAutoStyle_Paragraph_6" style:family="paragraph">
      <style:paragraph-properties fo:padding="0.049cm"/>
    </style:style>
    <style:style style:name="odt_auto_style_table_column_3_1" style:family="table-column">
      <style:table-column-properties style:column-width="481.89pt"/>
    </style:style>
    <style:style style:name="highlight_nu0" style:family="text">
      <style:text-properties fo:color="#cc66cc" fo:font-family="Consolas" fo:font-size="10.5pt" fo:font-style="normal" fo:border="0pt none"/>
    </style:style>
    <style:style style:name="PluginODTAutoStyle_TableCell_7" style:family="table-cell">
      <style:table-cell-properties fo:border="0.06pt solid #8cacbb" fo:padding="0.049cm" fo:background-color="#f7f9fa"/>
    </style:style>
    <style:style style:name="PluginODTAutoStyle_Paragraph_8" style:family="paragraph">
      <style:paragraph-properties fo:padding="0.049cm"/>
    </style:style>
    <style:style style:name="odt_auto_style_table_column_4_1" style:family="table-column">
      <style:table-column-properties style:column-width="481.89pt"/>
    </style:style>
    <style:style style:name="highlight_sy0" style:family="text">
      <style:text-properties fo:color="#66cc66" fo:font-family="Consolas" fo:font-size="10.5pt" fo:font-style="normal" fo:border="0pt none"/>
    </style:style>
    <style:style style:name="PluginODTAutoStyle_TableCell_9" style:family="table-cell">
      <style:table-cell-properties fo:border="0.06pt solid #8cacbb" fo:padding="0.049cm" fo:background-color="#f7f9fa"/>
    </style:style>
    <style:style style:name="PluginODTAutoStyle_Paragraph_10" style:family="paragraph">
      <style:paragraph-properties fo:padding="0.049cm"/>
    </style:style>
    <style:style style:name="odt_auto_style_table_column_5_1" style:family="table-column">
      <style:table-column-properties style:column-width="481.89pt"/>
    </style:style>
    <style:style style:name="highlight_me1" style:family="text">
      <style:text-properties fo:color="#006600" fo:font-family="Consolas" fo:font-size="10.5pt" fo:font-style="normal" fo:border="0pt none"/>
    </style:style>
    <style:style style:name="highlight_kw2" style:family="text">
      <style:text-properties fo:color="#000000" fo:font-weight="bold" fo:font-family="Consolas" fo:font-size="10.5pt" fo:font-style="normal" fo:border="0pt none"/>
    </style:style>
    <style:style style:name="PluginODTAutoStyle_TableCell_11" style:family="table-cell">
      <style:table-cell-properties fo:border="0.06pt solid #8cacbb" fo:padding="0.049cm" fo:background-color="#f7f9fa"/>
    </style:style>
    <style:style style:name="PluginODTAutoStyle_Paragraph_12" style:family="paragraph">
      <style:paragraph-properties fo:padding="0.049cm"/>
    </style:style>
    <style:style style:name="odt_auto_style_table_column_6_1" style:family="table-column">
      <style:table-column-properties style:column-width="481.89pt"/>
    </style:style>
    <style:style style:name="PluginODTAutoStyle_TableCell_13" style:family="table-cell">
      <style:table-cell-properties fo:border="0.06pt solid #8cacbb" fo:padding="0.049cm" fo:background-color="#f7f9fa"/>
    </style:style>
    <style:style style:name="PluginODTAutoStyle_Paragraph_14" style:family="paragraph">
      <style:paragraph-properties fo:padding="0.049cm"/>
    </style:style>
    <style:style style:name="odt_auto_style_table_column_7_1" style:family="table-column">
      <style:table-column-properties style:column-width="481.89pt"/>
    </style:style>
    <style:style style:name="PluginODTAutoStyle_TableCell_15" style:family="table-cell">
      <style:table-cell-properties fo:border="0.06pt solid #8cacbb" fo:padding="0.049cm" fo:background-color="#f7f9fa"/>
    </style:style>
    <style:style style:name="PluginODTAutoStyle_Paragraph_16" style:family="paragraph">
      <style:paragraph-properties fo:padding="0.049cm"/>
    </style:style>
    <style:style style:name="odt_auto_style_table_column_8_1" style:family="table-column">
      <style:table-column-properties style:column-width="481.89pt"/>
    </style:style>
    <style:style style:name="PluginODTAutoStyle_TableCell_17" style:family="table-cell">
      <style:table-cell-properties fo:border="0.06pt solid #8cacbb" fo:padding="0.049cm" fo:background-color="#f7f9fa"/>
    </style:style>
    <style:style style:name="PluginODTAutoStyle_Paragraph_18" style:family="paragraph">
      <style:paragraph-properties fo:padding="0.049cm"/>
    </style:style>
    <style:style style:name="odt_auto_style_table_column_9_1" style:family="table-column">
      <style:table-column-properties style:column-width="481.89pt"/>
    </style:style>
    <style:style style:name="PluginODTAutoStyle_TableCell_19" style:family="table-cell">
      <style:table-cell-properties fo:border="0.06pt solid #8cacbb" fo:padding="0.049cm" fo:background-color="#f7f9fa"/>
    </style:style>
    <style:style style:name="PluginODTAutoStyle_Paragraph_20" style:family="paragraph">
      <style:paragraph-properties fo:padding="0.049cm"/>
    </style:style>
    <style:style style:name="odt_auto_style_table_column_10_1" style:family="table-column">
      <style:table-column-properties style:column-width="481.89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ython:introduction"/><text:bookmark-start text:name="__RefHeading___introduction_1"/><text:bookmark-start text:name="introduction"/>Introduction<text:bookmark-end text:name="__RefHeading___introduction_1"/><text:bookmark-end text:name="introduction"/></text:h>
      <text:h text:style-name="Heading_20_2" text:outline-level="2"><text:bookmark-start text:name="__RefHeading___premiers_pas_2"/><text:bookmark-start text:name="premiers_pas"/>Premiers pas<text:bookmark-end text:name="__RefHeading___premiers_pas_2"/><text:bookmark-end text:name="premiers_pas"/></text:h>
      <text:list text:style-name="List_20_1" text:continue-numbering="false">
        <text:list-item>
          <text:p text:style-name="LastListParagraph_List_20_1_Content_First"> Pour découvrir comment coder en <text:a xlink:type="simple" xlink:href="https://fr.wikipedia.org/wiki/Python (langage)" text:style-name="Internet_20_link" text:visited-style-name="Visited_20_Internet_20_Link">Python</text:a> avec Blender, commençons par interagir avec la <text:span text:style-name="Strong_20_Emphasis"><text:a xlink:type="simple" xlink:href="https://icn.codeatlas.cc/doku.php?id=blender:texte#la_console_python" text:style-name="Internet_20_link" text:visited-style-name="Visited_20_Internet_20_Link">console</text:a></text:span>. Dites:  « <text:a xlink:type="simple" xlink:href="https://en.wikipedia.org/wiki/Hello world" text:style-name="Internet_20_link" text:visited-style-name="Visited_20_Internet_20_Link">Bonjour!</text:a> » et appuyez sur la touche <text:span text:style-name="Source_20_Text">Entrée</text:span>.</text:p>
        </text:list-item>
      </text:list>
      <text:p text:style-name="Text_20_body"><draw:frame draw:style-name="media" draw:name="0" text:anchor-type="as-char" draw:z-index="0" svg:width="18.520833333333cm" style:rel-width="100%" svg:height="3.3602083333333cm" style:rel-height="scale"><draw:image xlink:href="Pictures/9b9ab4c94b25e83c97bd97842a072048.png" xlink:type="simple" xlink:show="embed" xlink:actuate="onLoad"/></draw:frame></text:p>
      <text:list text:style-name="List_20_1" text:continue-numbering="false">
        <text:list-item>
          <text:p text:style-name="List_20_1_Content_First"> Parfait! Continuons…</text:p>
        </text:list-item>
        <text:list-item>
          <text:p text:style-name="List_20_1_Content_Last"> Nous pouvons faire des additions, par exemple: </text:p>
        </text:list-item>
      </text:list>
      <text:p text:style-name="Preformatted_20_Text">1 + 1</text:p>
      <text:p text:style-name="Text_20_body"><draw:frame draw:style-name="media" draw:name="1" text:anchor-type="as-char" draw:z-index="1" svg:width="24.421041666667cm" style:rel-width="100%" svg:height="2.4341666666667cm" style:rel-height="scale"><draw:image xlink:href="Pictures/fef8895d33dc053b34a437f3a1769393.png" xlink:type="simple" xlink:show="embed" xlink:actuate="onLoad"/></draw:frame></text:p>
      <text:h text:style-name="Heading_20_2" text:outline-level="2"><text:bookmark-start text:name="__RefHeading___calculer_3"/><text:bookmark-start text:name="calculer"/>Calculer<text:bookmark-end text:name="__RefHeading___calculer_3"/><text:bookmark-end text:name="calculer"/></text:h>
      <text:list text:style-name="List_20_1" text:continue-numbering="false">
        <text:list-item>
          <text:p text:style-name="LastListParagraph_List_20_1_Content_First"> Nous pouvons ainsi utiliser tous les opérateurs mathématiques généralement utilisés avec une machine à calculer (vous remarquez que pour multiplier on utilise le symbole étoile <text:span text:style-name="Source_20_Text">*</text:span>):</text:p>
        </text:list-item>
      </text:list>
      <text:p text:style-name="Preformatted_20_Text">(10 + cos(3.14)) * 2</text:p>
      <text:h text:style-name="Heading_20_2" text:outline-level="2"><text:bookmark-start text:name="__RefHeading___les_objets_4"/><text:bookmark-start text:name="les_objets"/>Les objets<text:bookmark-end text:name="__RefHeading___les_objets_4"/><text:bookmark-end text:name="les_objets"/></text:h>
      <text:list text:style-name="List_20_1" text:continue-numbering="false">
        <text:list-item>
          <text:p text:style-name="List_20_1_Content_First"> Encore plus utile, on peut récupérer des informations sur les objets Blender.</text:p>
        </text:list-item>
        <text:list-item>
          <text:p text:style-name="List_20_1_Content"> Pour cela il faut utiliser la «bibliothèque» interne (on dit <text:span text:style-name="Emphasis">library</text:span> en anglais) de fonctions, elle s'appelle <text:span text:style-name="Source_20_Text">bpy</text:span> (<text:span text:style-name="Strong_20_Emphasis">B</text:span>lender<text:span text:style-name="Strong_20_Emphasis">PY</text:span>thon).</text:p>
        </text:list-item>
        <text:list-item>
          <text:p text:style-name="List_20_1_Content"> Dans la console, commencez par taper la lettre <text:span text:style-name="Source_20_Text">b</text:span> puis utilisez la touche TAB (tabulation) pour faire apparaître une série de mots-clés disponibles.</text:p>
        </text:list-item>
        <text:list-item>
          <text:p text:style-name="List_20_1_Content"> Vous pouvez parcourir l'ensemble des fonctions internes ainsi, en explorant et en complétant lettre par lettre, l'orthographe de ces mots.</text:p>
        </text:list-item>
        <text:list-item>
          <text:p text:style-name="List_20_1_Content"> Si, après avoir tapé <text:span text:style-name="Source_20_Text">b</text:span> vous ajoutez un <text:span text:style-name="Source_20_Text">p</text:span> (cela fait <text:span text:style-name="Source_20_Text">bp</text:span>) et que vous «tabulez», vous voyez que la console vous a complété automatiquement le mot <text:span text:style-name="Source_20_Text">bpy</text:span> en ajoutant également un point <text:span text:style-name="Source_20_Text">.</text:span> à la fin. Si vous poursuivez maintenant la «tabulation», vous voyez apparaître les «sous-catégories» de <text:span text:style-name="Source_20_Text">bpy</text:span> : <text:span text:style-name="Source_20_Text">app, context, data, etc...</text:span></text:p>
        </text:list-item>
        <text:list-item>
          <text:p text:style-name="List_20_1_Content_Last"> Maintenant, sélectionnez un objet dans la vue 3D, puis revenez dans la console Python et tapez (en vous servant de l'auto-complétion par tabulation, donc) la «formule» suivante: </text:p>
        </text:list-item>
      </text:list>
      <text:p text:style-name="Preformatted_20_Text">bpy.context.object.location.x</text:p>
      <text:list text:style-name="List_20_1" text:continue-numbering="false">
        <text:list-item>
          <text:p text:style-name="List_20_1_Content_First"> La console vous a «renvoyé» la valeur de la position en <text:span text:style-name="Source_20_Text">X</text:span> de l'objet sélectionné.</text:p>
        </text:list-item>
        <text:list-item>
          <text:p text:style-name="List_20_1_Content_Last"> Encore mieux, vous pouvez modifier cette valeur en ajoutant un signe d'égalité (<text:span text:style-name="Source_20_Text">=</text:span>) suivi d'une valeur, par exemple <text:span text:style-name="Source_20_Text">2</text:span>.</text:p>
        </text:list-item>
      </text:list>
      <text:p text:style-name="Preformatted_20_Text">bpy.context.object.location.x = 2</text:p>
      <text:list text:style-name="List_20_1" text:continue-numbering="false">
        <text:list-item>
          <text:p text:style-name="List_20_1_Content_First"> Vous venez de déplacer l'objet sélectionné à la coordonnée <text:span text:style-name="Source_20_Text">x=2</text:span>. </text:p>
        </text:list-item>
        <text:list-item>
          <text:p text:style-name="List_20_1_Content_Last"> Bravo!</text:p>
        </text:list-item>
      </text:list>
      <text:h text:style-name="Heading_20_2" text:outline-level="2"><text:bookmark-start text:name="__RefHeading___les_donnees_5"/><text:bookmark-start text:name="les_donnees"/>Les données<text:bookmark-end text:name="__RefHeading___les_donnees_5"/><text:bookmark-end text:name="les_donnees"/></text:h>
      <text:list text:style-name="List_20_1" text:continue-numbering="false">
        <text:list-item>
          <text:p text:style-name="LastListParagraph_List_20_1_Content_First"> Voir <text:a xlink:type="simple" xlink:href="https://icn.codeatlas.cc/doku.php?id=numerique:data" text:style-name="Internet_20_link" text:visited-style-name="Visited_20_Internet_20_Link">Données</text:a></text:p>
        </text:list-item>
      </text:list>
      <text:list text:style-name="List_20_1" text:continue-numbering="false">
        <text:list-item>
          <text:p text:style-name="List_20_1_Content_First"> Grâce à la console Python, nous avons donc accès à l'ensemble des objets et de leurs propriétés.</text:p>
        </text:list-item>
        <text:list-item>
          <text:p text:style-name="List_20_1_Content"> Continuons d'explorer ces données. Toujours avec un objet maillé sélectionné, regardons comment récupérer les coordonnées de ses points.</text:p>
        </text:list-item>
        <text:list-item>
          <text:p text:style-name="List_20_1_Content_Last"> Avec le mot-clé <text:span text:style-name="Source_20_Text">object</text:span> dans la catégorie <text:span text:style-name="Source_20_Text">context</text:span>, nous pouvons récupérer l'objet sélectionné:</text:p>
        </text:list-item>
      </text:list>
      <text:p text:style-name="Preformatted_20_Text">bpy.context.object</text:p>
      <text:list text:style-name="List_20_1" text:continue-numbering="false">
        <text:list-item>
          <text:p text:style-name="LastListParagraph_List_20_1_Content_First"> Par exemple:</text:p>
        </text:list-item>
      </text:list>
      <text:p text:style-name="Preformatted_20_Text">bpy.data.objects['Plan']</text:p>
      <text:list text:style-name="List_20_1" text:continue-numbering="false">
        <text:list-item>
          <text:p text:style-name="LastListParagraph_List_20_1_Content_First"> Avec le mot-clé <text:span text:style-name="Source_20_Text">data</text:span> de la catégorie <text:span text:style-name="Source_20_Text">object</text:span>, nous accédons au maillage de l'objet:</text:p>
        </text:list-item>
      </text:list>
      <text:p text:style-name="Preformatted_20_Text">bpy.context.object.data</text:p>
      <text:list text:style-name="List_20_1" text:continue-numbering="false">
        <text:list-item>
          <text:p text:style-name="LastListParagraph_List_20_1_Content_First"> Il s'agit d'une donnée de type <text:span text:style-name="Source_20_Text">mesh</text:span> stockée dans la catégorie <text:span text:style-name="Source_20_Text">meshes</text:span>:</text:p>
        </text:list-item>
      </text:list>
      <text:p text:style-name="Preformatted_20_Text">bpy.data.meshes['Plan']</text:p>
      <text:list text:style-name="List_20_1" text:continue-numbering="false">
        <text:list-item>
          <text:p text:style-name="List_20_1_Content_First"> Nous voyons que ce maillage est identifié par un nom: <text:span text:style-name="Source_20_Text">Plan</text:span> (ici, le même que le nom de l'objet)</text:p>
        </text:list-item>
        <text:list-item>
          <text:p text:style-name="List_20_1_Content"> Un maillage contient des points (<text:span text:style-name="Source_20_Text">vertices</text:span>), des lignes, des faces, entre autres.</text:p>
        </text:list-item>
        <text:list-item>
          <text:p text:style-name="List_20_1_Content_Last"> Nous accédons aux points du maillage en ajoutant le mot-clé <text:span text:style-name="Source_20_Text">vertices</text:span></text:p>
        </text:list-item>
      </text:list>
      <text:p text:style-name="Preformatted_20_Text">bpy.context.object.data.vertices</text:p>
      <text:list text:style-name="List_20_1" text:continue-numbering="false">
        <text:list-item>
          <text:p text:style-name="List_20_1_Content_First"> Ces points sont stockés dans une liste qui est numérotée à partir de 0.</text:p>
        </text:list-item>
        <text:list-item>
          <text:p text:style-name="List_20_1_Content_Last"> Pour accéder à un élément d'une liste, il suffit d'utiliser les crochets <text:span text:style-name="Source_20_Text">[</text:span> et <text:span text:style-name="Source_20_Text">]</text:span> en spécifiant le numéro de l'élément auquel nous souhaitons accéder. Pour accéder au premier point, il faut donc écrire:</text:p>
        </text:list-item>
      </text:list>
      <text:p text:style-name="Preformatted_20_Text">bpy.context.object.data.vertices[0]</text:p>
      <text:list text:style-name="List_20_1" text:continue-numbering="false">
        <text:list-item>
          <text:p text:style-name="LastListParagraph_List_20_1_Content_First"> Chaque point contient un certain nombre d'informations. Pour ce qui concerne ses coordonnées dans l'espace, il faut utiliser le mot-clé <text:span text:style-name="Source_20_Text">co</text:span> (abréviation de <text:span text:style-name="Source_20_Text">co</text:span>ordonnées:</text:p>
        </text:list-item>
      </text:list>
      <text:p text:style-name="Preformatted_20_Text">bpy.context.object.data.vertices[0].co</text:p>
      <text:list text:style-name="List_20_1" text:continue-numbering="false">
        <text:list-item>
          <text:p text:style-name="LastListParagraph_List_20_1_Content_First"> La console nous renvoie alors un vecteur, par exemple:</text:p>
        </text:list-item>
      </text:list>
      <text:p text:style-name="Preformatted_20_Text">Vector((-1.0, -1.0, 0.0))</text:p>
      <text:list text:style-name="List_20_1" text:continue-numbering="false">
        <text:list-item>
          <text:p text:style-name="LastListParagraph_List_20_1_Content_First"> Enfin, pour accéder aux coordonnées suivant chacun des axes, nous pouvons spécifier le nom (en minuscule) de cet axe. Pour récupérer la coordonnée en <text:span text:style-name="Source_20_Text">X</text:span> de ce point nous écrivons donc:</text:p>
        </text:list-item>
      </text:list>
      <text:p text:style-name="Preformatted_20_Text">bpy.context.object.data.vertices[0].co.x</text:p>
      <text:list text:style-name="List_20_1" text:continue-numbering="false">
        <text:list-item>
          <text:p text:style-name="LastListParagraph_List_20_1_Content_First"> La console renvoie ici la valeur:</text:p>
        </text:list-item>
      </text:list>
      <text:p text:style-name="Preformatted_20_Text">-1.0</text:p>
      <text:h text:style-name="Heading_20_2" text:outline-level="2"><text:bookmark-start text:name="__RefHeading___les_variables_6"/><text:bookmark-start text:name="les_variables"/>Les variables<text:bookmark-end text:name="__RefHeading___les_variables_6"/><text:bookmark-end text:name="les_variables"/></text:h>
      <text:list text:style-name="List_20_1" text:continue-numbering="false">
        <text:list-item>
          <text:p text:style-name="LastListParagraph_List_20_1_Content_First"> Voir <text:a xlink:type="simple" xlink:href="https://icn.codeatlas.cc/doku.php?id=python:variable" text:style-name="Internet_20_link" text:visited-style-name="Visited_20_Internet_20_Link">Variables</text:a></text:p>
        </text:list-item>
      </text:list>
      <text:list text:style-name="List_20_1" text:continue-numbering="false">
        <text:list-item>
          <text:p text:style-name="List_20_1_Content_First"> Imaginons maintenant que nous voulions calculer la longueur d'une arête horizontale (c'est-à-dire une une ligne, ou <text:span text:style-name="Emphasis">edge</text:span> en anglais) de l'objet en question.</text:p>
        </text:list-item>
        <text:list-item>
          <text:p text:style-name="List_20_1_Content"> Pour cela nous allons successivement stocker les informations qui sont nécessaires à ce calcul.</text:p>
        </text:list-item>
        <text:list-item>
          <text:p text:style-name="List_20_1_Content"> Commençons par stocker les coordonnées en <text:span text:style-name="Source_20_Text">X</text:span> du premier point.</text:p>
        </text:list-item>
        <text:list-item>
          <text:p text:style-name="List_20_1_Content_Last"> Pour cela nous utilisons le signe <text:span text:style-name="Source_20_Text">=</text:span> ainsi:</text:p>
        </text:list-item>
      </text:list>
      <text:p text:style-name="Preformatted_20_Text">a = bpy.context.object.data.vertices[0].co.x</text:p>
      <text:list text:style-name="List_20_1" text:continue-numbering="false">
        <text:list-item>
          <text:p text:style-name="List_20_1_Content_First"> Nous venons de créer une <text:span text:style-name="Strong_20_Emphasis"><text:a xlink:type="simple" xlink:href="https://icn.codeatlas.cc/doku.php?id=python:variable" text:style-name="Internet_20_link" text:visited-style-name="Visited_20_Internet_20_Link">variable</text:a></text:span> nommée <text:span text:style-name="Source_20_Text">a</text:span>, et cette variable contient maintenant la valeur <text:span text:style-name="Source_20_Text">x</text:span> de ce point.</text:p>
        </text:list-item>
        <text:list-item>
          <text:p text:style-name="List_20_1_Content_Last"> Nous pouvons vérifier cela en «appelant» la variable par son nom et en validant avec <text:span text:style-name="Source_20_Text">entrée</text:span>:</text:p>
        </text:list-item>
      </text:list>
      <text:p text:style-name="Preformatted_20_Text">a</text:p>
      <text:list text:style-name="List_20_1" text:continue-numbering="false">
        <text:list-item>
          <text:p text:style-name="LastListParagraph_List_20_1_Content_First"> La console nous renvoie la valeur qui est stockée dans la variable <text:span text:style-name="Source_20_Text">a</text:span>:</text:p>
        </text:list-item>
      </text:list>
      <text:p text:style-name="Preformatted_20_Text">-1.0</text:p>
      <text:list text:style-name="List_20_1" text:continue-numbering="false">
        <text:list-item>
          <text:p text:style-name="LastListParagraph_List_20_1_Content_First"> Maintenant, faisons la même chose avec le deuxième point. Nous créons une deuxième variable nommée <text:span text:style-name="Source_20_Text">b</text:span> pour stocker cette nouvelle information. Vous remarquez que cette fois-ci nous accédons au deuxième point en spécifiant le numéro <text:span text:style-name="Source_20_Text">1</text:span> dans la liste des <text:span text:style-name="Source_20_Text">vertices</text:span> : <text:span text:style-name="Source_20_Text">vertices[1]</text:span> (n'oubliez pas que les listes sont numérotées à partir de 0).</text:p>
        </text:list-item>
      </text:list>
      <text:p text:style-name="Preformatted_20_Text">b = bpy.context.object.data.vertices[1].co.x</text:p>
      <text:list text:style-name="List_20_1" text:continue-numbering="false">
        <text:list-item>
          <text:p text:style-name="LastListParagraph_List_20_1_Content_First"> De la même façon, nous pouvons vérifier la coordonnée en <text:span text:style-name="Source_20_Text">x</text:span> du point <text:span text:style-name="Source_20_Text">b</text:span> :</text:p>
        </text:list-item>
      </text:list>
      <text:p text:style-name="Preformatted_20_Text">b</text:p>
      <text:list text:style-name="List_20_1" text:continue-numbering="false">
        <text:list-item>
          <text:p text:style-name="LastListParagraph_List_20_1_Content_First"> La console nous renvoie la valeur qui est stockée dans la variable <text:span text:style-name="Source_20_Text">b</text:span>, ici :</text:p>
        </text:list-item>
      </text:list>
      <text:p text:style-name="Preformatted_20_Text">1.0</text:p>
      <text:list text:style-name="List_20_1" text:continue-numbering="false">
        <text:list-item>
          <text:p text:style-name="List_20_1_Content_First"> Cette formule est vraiment fastidieuse à écrire. Mais pas besoin de l'écrire deux fois. Il suffit d'utiliser les flèches du clavier (flèche du haut et flèche du bas) pour «naviguer» dans l'historique des commandes que nous avons déjà tapé. Appuyez donc sur la flèche du haut pour faire apparaître la formule que nous avons précédemment tapée puis, avec les flèches horizontales, déplacez-vous jusqu'au numéro que nous souhaitons modifier. Il ne reste plus qu'à valider (avec la touche <text:span text:style-name="Source_20_Text">entrée</text:span>).</text:p>
        </text:list-item>
        <text:list-item>
          <text:p text:style-name="List_20_1_Content"> Nous voici donc maintenant avec 2 variables <text:span text:style-name="Source_20_Text">a</text:span> et <text:span text:style-name="Source_20_Text">b</text:span> qui contiennent les coordonnées <text:span text:style-name="Source_20_Text">x</text:span> des deux premiers points.</text:p>
        </text:list-item>
        <text:list-item>
          <text:p text:style-name="List_20_1_Content_Last"> Nous pouvons maintenant faire une soustraction pour déterminer la longueur de cette arête.</text:p>
        </text:list-item>
      </text:list>
      <text:p text:style-name="Preformatted_20_Text">b - a</text:p>
      <text:list text:style-name="List_20_1" text:continue-numbering="false">
        <text:list-item>
          <text:p text:style-name="LastListParagraph_List_20_1_Content_First"> La console nous renvoie ici:</text:p>
        </text:list-item>
      </text:list>
      <text:p text:style-name="Preformatted_20_Text">2.0</text:p>
      <text:list text:style-name="List_20_1" text:continue-numbering="false">
        <text:list-item>
          <text:p text:style-name="List_20_1_Content_First"> Si les deux points <text:span text:style-name="Source_20_Text">a</text:span> et <text:span text:style-name="Source_20_Text">b</text:span> sont horizontaux (leurs valeurs en <text:span text:style-name="Source_20_Text">y</text:span> sont les mêmes) nous pouvons dire que nous avons ainsi calculé la longueur de cette ligne.</text:p>
        </text:list-item>
        <text:list-item>
          <text:p text:style-name="List_20_1_Content_Last"> Nous pouvons stocker cette longueur dans une variable pour de futurs calculs:</text:p>
        </text:list-item>
      </text:list>
      <text:p text:style-name="Preformatted_20_Text">l = b - a</text:p>
      <text:h text:style-name="Heading_20_2" text:outline-level="2"><text:bookmark-start text:name="__RefHeading___les_fonctions_7"/><text:bookmark-start text:name="les_fonctions"/>Les fonctions<text:bookmark-end text:name="__RefHeading___les_fonctions_7"/><text:bookmark-end text:name="les_fonctions"/></text:h>
      <text:list text:style-name="List_20_1" text:continue-numbering="false">
        <text:list-item>
          <text:p text:style-name="LastListParagraph_List_20_1_Content_First"> Voir <text:a xlink:type="simple" xlink:href="https://icn.codeatlas.cc/doku.php?id=python:fonction" text:style-name="Internet_20_link" text:visited-style-name="Visited_20_Internet_20_Link">Fonctions</text:a></text:p>
        </text:list-item>
      </text:list>
      <text:list text:style-name="List_20_1" text:continue-numbering="false">
        <text:list-item>
          <text:p text:style-name="List_20_1_Content_First"> Nous venons de voir que nous pouvons créer des «formules» qui peuvent nous être utiles pour faire «nos calculs» sur les objets 3D.</text:p>
        </text:list-item>
        <text:list-item>
          <text:p text:style-name="List_20_1_Content"> Pour que ces «formules» nous soient vraiment utiles, nous allons les «stocker» dans des <text:span text:style-name="Strong_20_Emphasis">fonctions</text:span>. C'est-à-dire que nous allons créer une sorte de variable qui va stocker la formule avec ses opérations. Nous pourrons ainsi «appeler» cette formule autant de fois que nous le souhaitons, en la convocant par son nom.</text:p>
        </text:list-item>
        <text:list-item>
          <text:p text:style-name="List_20_1_Content"> Mais ici, la console Python n'est plus adaptée, il nous faut donc ouvrir l'<text:a xlink:type="simple" xlink:href="https://icn.codeatlas.cc/doku.php?id=blender:texte#l_editeur_de_texte" text:style-name="Internet_20_link" text:visited-style-name="Visited_20_Internet_20_Link">éditeur de texte</text:a> et créer un nouveau fichier en prenant soin de spécifier son extension qui doit être ici de type <text:span text:style-name="Source_20_Text">.py</text:span>, c'est l'extension que nous donnons aux fichiers Python.</text:p>
        </text:list-item>
        <text:list-item>
          <text:p text:style-name="List_20_1_Content"> Par exemple, créons un nouveau fichier <text:span text:style-name="Source_20_Text">formules.py</text:span></text:p>
        </text:list-item>
        <text:list-item>
          <text:p text:style-name="List_20_1_Content"> À présent, écrivons une fonction qui va calculer la longueur <text:span text:style-name="Source_20_Text">l</text:span> que nous avons précédemment calculée.</text:p>
        </text:list-item>
        <text:list-item>
          <text:p text:style-name="List_20_1_Content_Last"> Pour créer une fonction, nous commençons par utiliser le mot-clé <text:span text:style-name="Source_20_Text">def</text:span> (abréviation de <text:span text:style-name="Source_20_Text">def</text:span>inition) puis nous choisissons le nom de la fonction, par exemple <text:span text:style-name="Source_20_Text">longueur</text:span>, enfin nous ajoutons deux parenthèses, dans lesquelles, plus tard, nous spécifierons les variables que nous voulons utiliser. Enfin, nous ajoutons deux points <text:span text:style-name="Source_20_Text">:</text:span> pour terminer.</text:p>
        </text:list-item>
      </text:list>
      <text:p text:style-name="Preformatted_20_Text">def longueur():</text:p>
      <text:list text:style-name="List_20_1" text:continue-numbering="false">
        <text:list-item>
          <text:p text:style-name="List_20_1_Content_First"> Pour commencer, écrivons une fonction qui affiche la valeur qu'on lui envoie.</text:p>
        </text:list-item>
        <text:list-item>
          <text:p text:style-name="List_20_1_Content_Last"> Pour cela nous allons donc ajouter un nom de variable entre les parenthèses:</text:p>
        </text:list-item>
      </text:list>
      <text:p text:style-name="Preformatted_20_Text">def longueur(val):</text:p>
      <text:list text:style-name="List_20_1" text:continue-numbering="false">
        <text:list-item>
          <text:p text:style-name="List_20_1_Content_First"> Nous avons choisi ici d'appeler cette variable <text:span text:style-name="Source_20_Text">val</text:span> (pour «valeur»).</text:p>
        </text:list-item>
        <text:list-item>
          <text:p text:style-name="List_20_1_Content_Last"> Pour l'instant, cette variable est encore assez «abstraite», nous verrons juste après comment elle fonctionne. En tout cas, nous savons que maintenant elle est à «disposition» dans le corps de notre fonction; nous pouvons par exemple écrire, après avoir ajouté un espace avec la touche <text:span text:style-name="Source_20_Text">TAB</text:span> sur une seconde ligne, le mot-clé <text:span text:style-name="Source_20_Text">print</text:span> suivi de la variable <text:span text:style-name="Source_20_Text">val</text:span> entre parenthèses:</text:p>
        </text:list-item>
      </text:list>
      <table:table table:style-name="Table">
        <table:table-column table:style-name="odt_auto_style_table_column_1_1"/>
        <table:table-row>
          <table:table-cell office:value-type="string" table:style-name="PluginODTAutoStyle_TableCell_1">
            <text:p text:style-name="Preformatted_20_Text"><text:span text:style-name="highlight_kw1">def</text:span> longueur<text:span text:style-name="highlight_br0">(</text:span>val<text:span text:style-name="highlight_br0">)</text:span>:<text:line-break/><text:s text:c="2"/><text:span text:style-name="highlight_kw1">print</text:span><text:span text:style-name="highlight_br0">(</text:span>val<text:span text:style-name="highlight_br0">)</text:span></text:p>
          </table:table-cell>
        </table:table-row>
      </table:table>
      <text:list text:style-name="List_20_1" text:continue-numbering="false">
        <text:list-item>
          <text:p text:style-name="LastListParagraph_List_20_1_Content_First"> Nous venons d'écrire notre première fonction!</text:p>
        </text:list-item>
      </text:list>
      <text:h text:style-name="Heading_20_3" text:outline-level="3"><text:bookmark-start text:name="__RefHeading___corps_8"/><text:bookmark-start text:name="corps"/>Corps<text:bookmark-end text:name="__RefHeading___corps_8"/><text:bookmark-end text:name="corps"/></text:h>
      <text:list text:style-name="List_20_1" text:continue-numbering="false">
        <text:list-item>
          <text:p text:style-name="List_20_1_Content_First"> Pour écrire des fonctions, rien de plus simple.</text:p>
        </text:list-item>
        <text:list-item>
          <text:p text:style-name="List_20_1_Content"> Nous commençons avec la ligne de définition <text:span text:style-name="Source_20_Text">def</text:span> qui contient le nom de la fonction, les parenthèses (obligatoires même si elles sont «vides»), d'éventuels noms de variables, puis les deux points <text:span text:style-name="Source_20_Text">:</text:span></text:p>
        </text:list-item>
        <text:list-item>
          <text:p text:style-name="List_20_1_Content"> Ensuite nous écrivons le «corps» de la fonction (en anglais cette partie s'appelle <text:span text:style-name="Emphasis">body</text:span>).</text:p>
        </text:list-item>
        <text:list-item>
          <text:p text:style-name="List_20_1_Content_Last"> Le corps de la fonction, c'est la suite d'instructions qui va être exécutée quand nous «appellerons» cette fonction (par son nom, donc).</text:p>
        </text:list-item>
      </text:list>
      <text:h text:style-name="Heading_20_3" text:outline-level="3"><text:bookmark-start text:name="__RefHeading___tabulations_9"/><text:bookmark-start text:name="tabulations"/>Tabulations<text:bookmark-end text:name="__RefHeading___tabulations_9"/><text:bookmark-end text:name="tabulations"/></text:h>
      <text:list text:style-name="List_20_1" text:continue-numbering="false">
        <text:list-item>
          <text:p text:style-name="List_20_1_Content_First"> Pour écrire le corps de la fonction, il faut ajouter une <text:span text:style-name="Strong_20_Emphasis">tabulation</text:span> avant d'écrire la première ligne qui nous intéresse ici <text:span text:style-name="Source_20_Text">print(val)</text:span>.</text:p>
        </text:list-item>
        <text:list-item>
          <text:p text:style-name="List_20_1_Content"> Une tabulation, c'est un espace (ou plusieurs espaces en fonction de la valeur qui a été fixée pour une tabulation).</text:p>
        </text:list-item>
        <text:list-item>
          <text:p text:style-name="List_20_1_Content"> Pour ajouter une tabulation, on utilise la touche <text:span text:style-name="Source_20_Text">TAB</text:span>. Cette même touche qui nous sert à: (1) passer en mode édition et (2) faire une auto-complétion dans la console.</text:p>
        </text:list-item>
        <text:list-item>
          <text:p text:style-name="List_20_1_Content"> Ici donc, la touche <text:span text:style-name="Source_20_Text">TAB</text:span> nous sert à ajouter un espace, ou plutôt une série d'espaces (qui sont donc «invisibles»). Par défaut, la touche <text:span text:style-name="Source_20_Text">TAB</text:span> ajoute 4 espaces.</text:p>
        </text:list-item>
        <text:list-item>
          <text:p text:style-name="List_20_1_Content"> Vous remarquerez égalemment qu'en fait cette tabulation est créée automatiquement par l'éditeur de texte quand on fait un «retour chariot» (pas de crainte, c'est un terme qui nous vient des machines à écrire!) c'est-à-dire quand on appuie sur la touche <text:span text:style-name="Source_20_Text">entrée</text:span> à la fin de la ligne de définition <text:span text:style-name="Source_20_Text">def longueur():</text:span> pour écrire la suite du texte (enfin, du code en l'occurence) sur une nouvelle ligne.</text:p>
        </text:list-item>
        <text:list-item>
          <text:p text:style-name="List_20_1_Content"> Pour écrire le corps d'une fonction, il faut donc ajouter une tabulation devant chaque ligne.</text:p>
        </text:list-item>
        <text:list-item>
          <text:p text:style-name="List_20_1_Content_Last"> Cette tabulation est ajoutée automatiquement par l'éditeur après le <text:span text:style-name="Source_20_Text">:</text:span>, puis sur chaque nouvelle ligne du corps de la fonction.</text:p>
        </text:list-item>
      </text:list>
      <text:h text:style-name="Heading_20_3" text:outline-level="3"><text:bookmark-start text:name="__RefHeading___instructions_10"/><text:bookmark-start text:name="instructions"/>Instructions<text:bookmark-end text:name="__RefHeading___instructions_10"/><text:bookmark-end text:name="instructions"/></text:h>
      <text:list text:style-name="List_20_1" text:continue-numbering="false">
        <text:list-item>
          <text:p text:style-name="List_20_1_Content_First"> Dans le corps de la fonction nous écrivons une série d'instructions, c'est-à-dire une série d'opérations et de calculs que nous souhaitons effectuer. Il s'agit souvent d'appeler d'autres fonctions existantes ou que nous avons nous-mêmes codé.</text:p>
        </text:list-item>
        <text:list-item>
          <text:p text:style-name="List_20_1_Content"> Dans notre exemple, nous appelons une fonction prédéfinie (on peut parler de fonction «système») très utile, la fonction <text:span text:style-name="Source_20_Text">print</text:span> qui, comme son nom l'indique en anglais, sert à «imprimer», c'est-à-dire à afficher quelque chose dans la console.</text:p>
        </text:list-item>
        <text:list-item>
          <text:p text:style-name="List_20_1_Content"> Ici, il s'agit de la console du système (et pas de la console Python avec laquelle nous avons commencé).</text:p>
        </text:list-item>
        <text:list-item>
          <text:p text:style-name="List_20_1_Content"> Pour afficher cette console et voir le résultat, il faut aller dans le menu <text:span text:style-name="Source_20_Text">Fenêtre</text:span> :</text:p>
        </text:list-item>
        <text:list-item>
          <text:p text:style-name="List_20_1_Content_Last"> Sur <text:span text:style-name="Strong_20_Emphasis">Mac</text:span>, <text:a xlink:type="simple" xlink:href="https://docs.blender.org/manual/en/latest/advanced/command_line/launch/macos.html" text:style-name="Internet_20_link" text:visited-style-name="Visited_20_Internet_20_Link">il faut lancer Blender</text:a> depuis <text:a xlink:type="simple" xlink:href="https://fr.wikihow.com/ouvrir-le-Terminal-sur-un-Mac" text:style-name="Internet_20_link" text:visited-style-name="Visited_20_Internet_20_Link">un terminal</text:a>.</text:p>
        </text:list-item>
      </text:list>
      <text:p text:style-name="Text_20_body"><draw:a xlink:type="simple" xlink:href="https://i.stack.imgur.com/hK3bu.jpg"><draw:frame draw:style-name="media" draw:name="2" text:anchor-type="as-char" draw:z-index="2" svg:width="11.350625cm" svg:height="8.7841666666667cm"><draw:image xlink:href="Pictures/5b57aa8734cf3fec60e6c3456c3190dc.jpg" xlink:type="simple" xlink:show="embed" xlink:actuate="onLoad"/></draw:frame></draw:a></text:p>
      <table:table table:style-name="Table">
        <table:table-column table:style-name="odt_auto_style_table_column_2_1"/>
        <table:table-row>
          <table:table-cell office:value-type="string" table:style-name="PluginODTAutoStyle_TableCell_3">
            <text:p text:style-name="Preformatted_20_Text"><text:span text:style-name="highlight_kw1">def</text:span> longueur<text:span text:style-name="highlight_br0">(</text:span>val<text:span text:style-name="highlight_br0">)</text:span>:<text:line-break/><text:s text:c="2"/><text:span text:style-name="highlight_kw1">print</text:span><text:span text:style-name="highlight_br0">(</text:span>val<text:span text:style-name="highlight_br0">)</text:span></text:p>
          </table:table-cell>
        </table:table-row>
      </table:table>
      <text:list text:style-name="List_20_1" text:continue-numbering="false">
        <text:list-item>
          <text:p text:style-name="List_20_1_Content_First"> Ici, notre fonction <text:span text:style-name="Source_20_Text">longueur</text:span> va simplement afficher la valeur de la variable que nous spécifions quand nous «appelons» la fonction.</text:p>
        </text:list-item>
        <text:list-item>
          <text:p text:style-name="List_20_1_Content"> Faisons un essai avant de clarifier tout cela.</text:p>
        </text:list-item>
        <text:list-item>
          <text:p text:style-name="List_20_1_Content"> Nous avons pour l'instant «déclaré» une nouvelle fonction.</text:p>
        </text:list-item>
        <text:list-item>
          <text:p text:style-name="List_20_1_Content"> Mais pour l'instant elle ne nous sert à rien tant que nous ne nous en servons pas.</text:p>
        </text:list-item>
        <text:list-item>
          <text:p text:style-name="List_20_1_Content"> Il faut maintenant appeler la fonction pour s'en servir.</text:p>
        </text:list-item>
        <text:list-item>
          <text:p text:style-name="List_20_1_Content"> Pour cela, après la ligne <text:span text:style-name="Source_20_Text">print(val)</text:span> nous ajoutons une nouvelle ligne (toujours avec la touche <text:span text:style-name="Source_20_Text">entrée</text:span>)</text:p>
        </text:list-item>
        <text:list-item>
          <text:p text:style-name="List_20_1_Content"> Ce qui a pour effet donc, d'ajouter une tabulation.</text:p>
        </text:list-item>
        <text:list-item>
          <text:p text:style-name="List_20_1_Content"> Mais comme nous souhaitons à présent «clore» notre fonction, nous supprimons cette tabulation (avec la touche «retour arrière» au-dessus de la touche <text:span text:style-name="Source_20_Text">entrée</text:span>).</text:p>
        </text:list-item>
        <text:list-item>
          <text:p text:style-name="List_20_1_Content"> Nous sommes donc maintenant revenus au début de la ligne (il n'y a plus de tabulation; la déclaration de notre fonction est terminée.</text:p>
        </text:list-item>
        <text:list-item>
          <text:p text:style-name="List_20_1_Content"> Nous pouvons ajouter une nouvelle ligne pour rendre un peu plus lisible notre code.</text:p>
        </text:list-item>
        <text:list-item>
          <text:p text:style-name="List_20_1_Content"> Et sur cette nouvelle ligne nous pouvons «appeler», c'est-à-dire «exécuter», la fonction que nous venons de définir.</text:p>
        </text:list-item>
        <text:list-item>
          <text:p text:style-name="List_20_1_Content_Last"> Il suffit d'écrire le nom de la fonction suivi des deux parenthèses avec une valeur de test, par exemple le nombre 10:</text:p>
        </text:list-item>
      </text:list>
      <text:p text:style-name="Preformatted_20_Text">longueur(10)</text:p>
      <text:list text:style-name="List_20_1" text:continue-numbering="false">
        <text:list-item>
          <text:p text:style-name="LastListParagraph_List_20_1_Content_First"> Notre code ressemble donc à cela:</text:p>
        </text:list-item>
      </text:list>
      <table:table table:style-name="Table">
        <table:table-column table:style-name="odt_auto_style_table_column_3_1"/>
        <table:table-row>
          <table:table-cell office:value-type="string" table:style-name="PluginODTAutoStyle_TableCell_5">
            <text:p text:style-name="Preformatted_20_Text"><text:span text:style-name="highlight_kw1">def</text:span> longueur<text:span text:style-name="highlight_br0">(</text:span>val<text:span text:style-name="highlight_br0">)</text:span>:<text:line-break/><text:s text:c="2"/><text:span text:style-name="highlight_kw1">print</text:span><text:span text:style-name="highlight_br0">(</text:span>val<text:span text:style-name="highlight_br0">)</text:span><text:line-break/> <text:line-break/>longueur<text:span text:style-name="highlight_br0">(</text:span><text:span text:style-name="highlight_nu0">10</text:span><text:span text:style-name="highlight_br0">)</text:span></text:p>
          </table:table-cell>
        </table:table-row>
      </table:table>
      <text:list text:style-name="List_20_1" text:continue-numbering="false">
        <text:list-item>
          <text:p text:style-name="List_20_1_Content_First"> Très bien! Mais il ne se passe toujours pas grand chose, car pour l'instant nous ne faisons qu'«écrire du code».</text:p>
        </text:list-item>
        <text:list-item>
          <text:p text:style-name="List_20_1_Content"> Il faut maintenant l'«exécuter» (c'est un terme un peu dur, j'en conviens...)</text:p>
        </text:list-item>
        <text:list-item>
          <text:p text:style-name="List_20_1_Content_Last"> Pour cela il y a un petit bouton qui contient une flèche blanche, à côté du nom du fichier que nous avons créé.</text:p>
        </text:list-item>
      </text:list>
      <text:list text:style-name="List_20_1" text:continue-numbering="false">
        <text:list-item>
          <text:p text:style-name="List_20_1_Content_First"> Appuyez sur cette flèche et consultez le résultat dans la petite fenêtre que nous avons affichée avec le menu <text:span text:style-name="Source_20_Text">Fenêtre</text:span> (la console système).</text:p>
        </text:list-item>
        <text:list-item>
          <text:p text:style-name="List_20_1_Content_Last"> Vous devriez donc voir le résultat <text:span text:style-name="Source_20_Text">10</text:span> affiché dans cette console.</text:p>
        </text:list-item>
      </text:list>
      <text:h text:style-name="Heading_20_2" text:outline-level="2"><text:bookmark-start text:name="__RefHeading___distance_11"/><text:bookmark-start text:name="distance"/>Distance<text:bookmark-end text:name="__RefHeading___distance_11"/><text:bookmark-end text:name="distance"/></text:h>
      <text:list text:style-name="List_20_1" text:continue-numbering="false">
        <text:list-item>
          <text:p text:style-name="List_20_1_Content_First"> À présent, faisons quelque chose d'utile, une fonction qui nous calcule automatiquement la distance entre deux coordonnées.</text:p>
        </text:list-item>
        <text:list-item>
          <text:p text:style-name="List_20_1_Content"> Renommons notre fonction <text:span text:style-name="Source_20_Text">distance</text:span> et définissons deux variables <text:span text:style-name="Source_20_Text">a</text:span> et <text:span text:style-name="Source_20_Text">b</text:span>.</text:p>
        </text:list-item>
        <text:list-item>
          <text:p text:style-name="List_20_1_Content_Last"> Dans ces variables nous pourrons spécifier les numéros des points avec lesquels nous souhaitons travailler:</text:p>
        </text:list-item>
      </text:list>
      <table:table table:style-name="Table">
        <table:table-column table:style-name="odt_auto_style_table_column_4_1"/>
        <table:table-row>
          <table:table-cell office:value-type="string" table:style-name="PluginODTAutoStyle_TableCell_7">
            <text:p text:style-name="Preformatted_20_Text"><text:span text:style-name="highlight_kw1">def</text:span> distance<text:span text:style-name="highlight_br0">(</text:span>a<text:span text:style-name="highlight_sy0">,</text:span>b<text:span text:style-name="highlight_br0">)</text:span>:</text:p>
          </table:table-cell>
        </table:table-row>
      </table:table>
      <text:list text:style-name="List_20_1" text:continue-numbering="false">
        <text:list-item>
          <text:p text:style-name="LastListParagraph_List_20_1_Content_First"> Dans le corps de la fonction nous ajoutons:</text:p>
        </text:list-item>
      </text:list>
      <table:table table:style-name="Table">
        <table:table-column table:style-name="odt_auto_style_table_column_5_1"/>
        <table:table-row>
          <table:table-cell office:value-type="string" table:style-name="PluginODTAutoStyle_TableCell_9">
            <text:p text:style-name="Preformatted_20_Text"><text:s text:c="2"/>ax <text:span text:style-name="highlight_sy0">=</text:span> bpy.<text:span text:style-name="highlight_me1">context</text:span>.<text:span text:style-name="highlight_kw2">object</text:span>.<text:span text:style-name="highlight_me1">data</text:span>.<text:span text:style-name="highlight_me1">vertices</text:span><text:span text:style-name="highlight_br0">[</text:span>a<text:span text:style-name="highlight_br0">]</text:span>.<text:span text:style-name="highlight_me1">co</text:span>.<text:span text:style-name="highlight_me1">x</text:span><text:line-break/><text:s text:c="2"/>bx <text:span text:style-name="highlight_sy0">=</text:span> bpy.<text:span text:style-name="highlight_me1">context</text:span>.<text:span text:style-name="highlight_kw2">object</text:span>.<text:span text:style-name="highlight_me1">data</text:span>.<text:span text:style-name="highlight_me1">vertices</text:span><text:span text:style-name="highlight_br0">[</text:span>b<text:span text:style-name="highlight_br0">]</text:span>.<text:span text:style-name="highlight_me1">co</text:span>.<text:span text:style-name="highlight_me1">x</text:span></text:p>
          </table:table-cell>
        </table:table-row>
      </table:table>
      <text:list text:style-name="List_20_1" text:continue-numbering="false">
        <text:list-item>
          <text:p text:style-name="List_20_1_Content_First"> Cela nous permet donc de récupérer les valeurs en <text:span text:style-name="Source_20_Text">X</text:span> des deux points que nous stockons dans deux variables <text:span text:style-name="Source_20_Text">ax</text:span> et <text:span text:style-name="Source_20_Text">bx</text:span></text:p>
        </text:list-item>
        <text:list-item>
          <text:p text:style-name="List_20_1_Content_Last"> Puis faisons une soustraction:</text:p>
        </text:list-item>
      </text:list>
      <table:table table:style-name="Table">
        <table:table-column table:style-name="odt_auto_style_table_column_6_1"/>
        <table:table-row>
          <table:table-cell office:value-type="string" table:style-name="PluginODTAutoStyle_TableCell_11">
            <text:p text:style-name="Preformatted_20_Text"><text:s text:c="2"/>d <text:span text:style-name="highlight_sy0">=</text:span> bx - ax</text:p>
          </table:table-cell>
        </table:table-row>
      </table:table>
      <text:list text:style-name="List_20_1" text:continue-numbering="false">
        <text:list-item>
          <text:p text:style-name="LastListParagraph_List_20_1_Content_First"> Enfin, nous affichons le résultat:</text:p>
        </text:list-item>
      </text:list>
      <table:table table:style-name="Table">
        <table:table-column table:style-name="odt_auto_style_table_column_7_1"/>
        <table:table-row>
          <table:table-cell office:value-type="string" table:style-name="PluginODTAutoStyle_TableCell_13">
            <text:p text:style-name="Preformatted_20_Text"><text:s text:c="2"/><text:span text:style-name="highlight_kw1">print</text:span><text:span text:style-name="highlight_br0">(</text:span>d<text:span text:style-name="highlight_br0">)</text:span></text:p>
          </table:table-cell>
        </table:table-row>
      </table:table>
      <text:list text:style-name="List_20_1" text:continue-numbering="false">
        <text:list-item>
          <text:p text:style-name="LastListParagraph_List_20_1_Content_First"> Voici à quoi ressemble notre fonction:</text:p>
        </text:list-item>
      </text:list>
      <table:table table:style-name="Table">
        <table:table-column table:style-name="odt_auto_style_table_column_8_1"/>
        <table:table-row>
          <table:table-cell office:value-type="string" table:style-name="PluginODTAutoStyle_TableCell_15">
            <text:p text:style-name="Preformatted_20_Text"><text:span text:style-name="highlight_kw1">def</text:span> distance<text:span text:style-name="highlight_br0">(</text:span>a<text:span text:style-name="highlight_sy0">,</text:span>b<text:span text:style-name="highlight_br0">)</text:span>:<text:line-break/><text:s text:c="2"/>ax <text:span text:style-name="highlight_sy0">=</text:span> bpy.<text:span text:style-name="highlight_me1">context</text:span>.<text:span text:style-name="highlight_kw2">object</text:span>.<text:span text:style-name="highlight_me1">data</text:span>.<text:span text:style-name="highlight_me1">vertices</text:span><text:span text:style-name="highlight_br0">[</text:span>a<text:span text:style-name="highlight_br0">]</text:span>.<text:span text:style-name="highlight_me1">co</text:span>.<text:span text:style-name="highlight_me1">x</text:span><text:line-break/><text:s text:c="2"/>bx <text:span text:style-name="highlight_sy0">=</text:span> bpy.<text:span text:style-name="highlight_me1">context</text:span>.<text:span text:style-name="highlight_kw2">object</text:span>.<text:span text:style-name="highlight_me1">data</text:span>.<text:span text:style-name="highlight_me1">vertices</text:span><text:span text:style-name="highlight_br0">[</text:span>b<text:span text:style-name="highlight_br0">]</text:span>.<text:span text:style-name="highlight_me1">co</text:span>.<text:span text:style-name="highlight_me1">x</text:span><text:line-break/><text:s text:c="2"/>d <text:span text:style-name="highlight_sy0">=</text:span> bx - ax<text:line-break/><text:s text:c="2"/><text:span text:style-name="highlight_kw1">print</text:span><text:span text:style-name="highlight_br0">(</text:span>d<text:span text:style-name="highlight_br0">)</text:span></text:p>
          </table:table-cell>
        </table:table-row>
      </table:table>
      <text:list text:style-name="List_20_1" text:continue-numbering="false">
        <text:list-item>
          <text:p text:style-name="LastListParagraph_List_20_1_Content_First"> Puis nous ajoutons donc sur une nouvelle ligne, un appel de fonction, avec par exemple les deux premiers points dans la liste.</text:p>
        </text:list-item>
      </text:list>
      <table:table table:style-name="Table">
        <table:table-column table:style-name="odt_auto_style_table_column_9_1"/>
        <table:table-row>
          <table:table-cell office:value-type="string" table:style-name="PluginODTAutoStyle_TableCell_17">
            <text:p text:style-name="Preformatted_20_Text">distance<text:span text:style-name="highlight_br0">(</text:span><text:span text:style-name="highlight_nu0">0</text:span><text:span text:style-name="highlight_sy0">,</text:span><text:span text:style-name="highlight_nu0">1</text:span><text:span text:style-name="highlight_br0">)</text:span></text:p>
          </table:table-cell>
        </table:table-row>
      </table:table>
      <text:list text:style-name="List_20_1" text:continue-numbering="false">
        <text:list-item>
          <text:p text:style-name="LastListParagraph_List_20_1_Content_First"> Il suffit maintenant de sélectionner un objet maillé dans la vue 3D, puis d'appuyer sur la petite flèche blanche...</text:p>
        </text:list-item>
      </text:list>
      <table:table table:style-name="Table">
        <table:table-column table:style-name="odt_auto_style_table_column_10_1"/>
        <table:table-row>
          <table:table-cell office:value-type="string" table:style-name="PluginODTAutoStyle_TableCell_19">
            <text:p text:style-name="Preformatted_20_Text"><text:span text:style-name="highlight_kw1">def</text:span> distance<text:span text:style-name="highlight_br0">(</text:span>a<text:span text:style-name="highlight_sy0">,</text:span>b<text:span text:style-name="highlight_br0">)</text:span>:<text:line-break/><text:s text:c="2"/>ax <text:span text:style-name="highlight_sy0">=</text:span> bpy.<text:span text:style-name="highlight_me1">context</text:span>.<text:span text:style-name="highlight_kw2">object</text:span>.<text:span text:style-name="highlight_me1">data</text:span>.<text:span text:style-name="highlight_me1">vertices</text:span><text:span text:style-name="highlight_br0">[</text:span>a<text:span text:style-name="highlight_br0">]</text:span>.<text:span text:style-name="highlight_me1">co</text:span>.<text:span text:style-name="highlight_me1">x</text:span><text:line-break/><text:s text:c="2"/>bx <text:span text:style-name="highlight_sy0">=</text:span> bpy.<text:span text:style-name="highlight_me1">context</text:span>.<text:span text:style-name="highlight_kw2">object</text:span>.<text:span text:style-name="highlight_me1">data</text:span>.<text:span text:style-name="highlight_me1">vertices</text:span><text:span text:style-name="highlight_br0">[</text:span>b<text:span text:style-name="highlight_br0">]</text:span>.<text:span text:style-name="highlight_me1">co</text:span>.<text:span text:style-name="highlight_me1">x</text:span><text:line-break/><text:s text:c="2"/>d <text:span text:style-name="highlight_sy0">=</text:span> bx - ax<text:line-break/><text:s text:c="2"/><text:span text:style-name="highlight_kw1">print</text:span><text:span text:style-name="highlight_br0">(</text:span>d<text:span text:style-name="highlight_br0">)</text:span><text:line-break/> <text:line-break/>distance<text:span text:style-name="highlight_br0">(</text:span><text:span text:style-name="highlight_nu0">0</text:span><text:span text:style-name="highlight_sy0">,</text:span><text:span text:style-name="highlight_nu0">1</text:span><text:span text:style-name="highlight_br0">)</text:span><text:line-break/>distance<text:span text:style-name="highlight_br0">(</text:span><text:span text:style-name="highlight_nu0">1</text:span><text:span text:style-name="highlight_sy0">,</text:span><text:span text:style-name="highlight_nu0">2</text:span><text:span text:style-name="highlight_br0">)</text:span></text:p>
          </table:table-cell>
        </table:table-row>
      </table:table>
      <text:list text:style-name="List_20_1" text:continue-numbering="false">
        <text:list-item>
          <text:p text:style-name="LastListParagraph_List_20_1_Content_First"> Pour visualiser l'<text:span text:style-name="Strong_20_Emphasis">indice</text:span> d'un point, c'est-à-dire sa position dans la liste des points (<text:span text:style-name="Source_20_Text">object.data.vertices</text:span>), donc le numéro qui permet, en comptant à partir de zéro, d'accéder à l'élément dans la liste; pour visualiser ce numéro, il faut activer l'option «développeur» dans les préférences de Blender.</text:p>
        </text:list-item>
      </text:list>
      <text:p text:style-name="Text_20_body"><draw:a xlink:type="simple" xlink:href="https://i.stack.imgur.com/WiXQm.jpg"><draw:frame draw:style-name="media" draw:name="3" text:anchor-type="as-char" draw:z-index="3" svg:width="37.94125cm" style:rel-width="100%" svg:height="23.309791666667cm" style:rel-height="scale"><draw:image xlink:href="Pictures/cadd4e3d47ff0cfba15e44a0f2ae046a.jpg" xlink:type="simple" xlink:show="embed" xlink:actuate="onLoad"/></draw:frame></draw:a></text:p>
      <text:list text:style-name="List_20_1" text:continue-numbering="false">
        <text:list-item>
          <text:p text:style-name="LastListParagraph_List_20_1_Content_First"> Ensuite, dans la vue 3D, activer <text:span text:style-name="Source_20_Text">Indices</text:span></text:p>
        </text:list-item>
      </text:list>
      <text:p text:style-name="Text_20_body"><draw:a xlink:type="simple" xlink:href="https://i.stack.imgur.com/GzYlg.jpg"><draw:frame draw:style-name="media" draw:name="4" text:anchor-type="as-char" draw:z-index="4" svg:width="53.392916666667cm" style:rel-width="100%" svg:height="34.501666666667cm" style:rel-height="scale"><draw:image xlink:href="Pictures/6140525e0b356d9c770a1657e8933cb9.jpg" xlink:type="simple" xlink:show="embed" xlink:actuate="onLoad"/></draw:frame></draw: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name="highlight_list_numbers_text_style" style:display-name="Source Code Numbers style" style:family="text">
      <style:text-properties fo:color="#000000"/>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_1" style:family="table-column">
      <style:table-column-properties style:column-width="481.89pt"/>
    </style:style>
    <style:style style:name="highlight_kw1" style:family="text">
      <style:text-properties fo:color="#b1b100" fo:font-family="Consolas" fo:font-size="10.5pt" fo:font-style="normal" fo:border="0pt none"/>
    </style:style>
    <style:style style:name="highlight_br0" style:family="text">
      <style:text-properties fo:color="#66cc66" fo:font-family="Consolas" fo:font-size="10.5pt" fo:font-style="normal"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2_1" style:family="table-column">
      <style:table-column-properties style:column-width="481.89pt"/>
    </style:style>
    <style:style style:name="PluginODTAutoStyle_TableCell_5" style:family="table-cell">
      <style:table-cell-properties fo:border="0.06pt solid #8cacbb" fo:padding="0.049cm" fo:background-color="#f7f9fa"/>
    </style:style>
    <style:style style:name="PluginODTAutoStyle_Paragraph_6" style:family="paragraph">
      <style:paragraph-properties fo:padding="0.049cm"/>
    </style:style>
    <style:style style:name="odt_auto_style_table_column_3_1" style:family="table-column">
      <style:table-column-properties style:column-width="481.89pt"/>
    </style:style>
    <style:style style:name="highlight_nu0" style:family="text">
      <style:text-properties fo:color="#cc66cc" fo:font-family="Consolas" fo:font-size="10.5pt" fo:font-style="normal" fo:border="0pt none"/>
    </style:style>
    <style:style style:name="PluginODTAutoStyle_TableCell_7" style:family="table-cell">
      <style:table-cell-properties fo:border="0.06pt solid #8cacbb" fo:padding="0.049cm" fo:background-color="#f7f9fa"/>
    </style:style>
    <style:style style:name="PluginODTAutoStyle_Paragraph_8" style:family="paragraph">
      <style:paragraph-properties fo:padding="0.049cm"/>
    </style:style>
    <style:style style:name="odt_auto_style_table_column_4_1" style:family="table-column">
      <style:table-column-properties style:column-width="481.89pt"/>
    </style:style>
    <style:style style:name="highlight_sy0" style:family="text">
      <style:text-properties fo:color="#66cc66" fo:font-family="Consolas" fo:font-size="10.5pt" fo:font-style="normal" fo:border="0pt none"/>
    </style:style>
    <style:style style:name="PluginODTAutoStyle_TableCell_9" style:family="table-cell">
      <style:table-cell-properties fo:border="0.06pt solid #8cacbb" fo:padding="0.049cm" fo:background-color="#f7f9fa"/>
    </style:style>
    <style:style style:name="PluginODTAutoStyle_Paragraph_10" style:family="paragraph">
      <style:paragraph-properties fo:padding="0.049cm"/>
    </style:style>
    <style:style style:name="odt_auto_style_table_column_5_1" style:family="table-column">
      <style:table-column-properties style:column-width="481.89pt"/>
    </style:style>
    <style:style style:name="highlight_me1" style:family="text">
      <style:text-properties fo:color="#006600" fo:font-family="Consolas" fo:font-size="10.5pt" fo:font-style="normal" fo:border="0pt none"/>
    </style:style>
    <style:style style:name="highlight_kw2" style:family="text">
      <style:text-properties fo:color="#000000" fo:font-weight="bold" fo:font-family="Consolas" fo:font-size="10.5pt" fo:font-style="normal" fo:border="0pt none"/>
    </style:style>
    <style:style style:name="PluginODTAutoStyle_TableCell_11" style:family="table-cell">
      <style:table-cell-properties fo:border="0.06pt solid #8cacbb" fo:padding="0.049cm" fo:background-color="#f7f9fa"/>
    </style:style>
    <style:style style:name="PluginODTAutoStyle_Paragraph_12" style:family="paragraph">
      <style:paragraph-properties fo:padding="0.049cm"/>
    </style:style>
    <style:style style:name="odt_auto_style_table_column_6_1" style:family="table-column">
      <style:table-column-properties style:column-width="481.89pt"/>
    </style:style>
    <style:style style:name="PluginODTAutoStyle_TableCell_13" style:family="table-cell">
      <style:table-cell-properties fo:border="0.06pt solid #8cacbb" fo:padding="0.049cm" fo:background-color="#f7f9fa"/>
    </style:style>
    <style:style style:name="PluginODTAutoStyle_Paragraph_14" style:family="paragraph">
      <style:paragraph-properties fo:padding="0.049cm"/>
    </style:style>
    <style:style style:name="odt_auto_style_table_column_7_1" style:family="table-column">
      <style:table-column-properties style:column-width="481.89pt"/>
    </style:style>
    <style:style style:name="PluginODTAutoStyle_TableCell_15" style:family="table-cell">
      <style:table-cell-properties fo:border="0.06pt solid #8cacbb" fo:padding="0.049cm" fo:background-color="#f7f9fa"/>
    </style:style>
    <style:style style:name="PluginODTAutoStyle_Paragraph_16" style:family="paragraph">
      <style:paragraph-properties fo:padding="0.049cm"/>
    </style:style>
    <style:style style:name="odt_auto_style_table_column_8_1" style:family="table-column">
      <style:table-column-properties style:column-width="481.89pt"/>
    </style:style>
    <style:style style:name="PluginODTAutoStyle_TableCell_17" style:family="table-cell">
      <style:table-cell-properties fo:border="0.06pt solid #8cacbb" fo:padding="0.049cm" fo:background-color="#f7f9fa"/>
    </style:style>
    <style:style style:name="PluginODTAutoStyle_Paragraph_18" style:family="paragraph">
      <style:paragraph-properties fo:padding="0.049cm"/>
    </style:style>
    <style:style style:name="odt_auto_style_table_column_9_1" style:family="table-column">
      <style:table-column-properties style:column-width="481.89pt"/>
    </style:style>
    <style:style style:name="PluginODTAutoStyle_TableCell_19" style:family="table-cell">
      <style:table-cell-properties fo:border="0.06pt solid #8cacbb" fo:padding="0.049cm" fo:background-color="#f7f9fa"/>
    </style:style>
    <style:style style:name="PluginODTAutoStyle_Paragraph_20" style:family="paragraph">
      <style:paragraph-properties fo:padding="0.049cm"/>
    </style:style>
    <style:style style:name="odt_auto_style_table_column_10_1" style:family="table-column">
      <style:table-column-properties style:column-width="481.89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1::00:00</meta:creation-date>
    <dc:creator>Generated</dc:creator>
    <dc:date>1970-01-01T01::00:00</dc:date>
    <dc:language>en-US</dc:language>
    <meta:editing-cycles>1</meta:editing-cycles>
    <meta:editing-duration>PT0S</meta:editing-duration>
    <dc:title>python:introduction</dc:title>
  </office:meta>
</office:document-meta>
</file>