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57aa8734cf3fec60e6c3456c3190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fonction"/><text:bookmark-start text:name="__RefHeading___fonctions_1"/><text:bookmark-start text:name="fonctions"/>Fonctions<text:bookmark-end text:name="__RefHeading___fonctions_1"/><text:bookmark-end text:name="fonctions"/></text:h>
      <text:list text:style-name="List_20_1" text:continue-numbering="false">
        <text:list-item>
          <text:p text:style-name="LastListParagraph_List_20_1_Content_First"> Voir aussi <text:a xlink:type="simple" xlink:href="https://icn.codeatlas.cc/doku.php?id=python:introduction#les_fonctions" text:style-name="Internet_20_link" text:visited-style-name="Visited_20_Internet_20_Link">Fonctions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réer</text:span> une fonction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def</text:span> hello<text:span text:style-name="highlight_br0">(</text:span><text:span text:style-name="highlight_br0">)</text:span>:<text:line-break/><text:s text:c="2"/><text:span text:style-name="highlight_kw1">print</text:span><text:span text:style-name="highlight_br0">(</text:span><text:span text:style-name="highlight_st0">"bonjour !"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Appeler</text:span> une fonction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hello<text:span text:style-name="highlight_br0">(</text:span><text:span text:style-name="highlight_br0">)</text:span></text:p>
          </table:table-cell>
        </table:table-row>
      </table:table>
      <text:p text:style-name="Preformatted_20_Text">&gt;&gt;&gt; bonjour ! </text:p>
      <text:h text:style-name="Heading_20_2" text:outline-level="2"><text:bookmark-start text:name="__RefHeading___instructions_2"/><text:bookmark-start text:name="instructions"/>Instructions<text:bookmark-end text:name="__RefHeading___instructions_2"/><text:bookmark-end text:name="instructions"/></text:h>
      <text:p text:style-name="Text_20_body">Quand on stocke des valeurs dans des <text:a xlink:type="simple" xlink:href="https://icn.codeatlas.cc/doku.php?id=python:variable" text:style-name="Internet_20_link" text:visited-style-name="Visited_20_Internet_20_Link">variables</text:a>, on écrit, ligne après ligne</text:p>
      <text:p text:style-name="Preformatted_20_Text">a = 1<text:line-break/>b = 1</text:p>
      <text:p text:style-name="Text_20_body">On peut aussi faire des calculs avec ces variables, sur une nouvelle ligne</text:p>
      <text:p text:style-name="Preformatted_20_Text">c = a + b</text:p>
      <text:p text:style-name="Text_20_body">Sur chacune de ces lignes, nous écrivons des <text:a xlink:type="simple" xlink:href="https://fr.wikipedia.org/wiki/instruction informatique" text:style-name="Internet_20_link" text:visited-style-name="Visited_20_Internet_20_Link">instructions</text:a>. Chaque instruction est une <text:span text:style-name="Strong_20_Emphasis">étape</text:span> dans l'écriture d'un <text:a xlink:type="simple" xlink:href="https://fr.wikipedia.org/wiki/algorithme" text:style-name="Internet_20_link" text:visited-style-name="Visited_20_Internet_20_Link">algorithme</text:a>.</text:p>
      <text:h text:style-name="Heading_20_2" text:outline-level="2"><text:bookmark-start text:name="__RefHeading___fonctions_3"/><text:bookmark-start text:name="fonctions1"/>Fonctions<text:bookmark-end text:name="__RefHeading___fonctions_3"/><text:bookmark-end text:name="fonctions1"/></text:h>
      <text:p text:style-name="Text_20_body">Les <text:span text:style-name="Strong_20_Emphasis"><text:a xlink:type="simple" xlink:href="https://maths.enseigne.ac-lyon.fr/spip/squelettes/docs_lyon/supports_formations/2017_Python_2nde/formation_upo_python_2nde/debutants/prem_prog.html" text:style-name="Internet_20_link" text:visited-style-name="Visited_20_Internet_20_Link">fonctions</text:a></text:span>, ce sont des <text:span text:style-name="Strong_20_Emphasis">listes d'instructions</text:span>, comme des séries de calcul par exemple, que l'on regroupe et que l'on stocke dans un <text:span text:style-name="Strong_20_Emphasis">nom de fonction</text:span>. Par exemple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1">def</text:span> addition<text:span text:style-name="highlight_br0">(</text:span><text:span text:style-name="highlight_br0">)</text:span>:<text:line-break/><text:s text:c="2"/>a <text:span text:style-name="highlight_sy0">=</text:span> <text:span text:style-name="highlight_nu0">1</text:span><text:line-break/><text:s text:c="2"/>b <text:span text:style-name="highlight_sy0">=</text:span> <text:span text:style-name="highlight_nu0">1</text:span> <text:line-break/><text:s text:c="2"/>c <text:span text:style-name="highlight_sy0">=</text:span> a + b</text:p>
          </table:table-cell>
        </table:table-row>
      </table:table>
      <text:p text:style-name="Text_20_body">Pour <text:a xlink:type="simple" xlink:href="https://pyspc.readthedocs.io/fr/latest/05-bases/03-fonctions.html#Cr%C3%A9ation-d&amp;#39;une-fonction" text:style-name="Internet_20_link" text:visited-style-name="Visited_20_Internet_20_Link">écrire une fonction</text:a>, il faut respecter la syntaxe suivante:</text:p>
      <text:list text:style-name="List_20_1" text:continue-numbering="false">
        <text:list-item>
          <text:p text:style-name="List_20_1_Content_First"> (1) Commencer par le <text:span text:style-name="Strong_20_Emphasis">mot clé</text:span> <text:span text:style-name="Source_20_Text">def</text:span>, pour <text:span text:style-name="Emphasis">définition</text:span> en anglais</text:p>
        </text:list-item>
        <text:list-item>
          <text:p text:style-name="List_20_1_Content"> (2) Donner un <text:span text:style-name="Strong_20_Emphasis">nom</text:span> à la fonction, ici <text:span text:style-name="Source_20_Text">addition</text:span></text:p>
        </text:list-item>
        <text:list-item>
          <text:p text:style-name="List_20_1_Content"> (3) Ajouter deux <text:span text:style-name="Strong_20_Emphasis">parenthèses</text:span> <text:span text:style-name="Source_20_Text">()</text:span> et <text:span text:style-name="Strong_20_Emphasis">deux points</text:span> <text:span text:style-name="Source_20_Text">:</text:span></text:p>
        </text:list-item>
        <text:list-item>
          <text:p text:style-name="List_20_1_Content"> (4) Ensuite on écrit la liste des <text:span text:style-name="Strong_20_Emphasis">instructions</text:span> dans le «corps» de la fonction.</text:p>
          <text:list text:style-name="List_20_1">
            <text:list-item>
              <text:p text:style-name="List_20_1_Content"> Chaque ligne commence par un <text:span text:style-name="Strong_20_Emphasis">tabulation</text:span> (touche <text:a xlink:type="simple" xlink:href="doku.php?id=numerique:clavier" text:style-name="Internet_20_link" text:visited-style-name="Visited_20_Internet_20_Link">TAB</text:a>)</text:p>
            </text:list-item>
            <text:list-item>
              <text:p text:style-name="List_20_1_Content_Last"> Pour terminer l'écriture de la fonction, il faut ajouter une <text:span text:style-name="Strong_20_Emphasis">nouvelle ligne</text:span>, vide, après la dernière instruction.</text:p>
            </text:list-item>
          </text:list>
        </text:list-item>
      </text:list>
      <text:h text:style-name="Heading_20_2" text:outline-level="2"><text:bookmark-start text:name="__RefHeading___usage_4"/><text:bookmark-start text:name="usage"/>Usage<text:bookmark-end text:name="__RefHeading___usage_4"/><text:bookmark-end text:name="usage"/></text:h>
      <text:p text:style-name="Text_20_body">Pour l'instant, nous n'avons fait qu'<text:span text:style-name="Emphasis">écrire</text:span> la fonction. Il faut maintenant <text:span text:style-name="Emphasis">utiliser</text:span> la fonction pour qu'elle nous serve à quelque chose. Pour <text:span text:style-name="Strong_20_Emphasis">utiliser</text:span> une fonction, il faut l'<text:span text:style-name="Strong_20_Emphasis">appeler</text:span> par son nom, suivi de deux parenthèses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addition<text:span text:style-name="highlight_br0">(</text:span><text:span text:style-name="highlight_br0">)</text:span></text:p>
          </table:table-cell>
        </table:table-row>
      </table:table>
      <text:p text:style-name="Text_20_body">Cette nouvelle ligne est encore une instruction, qui cette fois-ci <text:span text:style-name="Emphasis">exécute</text:span> les instructions contenues dans le corps de la fonction. Ici, la valeur <text:span text:style-name="Source_20_Text">2</text:span> est stockée dans une variable <text:span text:style-name="Source_20_Text">c</text:span>. Mais tout cela reste invisible. Pour l'instant alors ajoutons une nouvelle fonction pour afficher le résultat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1">def</text:span> addition<text:span text:style-name="highlight_br0">(</text:span><text:span text:style-name="highlight_br0">)</text:span>:<text:line-break/><text:s text:c="2"/>a <text:span text:style-name="highlight_sy0">=</text:span> <text:span text:style-name="highlight_nu0">1</text:span><text:line-break/><text:s text:c="2"/>b <text:span text:style-name="highlight_sy0">=</text:span> <text:span text:style-name="highlight_nu0">1</text:span> <text:line-break/><text:s text:c="2"/>c <text:span text:style-name="highlight_sy0">=</text:span> a + b<text:line-break/><text:s text:c="2"/><text:span text:style-name="highlight_kw1">print</text:span><text:span text:style-name="highlight_br0">(</text:span>c<text:span text:style-name="highlight_br0">)</text:span></text:p>
          </table:table-cell>
        </table:table-row>
      </table:table>
      <text:p text:style-name="Text_20_body">La fonction 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1">print</text:span><text:span text:style-name="highlight_br0">(</text:span><text:span text:style-name="highlight_br0">)</text:span></text:p>
          </table:table-cell>
        </table:table-row>
      </table:table>
      <text:p text:style-name="Text_20_body"> est une <text:span text:style-name="Strong_20_Emphasis">fonction interne</text:span> de Python qui permet d'afficher des résultats, <text:span text:style-name="Emphasis">to print</text:span> en anglais.</text:p>
      <text:p text:style-name="Text_20_body">Dans Blender, pour visualiser les «sorties», par exemple avec la fonction <text:span text:style-name="Source_20_Text">print()</text:span>, il faut ouvrir la <text:span text:style-name="Strong_20_Emphasis">console système</text:span> dans le <text:span text:style-name="Strong_20_Emphasis">menu fenêtre</text:span>:</text:p>
      <text:p text:style-name="Text_20_body"><draw:a xlink:type="simple" xlink:href="https://i.stack.imgur.com/hK3bu.jpg"><draw:frame draw:style-name="media" draw:name="0" text:anchor-type="as-char" draw:z-index="0" svg:width="11.350625cm" svg:height="8.7841666666667cm"><draw:image xlink:href="Pictures/5b57aa8734cf3fec60e6c3456c3190dc.jpg" xlink:type="simple" xlink:show="embed" xlink:actuate="onLoad"/></draw:frame></draw:a></text:p>
      <text:h text:style-name="Heading_20_2" text:outline-level="2"><text:bookmark-start text:name="__RefHeading___arguments_5"/><text:bookmark-start text:name="arguments"/>Arguments<text:bookmark-end text:name="__RefHeading___arguments_5"/><text:bookmark-end text:name="arguments"/></text:h>
      <text:p text:style-name="Text_20_body">Continuons d'«améliorer» cette fonction d'exemple en comprenant comment ajouter des <text:span text:style-name="Strong_20_Emphasis">variables de fonction</text:span>. Au lieu de créer une fonction qui additionne <text:span text:style-name="Source_20_Text">1</text:span> et <text:span text:style-name="Source_20_Text">1</text:span>, nous allons faire une fonction qui additionne deux <text:span text:style-name="Emphasis">variables</text:span>: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kw1">def</text:span> addition<text:span text:style-name="highlight_br0">(</text:span>a<text:span text:style-name="highlight_sy0">,</text:span>b<text:span text:style-name="highlight_br0">)</text:span>:<text:line-break/><text:s text:c="2"/>c <text:span text:style-name="highlight_sy0">=</text:span> a + b<text:line-break/><text:s text:c="2"/><text:span text:style-name="highlight_kw1">print</text:span><text:span text:style-name="highlight_br0">(</text:span>c<text:span text:style-name="highlight_br0">)</text:span></text:p>
          </table:table-cell>
        </table:table-row>
      </table:table>
      <text:p text:style-name="Text_20_body">Cette fonction qui «réécrit» une simple fonction d'addition équivalente à la touche <text:span text:style-name="Source_20_Text">+</text:span> d'une calculette, prend maintenant deux <text:span text:style-name="Strong_20_Emphasis">arguments</text:span> de fonction <text:span text:style-name="Source_20_Text">a</text:span> et <text:span text:style-name="Source_20_Text">b</text:span>. Voici maintenant comment nous pouvons utiliser cette fonction: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addition<text:span text:style-name="highlight_br0">(</text:span><text:span text:style-name="highlight_nu0">1</text:span><text:span text:style-name="highlight_sy0">,</text:span><text:span text:style-name="highlight_nu0">1</text:span><text:span text:style-name="highlight_br0">)</text:span></text:p>
          </table:table-cell>
        </table:table-row>
      </table:table>
      <text:p text:style-name="Text_20_body">ou 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addition<text:span text:style-name="highlight_br0">(</text:span><text:span text:style-name="highlight_nu0">0.5</text:span><text:span text:style-name="highlight_sy0">,</text:span><text:span text:style-name="highlight_nu0">1.5</text:span><text:span text:style-name="highlight_br0">)</text:span></text:p>
          </table:table-cell>
        </table:table-row>
      </table:table>
      <text:h text:style-name="Heading_20_2" text:outline-level="2"><text:bookmark-start text:name="__RefHeading___sorties_6"/><text:bookmark-start text:name="sorties"/>Sorties<text:bookmark-end text:name="__RefHeading___sorties_6"/><text:bookmark-end text:name="sorties"/></text:h>
      <text:p text:style-name="Text_20_body">On vient d'ajouter des arguments <text:span text:style-name="Emphasis">en entrée</text:span> de fonction. Maintenant, ajoutons des arguments <text:span text:style-name="Emphasis">de sortie</text:span> de fonction avec le mot clé <text:span text:style-name="Strong_20_Emphasis">return</text:span> qui veut juste dire «retourner» en bon français. Pour l'instant, nous pouvions juste afficher le résultat de cette addition avec <text:span text:style-name="Source_20_Text">print()</text:span>. Mais il est en général plus utile d'écrire des fonctions qui prennent en entrée des arguments, qui sont des données, des valeurs, et qui retourne, en sortie, d'autres valeurs.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span text:style-name="highlight_kw1">def</text:span> addition<text:span text:style-name="highlight_br0">(</text:span>a<text:span text:style-name="highlight_sy0">,</text:span>b<text:span text:style-name="highlight_br0">)</text:span>:<text:line-break/><text:s text:c="2"/>c <text:span text:style-name="highlight_sy0">=</text:span> a + b<text:line-break/><text:s text:c="2"/><text:span text:style-name="highlight_kw1">return</text:span> c</text:p>
          </table:table-cell>
        </table:table-row>
      </table:table>
      <text:p text:style-name="Text_20_body">Maintenant nous pouvons nous servir de cette fonction ainsi: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c <text:span text:style-name="highlight_sy0">=</text:span> addition<text:span text:style-name="highlight_br0">(</text:span><text:span text:style-name="highlight_nu0">360</text:span><text:span text:style-name="highlight_sy0">,</text:span><text:span text:style-name="highlight_nu0">5</text:span><text:span text:style-name="highlight_br0">)</text:span><text:line-break/><text:span text:style-name="highlight_kw1">print</text:span><text:span text:style-name="highlight_br0">(</text:span>c<text:span text:style-name="highlight_br0">)</text:span></text:p>
          </table:table-cell>
        </table:table-row>
      </table:table>
      <text:p text:style-name="Text_20_body">Quand nous exécutons ce code, la fonction <text:span text:style-name="Source_20_Text">addition()</text:span> est «appelée» en prenant en compte les valeurs que nous lui donnons (qui sont donc <text:span text:style-name="Emphasis">variables</text:span> en fonction des usages). La fonction effectue pas à pas les instructions qui sont contenues dans la fonction, puis «retourne» le résultat. Ce résultat, enfin, est stocké dans une nouvelle variable, ici nommée <text:span text:style-name="Source_20_Text">c</text:span>. Pour terminer, nous utilisons la <text:span text:style-name="Emphasis">fonction interne</text:span> <text:span text:style-name="Source_20_Text">print()</text:span> en «passant comme argument» notre variable <text:span text:style-name="Source_20_Text">c</text:span> qui contient donc le résultat.</text:p>
      <text:h text:style-name="Heading_20_2" text:outline-level="2"><text:bookmark-start text:name="__RefHeading___conversion_7"/><text:bookmark-start text:name="conversion"/>Conversion<text:bookmark-end text:name="__RefHeading___conversion_7"/><text:bookmark-end text:name="conversion"/></text:h>
      <text:p text:style-name="Text_20_body">Dans l'exemple précédent, si l'on voulait écrire en sortie quelque chose comme:</text:p>
      <text:p text:style-name="Preformatted_20_Text">Le tour du monde en 365 jours</text:p>
      <text:p text:style-name="Text_20_body">ou</text:p>
      <text:p text:style-name="Preformatted_20_Text">Le tour du monde en 366 jours</text:p>
      <text:p text:style-name="Text_20_body">il faudrait pouvoir écrire ceci: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c <text:span text:style-name="highlight_sy0">=</text:span> addition<text:span text:style-name="highlight_br0">(</text:span><text:span text:style-name="highlight_nu0">360</text:span><text:span text:style-name="highlight_sy0">,</text:span><text:span text:style-name="highlight_nu0">5</text:span><text:span text:style-name="highlight_br0">)</text:span><text:line-break/><text:span text:style-name="highlight_kw1">print</text:span><text:span text:style-name="highlight_br0">(</text:span><text:span text:style-name="highlight_st0">"Le tour du<text:s text:c="2"/>monde en "</text:span> + c + <text:span text:style-name="highlight_st0">" jours"</text:span><text:span text:style-name="highlight_br0">)</text:span></text:p>
          </table:table-cell>
        </table:table-row>
      </table:table>
      <text:p text:style-name="Text_20_body">Mais ici, il faut réaliser une <text:span text:style-name="Strong_20_Emphasis">conversion</text:span>, car nous voulons travailler avec deux types de variables:</text:p>
      <text:list text:style-name="List_20_1" text:continue-numbering="false">
        <text:list-item>
          <text:p text:style-name="LastListParagraph_List_20_1_Content_First"> <text:span text:style-name="Source_20_Text">c</text:span> est une variable de type <text:span text:style-name="Strong_20_Emphasis">nombre</text:span></text:p>
        </text:list-item>
      </text:list>
      <text:p text:style-name="Text_20_body">Mais dans la fonction <text:span text:style-name="Source_20_Text">print()</text:span>, nous utilisons </text:p>
      <text:list text:style-name="List_20_1" text:continue-numbering="false">
        <text:list-item>
          <text:p text:style-name="LastListParagraph_List_20_1_Content_First"> des <text:span text:style-name="Strong_20_Emphasis">mots</text:span>, comme <text:span text:style-name="Source_20_Text">Le tour du monde en</text:span> qui est une chaîne de caractères</text:p>
        </text:list-item>
      </text:list>
      <text:p text:style-name="Text_20_body">Il faut donc convertir la valeur de <text:span text:style-name="Source_20_Text">c</text:span> en chaîne de caractère, qu'en anglais, on appelle <text:span text:style-name="Source_20_Text">string</text:span>:</text:p>
      <text:list text:style-name="List_20_1" text:continue-numbering="false">
        <text:list-item>
          <text:p text:style-name="LastListParagraph_List_20_1_Content_First"> on utilise la fonction interne <text:span text:style-name="Source_20_Text">str()</text:span> pour convertir un <text:span text:style-name="Strong_20_Emphasis">nombre</text:span> en <text:span text:style-name="Strong_20_Emphasis">mot</text:span>, c'est-à-dire un « texte ».</text:p>
        </text:list-item>
      </text:list>
      <text:p text:style-name="Text_20_body">Il faut donc écrire: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c <text:span text:style-name="highlight_sy0">=</text:span> addition<text:span text:style-name="highlight_br0">(</text:span><text:span text:style-name="highlight_nu0">360</text:span><text:span text:style-name="highlight_sy0">,</text:span><text:span text:style-name="highlight_nu0">5</text:span><text:span text:style-name="highlight_br0">)</text:span><text:line-break/>d <text:span text:style-name="highlight_sy0">=</text:span> <text:span text:style-name="highlight_kw2">str</text:span><text:span text:style-name="highlight_br0">(</text:span>c<text:span text:style-name="highlight_br0">)</text:span><text:line-break/><text:span text:style-name="highlight_kw1">print</text:span><text:span text:style-name="highlight_br0">(</text:span><text:span text:style-name="highlight_st0">"Le tour du monde en "</text:span> + d + <text:span text:style-name="highlight_st0">" jours"</text:span><text:span text:style-name="highlight_br0">)</text:span></text:p>
          </table:table-cell>
        </table:table-row>
      </table:table>
      <text:p text:style-name="Text_20_body">Ou d'une façon condensée: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span text:style-name="highlight_kw1">print</text:span><text:span text:style-name="highlight_br0">(</text:span><text:span text:style-name="highlight_st0">"Le tour du monde en<text:s text:c="2"/>"</text:span> + <text:span text:style-name="highlight_kw2">str</text:span><text:span text:style-name="highlight_br0">(</text:span>addition<text:span text:style-name="highlight_br0">(</text:span><text:span text:style-name="highlight_nu0">360</text:span><text:span text:style-name="highlight_sy0">,</text:span><text:span text:style-name="highlight_nu0">5</text:span><text:span text:style-name="highlight_br0">)</text:span><text:span text:style-name="highlight_br0">)</text:span> + <text:span text:style-name="highlight_st0">" jours"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ource_20_Text">addition()</text:span> renvoie le nombre <text:span text:style-name="Source_20_Text">365</text:span></text:p>
        </text:list-item>
        <text:list-item>
          <text:p text:style-name="List_20_1_Content"> <text:span text:style-name="Source_20_Text">str()</text:span> renvoie le texte « 365 »</text:p>
        </text:list-item>
        <text:list-item>
          <text:p text:style-name="List_20_1_Content"> on peut ensuite «additionner» ces trois «bouts de texte»</text:p>
        </text:list-item>
        <text:list-item>
          <text:p text:style-name="List_20_1_Content_Last"> <text:span text:style-name="Source_20_Text">Le tour du monde en </text:span>, <text:span text:style-name="Source_20_Text">365</text:span>, <text:span text:style-name="Source_20_Text"> jours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fonction</dc:title>
  </office:meta>
</office:document-meta>
</file>