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35abd6202593112a2dd521b9cee8cc.png"/>
  <manifest:file-entry manifest:media-type="image/jpeg" manifest:full-path="Pictures/4b976e968cec2dcfa07b63c95c2d30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nuage"/><text:bookmark-start text:name="__RefHeading___cloud_1"/><text:bookmark-start text:name="cloud"/>Cloud<text:bookmark-end text:name="__RefHeading___cloud_1"/><text:bookmark-end text:name="cloud"/></text:h>
      <text:p text:style-name="Text_20_body">À l'origine, Alphaville utilisait le <text:span text:style-name="Strong_20_Emphasis"><text:a xlink:type="simple" xlink:href="https://icn.codeatlas.cc/doku.php?id=alphaville:disque" text:style-name="Internet_20_link" text:visited-style-name="Visited_20_Internet_20_Link">Cloud de l'École</text:a></text:span>.</text:p>
      <text:p text:style-name="Text_20_body">Le Cloud est accessible :</text:p>
      <text:list text:style-name="List_20_1" text:continue-numbering="false">
        <text:list-item>
          <text:p text:style-name="List_20_1_Content_First"> 1) Via un <text:a xlink:type="simple" xlink:href="doku.php?id=numerique:web" text:style-name="Internet_20_link" text:visited-style-name="Visited_20_Internet_20_Link">navigateur web</text:a> à l'adresse : <text:a xlink:type="simple" xlink:href="https://nancyarchifr.sharepoint.com/" text:style-name="Internet_20_link" text:visited-style-name="Visited_20_Internet_20_Link">nancyarchifr.sharepoint.com</text:a> ou par votre compte <text:a xlink:type="simple" xlink:href="https://office.com" text:style-name="Internet_20_link" text:visited-style-name="Visited_20_Internet_20_Link">office.com</text:a>.</text:p>
        </text:list-item>
        <text:list-item>
          <text:p text:style-name="List_20_1_Content_Last"> 2) Via les dossiers synchronisés avec le web de votre machine accessible par le navigateur de fichier de Windows.</text:p>
        </text:list-item>
      </text:list>
      <text:p text:style-name="Text_20_body">Quand votre machine est bien configurée vous avez accès à ces dossiers <text:span text:style-name="Emphasis">cloud</text:span>. C'est le cas notament des machines de l'École. Vous avez accès à des documents mis à disposition par les enseignants (<text:span text:style-name="Source_20_Text">PublicEnseignant</text:span>). Un espace spécifique est réservé pour les étudiants où vous pouvez déposer des documents (<text:span text:style-name="Source_20_Text">PublicEtudiant</text:span>). Enfin, il existe un troisième espace (<text:span text:style-name="Emphasis">Prénom</text:span>.Nancy.archi.fr) qui est votre espace personnel uniquement accessible par vous où vous pouvez stocker votre travail qui pourra donc être synchronisé entre les différentes machines avec lesquelles vous travaillez.</text:p>
      <text:p text:style-name="Text_20_body"><draw:a xlink:type="simple" xlink:href="https://support.content.office.net/fr-fr/media/288f9596-d975-4f46-a655-94c7b7d58c9e.png"><draw:frame draw:style-name="media" draw:name="0" text:anchor-type="as-char" draw:z-index="0" svg:width="11.90625cm" svg:height="6.0325cm"><draw:image xlink:href="Pictures/2935abd6202593112a2dd521b9cee8cc.png" xlink:type="simple" xlink:show="embed" xlink:actuate="onLoad"/></draw:frame></draw:a></text:p>
      <text:p text:style-name="Text_20_body">Les dossiers du <text:span text:style-name="Emphasis">Cloud</text:span> sont accessibles via les chemins indiqués par des icônes de nuage depuis le navigateur de fichier (à gauche sur l'image).</text:p>
      <text:p text:style-name="Text_20_body">Consulter la <text:a xlink:type="simple" xlink:href="https://support.microsoft.com/fr-fr/office/synchroniser-des-fichiers-avec-onedrive-sous-windows-615391c4-2bd3-4aae-a42a-858262e42a49" text:style-name="Internet_20_link" text:visited-style-name="Visited_20_Internet_20_Link">documentation</text:a>.</text:p>
      <text:p text:style-name="Text_20_body">Pour synchroniser un dossier <text:span text:style-name="Emphasis">cloud</text:span> sur votre machine, il faut se rendre, depuis un navigateur web, dans le dossier cloud que vous souhaitez synchroniser et cliquer sur <text:span text:style-name="Source_20_Text">synchroniser</text:span>.</text:p>
      <text:p text:style-name="Text_20_body"><draw:frame draw:style-name="media" draw:name="1" text:anchor-type="as-char" draw:z-index="1" svg:width="30.294791666667cm" style:rel-width="100%" svg:height="1.5610416666667cm" style:rel-height="scale"><draw:image xlink:href="Pictures/4b976e968cec2dcfa07b63c95c2d30f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nuage</dc:title>
  </office:meta>
</office:document-meta>
</file>