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b9a2507df9abd5cdefbb6b6beb23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image"/><text:bookmark-start text:name="__RefHeading___image_1"/><text:bookmark-start text:name="image"/>Image<text:bookmark-end text:name="__RefHeading___image_1"/><text:bookmark-end text:name="image"/></text:h>
      <text:h text:style-name="Heading_20_2" text:outline-level="2"><text:bookmark-start text:name="__RefHeading___gimp_2"/><text:bookmark-start text:name="gimp"/>Gimp<text:bookmark-end text:name="__RefHeading___gimp_2"/><text:bookmark-end text:name="gimp"/></text:h>
      <text:list text:style-name="List_20_1" text:continue-numbering="false">
        <text:list-item>
          <text:p text:style-name="List_20_1_Content_First"> <text:a xlink:type="simple" xlink:href="https://gimp.org" text:style-name="Internet_20_link" text:visited-style-name="Visited_20_Internet_20_Link">Gimp</text:a></text:p>
        </text:list-item>
        <text:list-item>
          <text:p text:style-name="List_20_1_Content_Last"> <text:a xlink:type="simple" xlink:href="https://docs.gimp.org/2.10/fr/" text:style-name="Internet_20_link" text:visited-style-name="Visited_20_Internet_20_Link">Doc</text:a> : <text:a xlink:type="simple" xlink:href="https://docs.gimp.org/2.10/fr/gimp-tool-crop.html" text:style-name="Internet_20_link" text:visited-style-name="Visited_20_Internet_20_Link">Découpage</text:a></text:p>
        </text:list-item>
      </text:list>
      <text:list text:style-name="List_20_1" text:continue-numbering="false">
        <text:list-item>
          <text:p text:style-name="List_20_1_Content_First"> Ouvrir &gt; image</text:p>
        </text:list-item>
        <text:list-item>
          <text:p text:style-name="List_20_1_Content"> <text:span text:style-name="Strong_20_Emphasis">Rotation</text:span></text:p>
        </text:list-item>
        <text:list-item>
          <text:p text:style-name="List_20_1_Content"> Bouton droit &gt; Image &gt; Transformer &gt; Rotation </text:p>
        </text:list-item>
        <text:list-item>
          <text:p text:style-name="List_20_1_Content"> <text:span text:style-name="Strong_20_Emphasis">Recadrage</text:span></text:p>
        </text:list-item>
        <text:list-item>
          <text:p text:style-name="List_20_1_Content"> <text:span text:style-name="Source_20_Text">MAJ + C</text:span> : outil <text:a xlink:type="simple" xlink:href="https://docs.gimp.org/2.10/fr/gimp-tool-crop.html" text:style-name="Internet_20_link" text:visited-style-name="Visited_20_Internet_20_Link">découpage</text:a> </text:p>
        </text:list-item>
        <text:list-item>
          <text:p text:style-name="List_20_1_Content"> Option panneau latéral (à gauche) <text:span text:style-name="Source_20_Text">Découpage</text:span></text:p>
        </text:list-item>
        <text:list-item>
          <text:p text:style-name="List_20_1_Content"> Cocher <text:span text:style-name="Source_20_Text">Fixé</text:span> &gt; Proportions &gt; <text:span text:style-name="Source_20_Text">600:800</text:span></text:p>
        </text:list-item>
        <text:list-item>
          <text:p text:style-name="List_20_1_Content"> Définir à cadre puis cliquer pour valider</text:p>
        </text:list-item>
        <text:list-item>
          <text:p text:style-name="List_20_1_Content"> Menu &gt; Image &gt; Échelle et taille de l'image &gt; Largeur : 600 (automatiquement : 800 en hauteur) &gt; Mis à l'échelle</text:p>
        </text:list-item>
        <text:list-item>
          <text:p text:style-name="List_20_1_Content"> Fichier &gt; Exporter sous &gt; Nom : <text:span text:style-name="Source_20_Text">formes.jpg</text:span></text:p>
        </text:list-item>
        <text:list-item>
          <text:p text:style-name="List_20_1_Content_Last"> Sous Windows : sélectionner le fichier &gt; bouton droit &gt; Propriétés &gt; Détails &gt; Proportions : on peut vérifier que l'image fait bien <text:span text:style-name="Source_20_Text">600×800</text:span> pixels</text:p>
        </text:list-item>
      </text:list>
      <text:p text:style-name="Text_20_body"><draw:a xlink:type="simple" xlink:href="https://docs.gimp.org/2.10/fr/images/toolbox/crop-dialog.png"><draw:frame draw:style-name="media" draw:name="0" text:anchor-type="as-char" draw:z-index="0" svg:width="9.3927083333333cm" svg:height="13.361458333333cm"><draw:image xlink:href="Pictures/4fb9a2507df9abd5cdefbb6b6beb2310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image</dc:title>
  </office:meta>
</office:document-meta>
</file>