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d0fc2b193c367b76c2890bd8a2a0b5.png"/>
  <manifest:file-entry manifest:media-type="image/png" manifest:full-path="Pictures/1b75f3bbc9a89d011a70da4bb965f3e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erique:ia"/><text:bookmark-start text:name="__RefHeading___🏛️_ia_1"/><text:bookmark-start text:name="🏛️_ia"/>🏛️ IA<text:bookmark-end text:name="__RefHeading___🏛️_ia_1"/><text:bookmark-end text:name="🏛️_ia"/></text:h>
      <text:list text:style-name="List_20_1" text:continue-numbering="false">
        <text:list-item>
          <text:p text:style-name="LastListParagraph_List_20_1_Content_First"> Voir aussi <text:a xlink:type="simple" xlink:href="https://adn.codeatlas.cc/doku.php?id=ia:start" text:style-name="Internet_20_link" text:visited-style-name="Visited_20_Internet_20_Link">🤖 IA</text:a></text:p>
        </text:list-item>
      </text:list>
      <text:h text:style-name="Heading_20_2" text:outline-level="2"><text:bookmark-start text:name="__RefHeading___tour_2"/><text:bookmark-start text:name="tour"/>Tour<text:bookmark-end text:name="__RefHeading___tour_2"/><text:bookmark-end text:name="tour"/></text:h>
      <text:list text:style-name="List_20_1" text:continue-numbering="false">
        <text:list-item>
          <text:p text:style-name="List_20_1_Content_First"> Tour d'horizon : <text:a xlink:type="simple" xlink:href="https://framamia.org/fr/" text:style-name="Internet_20_link" text:visited-style-name="Visited_20_Internet_20_Link">Framamia !</text:a></text:p>
        </text:list-item>
        <text:list-item>
          <text:p text:style-name="List_20_1_Content"> <text:a xlink:type="simple" xlink:href="https://www.culture.gouv.fr/Thematiques/langue-francaise-et-langues-de-france/Agir-pour-les-langues/Moderniser-et-enrichir-la-langue-francaise/Nos-publications/50-termes-cles-de-l-intelligence-artificielle" text:style-name="Internet_20_link" text:visited-style-name="Visited_20_Internet_20_Link">Vocabulaire</text:a> et petit dictionnaire</text:p>
        </text:list-item>
        <text:list-item>
          <text:p text:style-name="List_20_1_Content_Last"> Rapport du Sénat : <text:a xlink:type="simple" xlink:href="https://www.senat.fr/notice-rapport/2024/r24-170-notice.html" text:style-name="Internet_20_link" text:visited-style-name="Visited_20_Internet_20_Link">ChatGPT, et après ? Bilan et perspectives de l'intelligence artificielle</text:a></text:p>
        </text:list-item>
      </text:list>
      <text:h text:style-name="Heading_20_2" text:outline-level="2"><text:bookmark-start text:name="__RefHeading___ai_literacy_3"/><text:bookmark-start text:name="ai_literacy"/>AI Literacy<text:bookmark-end text:name="__RefHeading___ai_literacy_3"/><text:bookmark-end text:name="ai_literacy"/></text:h>
      <text:list text:style-name="List_20_1" text:continue-numbering="false">
        <text:list-item>
          <text:p text:style-name="List_20_1_Content_First"> <text:a xlink:type="simple" xlink:href="https://curriculumredesign.org/our-work/education-for-the-age-of-ai/" text:style-name="Internet_20_link" text:visited-style-name="Visited_20_Internet_20_Link">AI Literacy: Thinking with the Machines</text:a></text:p>
        </text:list-item>
        <text:list-item>
          <text:p text:style-name="List_20_1_Content_Last"> <text:a xlink:type="simple" xlink:href="https://news.cornell.edu/stories/2025/04/ai-suggestions-make-writing-more-generic-western" text:style-name="Internet_20_link" text:visited-style-name="Visited_20_Internet_20_Link">AI suggestions make writing more generic, Western</text:a></text:p>
        </text:list-item>
      </text:list>
      <text:h text:style-name="Heading_20_2" text:outline-level="2"><text:bookmark-start text:name="__RefHeading___teachai_4"/><text:bookmark-start text:name="teachai"/>TeachAI<text:bookmark-end text:name="__RefHeading___teachai_4"/><text:bookmark-end text:name="teachai"/></text:h>
      <text:p text:style-name="Text_20_body"><draw:frame draw:style-name="media" draw:name="0" text:anchor-type="as-char" draw:z-index="0" svg:width="16.880416666667cm" svg:height="17.012708333333cm"><draw:image xlink:href="Pictures/00d0fc2b193c367b76c2890bd8a2a0b5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a xlink:type="simple" xlink:href="https://www.teachai.org/" text:style-name="Internet_20_link" text:visited-style-name="Visited_20_Internet_20_Link">teachai.org</text:a> : <text:a xlink:type="simple" xlink:href="https://www.teachai.org/cs" text:style-name="Internet_20_link" text:visited-style-name="Visited_20_Internet_20_Link">guidance</text:a></text:p>
        </text:list-item>
      </text:list>
      <text:p text:style-name="Text_20_body"><draw:frame draw:style-name="media" draw:name="1" text:anchor-type="as-char" draw:z-index="1" svg:width="24.92375cm" style:rel-width="100%" svg:height="23.071666666667cm" style:rel-height="scale"><draw:image xlink:href="Pictures/1b75f3bbc9a89d011a70da4bb965f3e3.png" xlink:type="simple" xlink:show="embed" xlink:actuate="onLoad"/></draw:frame></text:p>
      <text:h text:style-name="Heading_20_2" text:outline-level="2"><text:bookmark-start text:name="__RefHeading___les_limites_de_l_ia_5"/><text:bookmark-start text:name="les_limites_de_l_ia"/>Les limites de l'IA<text:bookmark-end text:name="__RefHeading___les_limites_de_l_ia_5"/><text:bookmark-end text:name="les_limites_de_l_ia"/></text:h>
      <text:list text:style-name="List_20_1" text:continue-numbering="false">
        <text:list-item>
          <text:p text:style-name="List_20_1_Content_First"> <text:a xlink:type="simple" xlink:href="https://righttowarn.ai/" text:style-name="Internet_20_link" text:visited-style-name="Visited_20_Internet_20_Link">A Right to Warn about Advanced Artificial Intelligence</text:a></text:p>
        </text:list-item>
        <text:list-item>
          <text:p text:style-name="List_20_1_Content"> <text:a xlink:type="simple" xlink:href="https://www.epri.com/research/products/3002028905" text:style-name="Internet_20_link" text:visited-style-name="Visited_20_Internet_20_Link">Powering Intelligence: Analyzing Artificial Intelligence and Data Center Energy Consumption</text:a></text:p>
        </text:list-item>
        <text:list-item>
          <text:p text:style-name="List_20_1_Content"> <text:a xlink:type="simple" xlink:href="https://pure.mpg.de/rest/items/item_3588217_2/component/file_3588218/content" text:style-name="Internet_20_link" text:visited-style-name="Visited_20_Internet_20_Link">Rethinking open source generative AI: open-washing and the EU AI Act</text:a> (pdf)</text:p>
        </text:list-item>
        <text:list-item>
          <text:p text:style-name="List_20_1_Content_Last"> <text:a xlink:type="simple" xlink:href="https://www.understandingai.org/p/i-got-fooled-by-ai-for-science-hypeheres" text:style-name="Internet_20_link" text:visited-style-name="Visited_20_Internet_20_Link">I got fooled by AI-for-science hype—here's what it taught me</text:a></text:p>
        </text:list-item>
      </text:list>
      <text:h text:style-name="Heading_20_2" text:outline-level="2"><text:bookmark-start text:name="__RefHeading___les_risques_de_l_ia_6"/><text:bookmark-start text:name="les_risques_de_l_ia"/>Les risques de l'IA<text:bookmark-end text:name="__RefHeading___les_risques_de_l_ia_6"/><text:bookmark-end text:name="les_risques_de_l_ia"/></text:h>
      <text:list text:style-name="List_20_1" text:continue-numbering="false">
        <text:list-item>
          <text:p text:style-name="List_20_1_Content_First"> <text:a xlink:type="simple" xlink:href="https://en.wikipedia.org/wiki/International AI Safety Report" text:style-name="Internet_20_link" text:visited-style-name="Visited_20_Internet_20_Link">International AI Safety Report</text:a></text:p>
        </text:list-item>
        <text:list-item>
          <text:p text:style-name="List_20_1_Content"> <text:a xlink:type="simple" xlink:href="https://www.mdpi.com/2075-4698/15/1/6" text:style-name="Internet_20_link" text:visited-style-name="Visited_20_Internet_20_Link">AI Tools in Society: Impacts on Cognitive Offloading and the Future of Critical Thinking</text:a></text:p>
        </text:list-item>
        <text:list-item>
          <text:p text:style-name="List_20_1_Content"> <text:a xlink:type="simple" xlink:href="https://arxiv.org/abs/2506.08872" text:style-name="Internet_20_link" text:visited-style-name="Visited_20_Internet_20_Link">Your Brain on ChatGPT: Accumulation of Cognitive Debt when Using an AI Assistant for Essay Writing Task</text:a> :« As the educational impact of LLM use only begins to settle with the general population, in this study we demonstrate the pressing matter of a <text:span text:style-name="Strong_20_Emphasis">likely decrease in learning skills</text:span> based on the results of our study. » ... Il est peut-être préférable ... d'<text:a xlink:type="simple" xlink:href="https://icn.codeatlas.cc/doku.php?id=python:start" text:style-name="Internet_20_link" text:visited-style-name="Visited_20_Internet_20_Link">apprendre à coder</text:a> !</text:p>
        </text:list-item>
        <text:list-item>
          <text:p text:style-name="List_20_1_Content_Last"> <text:a xlink:type="simple" xlink:href="https://www.microsoft.com/en-us/research/wp-content/uploads/2025/01/lee_2025_ai_critical_thinking_survey.pdf" text:style-name="Internet_20_link" text:visited-style-name="Visited_20_Internet_20_Link">The Impact of Generative AI on Critical Thinking: Self-Reported Reductions in Cognitive Effort and Confidence Effects From a Survey of Knowledge Worke</text:a> (pdf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umerique:ia</dc:title>
  </office:meta>
</office:document-meta>
</file>