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ff4e31207c294fa595b058075621da.png"/>
  <manifest:file-entry manifest:media-type="image/jpeg" manifest:full-path="Pictures/0b3471b98a236159ba5675096d9f450f.jpg"/>
  <manifest:file-entry manifest:media-type="image/jpeg" manifest:full-path="Pictures/5503fe3ace0617a7c24e23afd28d8d5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ecueils"/><text:bookmark-start text:name="__RefHeading___ecueils_1"/><text:bookmark-start text:name="ecueils"/>Écueils<text:bookmark-end text:name="__RefHeading___ecueils_1"/><text:bookmark-end text:name="ecueils"/></text:h>
      <text:list text:style-name="List_20_1" text:continue-numbering="false">
        <text:list-item>
          <text:p text:style-name="List_20_1_Content_First"> Voir aussi : <text:a xlink:type="simple" xlink:href="https://icn.codeatlas.cc/doku.php?id=numerique:sec" text:style-name="Internet_20_link" text:visited-style-name="Visited_20_Internet_20_Link">Cyber-sécurité</text:a></text:p>
        </text:list-item>
        <text:list-item>
          <text:p text:style-name="List_20_1_Content_Last"> <text:a xlink:type="simple" xlink:href="http://www.cnrtl.fr/definition/Écueil" text:style-name="Internet_20_link" text:visited-style-name="Visited_20_Internet_20_Link">Écueil</text:a> : «Tête de roche à fleur d'eau, dangereuse pour la navigation»</text:p>
        </text:list-item>
      </text:list>
      <text:p text:style-name="Text_20_body"><draw:a xlink:type="simple" xlink:href="https://upload.wikimedia.org/wikipedia/commons/thumb/4/44/Windows11BSOD.jpg/320px-Windows11BSOD.jpg"><draw:frame draw:style-name="media" draw:name="0" text:anchor-type="as-char" draw:z-index="0" svg:width="" svg:rel-width="100%" svg:height="0cm"><draw:image xlink:href="https://upload.wikimedia.org/wikipedia/commons/thumb/4/44/Windows11BSOD.jpg/320px-Windows11BSOD.jpg" xlink:type="simple" xlink:show="embed" xlink:actuate="onLoad"/></draw:frame></draw:a></text:p>
      <text:p text:style-name="Text_20_body"><text:span text:style-name="sup">Image: <text:a xlink:type="simple" xlink:href="https://fr.wikipedia.org/wiki/Écran bleu de la mort" text:style-name="Internet_20_link" text:visited-style-name="Visited_20_Internet_20_Link">The Blue Screen Of Death</text:a></text:span></text:p>
      <text:list text:style-name="List_20_1" text:continue-numbering="false">
        <text:list-item>
          <text:p text:style-name="LastListParagraph_List_20_1_Content_First"> Quelques <text:a xlink:type="simple" xlink:href="https://icn.codeatlas.cc/doku.php?id=numerique:conseils" text:style-name="Internet_20_link" text:visited-style-name="Visited_20_Internet_20_Link">conseils</text:a> pour éviter les écueils.</text:p>
        </text:list-item>
      </text:list>
      <text:h text:style-name="Heading_20_2" text:outline-level="2"><text:bookmark-start text:name="__RefHeading___systeme_2"/><text:bookmark-start text:name="systeme"/>Système<text:bookmark-end text:name="__RefHeading___systeme_2"/><text:bookmark-end text:name="systeme"/></text:h>
      <text:list text:style-name="List_20_1" text:continue-numbering="false">
        <text:list-item>
          <text:p text:style-name="LastListParagraph_List_20_1_Content_First"> Quand <text:span text:style-name="Strong_20_Emphasis">le <text:a xlink:type="simple" xlink:href="https://fr.wikipedia.org/wiki/système d&amp;#39;exploitation" text:style-name="Internet_20_link" text:visited-style-name="Visited_20_Internet_20_Link">système</text:a> ne répond plus</text:span>, il faut «forcer» l'arrêt de la machine en appuyant pendant <text:span text:style-name="Strong_20_Emphasis">plus de 5 secondes</text:span> sur le bouton «démarrer». Puis, redémarrer la machine.</text:p>
        </text:list-item>
      </text:list>
      <text:h text:style-name="Heading_20_2" text:outline-level="2"><text:bookmark-start text:name="__RefHeading___windows_3"/><text:bookmark-start text:name="windows"/>Windows<text:bookmark-end text:name="__RefHeading___windows_3"/><text:bookmark-end text:name="windows"/></text:h>
      <text:list text:style-name="List_20_1" text:continue-numbering="false">
        <text:list-item>
          <text:p text:style-name="List_20_1_Content_First"> Voici une liste (<text:a xlink:type="simple" xlink:href="https://en.wikipedia.org/wiki/Blue screen of death" text:style-name="Internet_20_link" text:visited-style-name="Visited_20_Internet_20_Link">non exhaustive</text:a>) des problèmes rencontrés sur <text:a xlink:type="simple" xlink:href="https://fr.wikipedia.org/wiki/Windows" text:style-name="Internet_20_link" text:visited-style-name="Visited_20_Internet_20_Link">Windows</text:a>:</text:p>
          <text:list text:style-name="List_20_1">
            <text:list-item>
              <text:p text:style-name="List_20_1_Content"> <text:span text:style-name="Strong_20_Emphasis">J'ai <text:a xlink:type="simple" xlink:href="doku.php?id=numerique:glossaire#televerser" text:style-name="Internet_20_link" text:visited-style-name="Visited_20_Internet_20_Link">téléversé</text:a> mon fichier blender sur Sloyd. Quand je télécharge ce même fichier depuis la plateforme, je remarque que ce n'est pas le fichier que j'ai téléversé</text:span>. </text:p>
              <text:list text:style-name="List_20_1">
                <text:list-item>
                  <text:p text:style-name="List_20_1_Content"> Cause (possible): vous avez ouvert une ou plusieurs instances de Blender et vous cliquez dans <text:a xlink:type="simple" xlink:href="https://fr.wikipedia.org/wiki/Chrome (navigateur)" text:style-name="Internet_20_link" text:visited-style-name="Visited_20_Internet_20_Link">Chrome</text:a> sur le <text:span text:style-name="Emphasis">popup</text:span> «Ouvrir le fichier téléchargé». </text:p>
                </text:list-item>
                <text:list-item>
                  <text:p text:style-name="List_20_1_Content_Last"> Solution: Comme toujours procéder de la sorte: (1) Lancer un logiciel (ici Blender) puis, «manuellement» (2) ouvrir le fichier «soi-même» dans le logiciel (ici Blender : Menu : Fichier : Ouvrir …).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blender_4"/><text:bookmark-start text:name="blender"/>Blender<text:bookmark-end text:name="__RefHeading___blender_4"/><text:bookmark-end text:name="blender"/></text:h>
      <text:list text:style-name="List_20_1" text:continue-numbering="false">
        <text:list-item>
          <text:p text:style-name="List_20_1_Content_First"> Les objets sont transparents</text:p>
        </text:list-item>
        <text:list-item>
          <text:p text:style-name="List_20_1_Content"> Certains objets sont noirs</text:p>
        </text:list-item>
        <text:list-item>
          <text:p text:style-name="List_20_1_Content"> Je ne retrouve plus mon objet</text:p>
        </text:list-item>
        <text:list-item>
          <text:p text:style-name="List_20_1_Content"> Je suis perdu.e dans la vue 3D</text:p>
        </text:list-item>
        <text:list-item>
          <text:p text:style-name="List_20_1_Content"> ....</text:p>
        </text:list-item>
        <text:list-item>
          <text:p text:style-name="List_20_1_Content"> Cause: Blender est un logiciel «riche et complexe».</text:p>
        </text:list-item>
        <text:list-item>
          <text:p text:style-name="List_20_1_Content_Last"> <text:span text:style-name="Strong_20_Emphasis">Solution</text:span> : suivre les <text:a xlink:type="simple" xlink:href="https://icn.codeatlas.cc/doku.php?id=numerique:conseils#blender" text:style-name="Internet_20_link" text:visited-style-name="Visited_20_Internet_20_Link">conseils</text:a> et consulter l'<text:a xlink:type="simple" xlink:href="doku.php?id=blender:aide" text:style-name="Internet_20_link" text:visited-style-name="Visited_20_Internet_20_Link">Aide</text:a></text:p>
        </text:list-item>
      </text:list>
      <text:h text:style-name="Heading_20_2" text:outline-level="2"><text:bookmark-start text:name="__RefHeading___sloyd_5"/><text:bookmark-start text:name="sloyd"/>Sloyd<text:bookmark-end text:name="__RefHeading___sloyd_5"/><text:bookmark-end text:name="sloyd"/></text:h>
      <text:list text:style-name="List_20_1" text:continue-numbering="false">
        <text:list-item>
          <text:p text:style-name="List_20_1_Content_First"> Un <text:span text:style-name="Strong_20_Emphasis">bandeau rouge</text:span> apparaît dans la partie supérieure contenant un <text:span text:style-name="Strong_20_Emphasis">message d'erreur</text:span>. Il est écrit des choses du genre «le fichier existe dans une version X, impossible d'enregistrer ou de poursuivre…»</text:p>
        </text:list-item>
        <text:list-item>
          <text:p text:style-name="List_20_1_Content"> Cause (probable): vous avez cliqué dans l'«historique» (<text:span text:style-name="Source_20_Text">Révisions</text:span>) et ouvert le fichier dans un état antérieur par rapport à la version actuelle (<text:a xlink:type="simple" xlink:href="https://sloyd.work/Lambda/Livre/commit/f1b248e207b29646b00e852946fa026d75e35aa9" text:style-name="Internet_20_link" text:visited-style-name="Visited_20_Internet_20_Link">exemple</text:a>).</text:p>
        </text:list-item>
        <text:list-item>
          <text:p text:style-name="List_20_1_Content_Last"> Solution: revenir à la racine du dépôt, cliquer sur le menu comme ci-dessous et sélectionner la branche principale <text:span text:style-name="Source_20_Text">main</text:span></text:p>
        </text:list-item>
      </text:list>
      <text:p text:style-name="Text_20_body"><draw:frame draw:style-name="media" draw:name="1" text:anchor-type="as-char" draw:z-index="1" svg:width="14.075833333333cm" svg:height="9.604375cm"><draw:image xlink:href="Pictures/6dff4e31207c294fa595b058075621da.png" xlink:type="simple" xlink:show="embed" xlink:actuate="onLoad"/></draw:frame></text:p>
      <text:h text:style-name="Heading_20_2" text:outline-level="2"><text:bookmark-start text:name="__RefHeading___python_6"/><text:bookmark-start text:name="python"/>Python<text:bookmark-end text:name="__RefHeading___python_6"/><text:bookmark-end text:name="python"/></text:h>
      <text:p text:style-name="Text_20_body">Si on écrit une boucle infinie comme par exemple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while</text:span> <text:span text:style-name="highlight_kw2">True</text:span>:<text:line-break/><text:s text:c="2"/><text:span text:style-name="highlight_kw1">print</text:span><text:span text:style-name="highlight_br0">(</text:span><text:span text:style-name="highlight_st0">"...et encore,"</text:span><text:span text:style-name="highlight_br0">)</text:span></text:p>
          </table:table-cell>
        </table:table-row>
      </table:table>
      <text:p text:style-name="Text_20_body">Le système est totalement bloqué et la seule solution, c'est de forcer l'arrêt de Blender. Sous Windows il faut maintenir enfoncées les touches: <text:a xlink:type="simple" xlink:href="https://fr.wikipedia.org/wiki/Ctrl-Alt-Delete" text:style-name="Internet_20_link" text:visited-style-name="Visited_20_Internet_20_Link">CONTRÔLE + ALT + SUPPR</text:a>. Ensuite il faut cliquer sur <text:span text:style-name="Source_20_Text">Gestionnaire de tâche</text:span> … si si 🇪🇸 !</text:p>
      <text:p text:style-name="Text_20_body"><draw:a xlink:type="simple" xlink:href="https://www.softzone.es/app/uploads-softzone.es/2022/02/Ctrl-Alt-y-Supr-opciones.jpg"><draw:frame draw:style-name="media" draw:name="2" text:anchor-type="as-char" draw:z-index="2" svg:width="23.8125cm" style:rel-width="100%" svg:height="17.859375cm" style:rel-height="scale"><draw:image xlink:href="Pictures/0b3471b98a236159ba5675096d9f450f.jpg" xlink:type="simple" xlink:show="embed" xlink:actuate="onLoad"/></draw:frame></draw:a></text:p>
      <text:p text:style-name="Text_20_body">puis chercher <text:a xlink:type="simple" xlink:href="https://www.itigic.com/fr/control-alt-delete-keyboard-shortcut-what-is-it-for/" text:style-name="Internet_20_link" text:visited-style-name="Visited_20_Internet_20_Link">dans la liste</text:a> <text:span text:style-name="Source_20_Text">Blender</text:span>. </text:p>
      <text:p text:style-name="Text_20_body"><draw:a xlink:type="simple" xlink:href="https://www.softzone.es/app/uploads-softzone.es/2020/04/Administrador-tareas-Windows-10-procesos.jpg"><draw:frame draw:style-name="media" draw:name="3" text:anchor-type="as-char" draw:z-index="3" svg:width="19.949583333333cm" style:rel-width="100%" svg:height="19.023541666667cm" style:rel-height="scale"><draw:image xlink:href="Pictures/5503fe3ace0617a7c24e23afd28d8d5c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ecueils</dc:title>
  </office:meta>
</office:document-meta>
</file>