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ed5115f88f39fe65b19b65c572952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code"/><text:bookmark-start text:name="__RefHeading___code_1"/><text:bookmark-start text:name="code"/>Code<text:bookmark-end text:name="__RefHeading___code_1"/><text:bookmark-end text:name="code"/></text:h>
      <text:p text:style-name="Text_20_body"><draw:a xlink:type="simple" xlink:href="https://upload.wikimedia.org/wikipedia/commons/0/03/Tablature_Luth_1521.jpg"><draw:frame draw:style-name="media" draw:name="0" text:anchor-type="as-char" draw:z-index="0" svg:width="9.2604166666667cm" svg:height="6.6869956140351cm"><draw:image xlink:href="Pictures/f1ed5115f88f39fe65b19b65c572952e.jpg" xlink:type="simple" xlink:show="embed" xlink:actuate="onLoad"/></draw:frame></draw:a></text:p>
      <text:p text:style-name="Text_20_body"><text:span text:style-name="sup">Image: <text:a xlink:type="simple" xlink:href="https://fr.wikipedia.org/wiki/Tablature" text:style-name="Internet_20_link" text:visited-style-name="Visited_20_Internet_20_Link">Tablature</text:a></text:span></text:p>
      <text:list text:style-name="List_20_1" text:continue-numbering="false">
        <text:list-item>
          <text:p text:style-name="List_20_1_Content_First"> Le <text:a xlink:type="simple" xlink:href="http://www.cnrtl.fr/definition/code" text:style-name="Internet_20_link" text:visited-style-name="Visited_20_Internet_20_Link">code</text:a> c'est un «système de symboles permettant de représenter une information dans un domaine technique [informatique, télécommunications, techniques audio-visuelles].»</text:p>
        </text:list-item>
        <text:list-item>
          <text:p text:style-name="List_20_1_Content"> Mais c'est aussi l'«ensemble de lois concernant les matières d'une branche du Droit»</text:p>
        </text:list-item>
        <text:list-item>
          <text:p text:style-name="List_20_1_Content"> Plus généralement, on peut dire que c'est l'«ensemble de règles ou contraintes qui assurent le fonctionnement du langage [naturel]»</text:p>
        </text:list-item>
        <text:list-item>
          <text:p text:style-name="List_20_1_Content"> Voici donc un échantillon de ce que le <text:a xlink:type="simple" xlink:href="https://www.cnrtl.fr/definition/code" text:style-name="Internet_20_link" text:visited-style-name="Visited_20_Internet_20_Link">CNRTL</text:a> nous propose de définir comme étant le « code ».</text:p>
        </text:list-item>
        <text:list-item>
          <text:p text:style-name="List_20_1_Content"> Si on regarde du côté des <text:a xlink:type="simple" xlink:href="https://www.cnrtl.fr/synonymie/code" text:style-name="Internet_20_link" text:visited-style-name="Visited_20_Internet_20_Link">synonymes</text:a>, on voit que le « code » peut faire référence à l'idée d'<text:a xlink:type="simple" xlink:href="http://www.cnrtl.fr/definition/information" text:style-name="Internet_20_link" text:visited-style-name="Visited_20_Internet_20_Link">information</text:a> et de <text:a xlink:type="simple" xlink:href="http://www.cnrtl.fr/definition/codification" text:style-name="Internet_20_link" text:visited-style-name="Visited_20_Internet_20_Link">codification</text:a>.</text:p>
        </text:list-item>
        <text:list-item>
          <text:p text:style-name="List_20_1_Content_Last"> L'ensemble de ces symboles fait donc l'objet de <text:a xlink:type="simple" xlink:href="http://www.cnrtl.fr/definition/convention" text:style-name="Internet_20_link" text:visited-style-name="Visited_20_Internet_20_Link">conventions</text:a>.</text:p>
        </text:list-item>
      </text:list>
      <text:h text:style-name="Heading_20_2" text:outline-level="2"><text:bookmark-start text:name="__RefHeading___code_musique_2"/><text:bookmark-start text:name="code_musique"/>Code &amp; Musique<text:bookmark-end text:name="__RefHeading___code_musique_2"/><text:bookmark-end text:name="code_musique"/></text:h>
      <text:list text:style-name="List_20_1" text:continue-numbering="false">
        <text:list-item>
          <text:p text:style-name="List_20_1_Content_First"> Ces conventions font souvent l'objet d'un système de <text:a xlink:type="simple" xlink:href="http://www.cnrtl.fr/definition/notation" text:style-name="Internet_20_link" text:visited-style-name="Visited_20_Internet_20_Link">notation</text:a></text:p>
        </text:list-item>
        <text:list-item>
          <text:p text:style-name="List_20_1_Content"> Comme ce peut être le cas par exemple dans les différents systèmes de <text:a xlink:type="simple" xlink:href="https://fr.wikipedia.org/wiki/Notation musicale" text:style-name="Internet_20_link" text:visited-style-name="Visited_20_Internet_20_Link">notation musicale</text:a>.</text:p>
        </text:list-item>
        <text:list-item>
          <text:p text:style-name="List_20_1_Content"> On peut, par exemple, produire des sons à partir d'un code.</text:p>
        </text:list-item>
        <text:list-item>
          <text:p text:style-name="List_20_1_Content"> Faites un essai avec <text:span text:style-name="Strong_20_Emphasis"><text:a xlink:type="simple" xlink:href="https://strudel.tidalcycles.org/workshop/getting-started" text:style-name="Internet_20_link" text:visited-style-name="Visited_20_Internet_20_Link">🎶 Strudel</text:a></text:span> !</text:p>
        </text:list-item>
        <text:list-item>
          <text:p text:style-name="List_20_1_Content"> À vrai dire, on peut même <text:a xlink:type="simple" xlink:href="https://codepark.cc/fourth_encounter.html" text:style-name="Internet_20_link" text:visited-style-name="Visited_20_Internet_20_Link">mélanger images et sons</text:a>.</text:p>
        </text:list-item>
        <text:list-item>
          <text:p text:style-name="List_20_1_Content"> Et pourquoi pas <text:a xlink:type="simple" xlink:href="https://codepark.cc/parametric_pastry.html" text:style-name="Internet_20_link" text:visited-style-name="Visited_20_Internet_20_Link">faire des gâteaux</text:a>...</text:p>
        </text:list-item>
        <text:list-item>
          <text:p text:style-name="List_20_1_Content"> Autant commencer avec <text:a xlink:type="simple" xlink:href="https://icn.codeatlas.cc/doku.php?id=python:start" text:style-name="Internet_20_link" text:visited-style-name="Visited_20_Internet_20_Link">Python 🐍</text:a></text:p>
        </text:list-item>
        <text:list-item>
          <text:p text:style-name="List_20_1_Content"> Ou bien s'initier à <text:a xlink:type="simple" xlink:href="https://fr.wikipedia.org/wiki/Scratch (langage)" text:style-name="Internet_20_link" text:visited-style-name="Visited_20_Internet_20_Link">Scratch</text:a> sur <text:a xlink:type="simple" xlink:href="https://code.org/" text:style-name="Internet_20_link" text:visited-style-name="Visited_20_Internet_20_Link">Code.org</text:a></text:p>
        </text:list-item>
        <text:list-item>
          <text:p text:style-name="List_20_1_Content_Last"> Ensuite, il s'agit d'<text:a xlink:type="simple" xlink:href="https://sites.google.com/site/pablomayrgundter/code?authuser=0#h.p_ID_46" text:style-name="Internet_20_link" text:visited-style-name="Visited_20_Internet_20_Link">apprendre à programmer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code</dc:title>
  </office:meta>
</office:document-meta>
</file>