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chemin"/><text:bookmark-start text:name="__RefHeading___chemin_1"/><text:bookmark-start text:name="chemin"/>Chemin<text:bookmark-end text:name="__RefHeading___chemin_1"/><text:bookmark-end text:name="chemin"/></text:h>
      <text:list text:style-name="List_20_1" text:continue-numbering="false">
        <text:list-item>
          <text:p text:style-name="List_20_1_Content_First"> Pour retrouver un fichier dans l'<text:a xlink:type="simple" xlink:href="https://icn.codeatlas.cc/doku.php?id=numerique:fichier#arborescence" text:style-name="Internet_20_link" text:visited-style-name="Visited_20_Internet_20_Link">arborescence</text:a>, il faut connaître son <text:a xlink:type="simple" xlink:href="https://fr.wikipedia.org/wiki/Chemin d&amp;#39;accès" text:style-name="Internet_20_link" text:visited-style-name="Visited_20_Internet_20_Link">chemin</text:a>.</text:p>
        </text:list-item>
        <text:list-item>
          <text:p text:style-name="List_20_1_Content"> En anglais, chemin se dit «path».</text:p>
        </text:list-item>
        <text:list-item>
          <text:p text:style-name="List_20_1_Content"> Il existe 2 types de chemins:</text:p>
          <text:list text:style-name="List_20_1">
            <text:list-item>
              <text:p text:style-name="List_20_1_Content"> les <text:a xlink:type="simple" xlink:href="https://fr.wiktionary.org/wiki/chemin_absolu" text:style-name="Internet_20_link" text:visited-style-name="Visited_20_Internet_20_Link">chemins absolus</text:a>, et</text:p>
            </text:list-item>
            <text:list-item>
              <text:p text:style-name="List_20_1_Content_Last"> les <text:a xlink:type="simple" xlink:href="https://fr.wiktionary.org/wiki/chemin_relatif" text:style-name="Internet_20_link" text:visited-style-name="Visited_20_Internet_20_Link">chemins relatifs</text:a></text:p>
            </text:list-item>
          </text:list>
        </text:list-item>
      </text:list>
      <text:h text:style-name="Heading_20_2" text:outline-level="2"><text:bookmark-start text:name="__RefHeading___chemins_absolus_2"/><text:bookmark-start text:name="chemins_absolus"/>Chemins absolus<text:bookmark-end text:name="__RefHeading___chemins_absolus_2"/><text:bookmark-end text:name="chemins_absolus"/></text:h>
      <text:list text:style-name="List_20_1" text:continue-numbering="false">
        <text:list-item>
          <text:p text:style-name="List_20_1_Content_First"> Les <text:span text:style-name="Strong_20_Emphasis">chemins absolus</text:span> font références à la racine du système (ou du disque dur) (voir <text:a xlink:type="simple" xlink:href="https://icn.codeatlas.cc/doku.php?id=numerique:fichier" text:style-name="Internet_20_link" text:visited-style-name="Visited_20_Internet_20_Link">Fichier</text:a>):</text:p>
          <text:list text:style-name="List_20_1">
            <text:list-item>
              <text:p text:style-name="List_20_1_Content"> des lettres sous Windows: <text:span text:style-name="Source_20_Text">C:\</text:span>, <text:span text:style-name="Source_20_Text">F:\</text:span>, <text:span text:style-name="Source_20_Text">Z:\</text:span> ...</text:p>
            </text:list-item>
            <text:list-item>
              <text:p text:style-name="List_20_1_Content_Last"> une barre oblique <text:span text:style-name="Source_20_Text">/</text:span> (<text:span text:style-name="Emphasis">slash</text:span>) sur Mac ou Linux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fr.wikipedia.org/wiki/R%C3%A9pertoire_(informatique)#Sous_Windows" text:style-name="Internet_20_link" text:visited-style-name="Visited_20_Internet_20_Link">Sous Windows, un chemin absolu</text:a> ressemble à : <text:span text:style-name="Source_20_Text">C:\che\min\vers\fichier.jpg</text:span> </text:p>
        </text:list-item>
        <text:list-item>
          <text:p text:style-name="List_20_1_Content"> <text:a xlink:type="simple" xlink:href="https://fr.wikipedia.org/wiki/R%C3%A9pertoire_(informatique)#Sur_le_web_et_sous_UNIX" text:style-name="Internet_20_link" text:visited-style-name="Visited_20_Internet_20_Link">Sur Mac ou Linux</text:a>, cela ressemble plutôt à: <text:span text:style-name="Source_20_Text">/che/min/vers/fichier.jpg</text:span></text:p>
        </text:list-item>
        <text:list-item>
          <text:p text:style-name="List_20_1_Content_Last"> Dans les deux cas il s'agit donc d'un fichier <text:span text:style-name="Source_20_Text">fichier.jpg</text:span> dans un dossier <text:span text:style-name="Source_20_Text">vers</text:span> qui est dans un dossier <text:span text:style-name="Source_20_Text">min</text:span> lui même dans un dossier <text:span text:style-name="Source_20_Text">che</text:span>!</text:p>
        </text:list-item>
      </text:list>
      <text:list text:style-name="List_20_1" text:continue-numbering="false">
        <text:list-item>
          <text:p text:style-name="LastListParagraph_List_20_1_Content_First"> On dit que ces chemins sont <text:span text:style-name="Strong_20_Emphasis">absolus</text:span> car ils font référence à la <text:span text:style-name="Strong_20_Emphasis">racine</text:span> (<text:span text:style-name="Emphasis">root</text:span>) du système: <text:span text:style-name="Source_20_Text">C:\</text:span> ou <text:span text:style-name="Source_20_Text">/</text:span> </text:p>
        </text:list-item>
      </text:list>
      <text:h text:style-name="Heading_20_2" text:outline-level="2"><text:bookmark-start text:name="__RefHeading___chemins_relatifs_3"/><text:bookmark-start text:name="chemins_relatifs"/>Chemins relatifs<text:bookmark-end text:name="__RefHeading___chemins_relatifs_3"/><text:bookmark-end text:name="chemins_relatifs"/></text:h>
      <text:list text:style-name="List_20_1" text:continue-numbering="false">
        <text:list-item>
          <text:p text:style-name="List_20_1_Content_First"> Un chemin est dit «relatif» quand il ne fait pas référence à la racine du système.</text:p>
        </text:list-item>
        <text:list-item>
          <text:p text:style-name="List_20_1_Content"> Par exemple <text:span text:style-name="Source_20_Text">blend/alphaville.blend</text:span> ou <text:span text:style-name="Source_20_Text">blend\alphaville.blend</text:span></text:p>
        </text:list-item>
        <text:list-item>
          <text:p text:style-name="List_20_1_Content_Last"> Ce chemin fait référence <text:span text:style-name="Strong_20_Emphasis">«localement»</text:span> à un dossier nommé <text:span text:style-name="Source_20_Text">blend</text:span> contenant un fichier nommé <text:span text:style-name="Source_20_Text">alphaville.blend</text:span></text:p>
        </text:list-item>
      </text:list>
      <text:h text:style-name="Heading_20_2" text:outline-level="2"><text:bookmark-start text:name="__RefHeading___regle_generale_4"/><text:bookmark-start text:name="regle_generale"/>Règle générale<text:bookmark-end text:name="__RefHeading___regle_generale_4"/><text:bookmark-end text:name="regle_generale"/></text:h>
      <text:p text:style-name="Text_20_body"><draw:a xlink:type="simple" xlink:href="https://upload.wikimedia.org/wikipedia/commons/thumb/a/a5/Naro%2C_blue-eyed_cross-siamese_cat%2C_at_Josselin_17.jpg/320px-Naro%2C_blue-eyed_cross-siamese_cat%2C_at_Josselin_17.jpg"><draw:frame draw:style-name="media" draw:name="0" text:anchor-type="as-char" draw:z-index="0" svg:width="" svg:rel-width="100%" svg:height="0cm"><draw:image xlink:href="https://upload.wikimedia.org/wikipedia/commons/thumb/a/a5/Naro%2C_blue-eyed_cross-siamese_cat%2C_at_Josselin_17.jpg/320px-Naro%2C_blue-eyed_cross-siamese_cat%2C_at_Josselin_17.jpg" xlink:type="simple" xlink:show="embed" xlink:actuate="onLoad"/></draw:frame></draw:a></text:p>
      <text:p text:style-name="Text_20_body"><text:span text:style-name="sup"><text:a xlink:type="simple" xlink:href="https://commons.wikimedia.org/wiki/User:Tsaag_Valren" text:style-name="Internet_20_link" text:visited-style-name="Visited_20_Internet_20_Link">Chacun cherche son chat</text:a></text:span></text:p>
      <text:list text:style-name="List_20_1" text:continue-numbering="false">
        <text:list-item>
          <text:p text:style-name="List_20_1_Content_First"> En règle générale, il faut toujours utiliser les <text:span text:style-name="Strong_20_Emphasis">chemins relatifs</text:span>. Ainsi vos projets numériques sont «transportables»: vous pouvez les déplacer où bon vous semble (dans un autre dossier, sur un autre ordinateur, sur une plateforme, une clé usb…) les chemins restent valides.</text:p>
        </text:list-item>
        <text:list-item>
          <text:p text:style-name="List_20_1_Content_Last"> Exemple: vous réalisez une mise en page avec InDesign ou <text:a xlink:type="simple" xlink:href="https://fr.wikipedia.org/wiki/Scribus" text:style-name="Internet_20_link" text:visited-style-name="Visited_20_Internet_20_Link">Scribus</text:a>. Votre projet est situé quelque part dans un dossier (par exemple dans le dossier <text:span text:style-name="Source_20_Text">mon_projet</text:span>) et il porte un nom (par exemple <text:span text:style-name="Source_20_Text">mep.sla</text:span>). Si vous ajoutez une image <text:span text:style-name="Source_20_Text">chat.jpg</text:span> contenu dans le dossier <text:span text:style-name="Source_20_Text">mon_projet/images/</text:span> il faut faire référence dans <text:span text:style-name="Source_20_Text">mep.sla</text:span> au fichier <text:span text:style-name="Source_20_Text">chat.jpg</text:span> de façon relative: <text:span text:style-name="Source_20_Text">images/chat.jpg</text:span> et non absolu: <text:span text:style-name="Source_20_Text">/home/fritz/mon_projet/images/chat.jpg</text:span>.</text:p>
        </text:list-item>
      </text:list>
      <text:h text:style-name="Heading_20_2" text:outline-level="2"><text:bookmark-start text:name="__RefHeading___archives_5"/><text:bookmark-start text:name="archives"/>Archives<text:bookmark-end text:name="__RefHeading___archives_5"/><text:bookmark-end text:name="archives"/></text:h>
      <text:list text:style-name="List_20_1" text:continue-numbering="false">
        <text:list-item>
          <text:p text:style-name="List_20_1_Content_First"> On peut créer une archive de toute une arborescence de dossiers et de fichiers en créant </text:p>
        </text:list-item>
        <text:list-item>
          <text:p text:style-name="List_20_1_Content"> un <text:span text:style-name="Strong_20_Emphasis"><text:a xlink:type="simple" xlink:href="https://fr.wikipedia.org/wiki/ZIP (format de fichier)" text:style-name="Internet_20_link" text:visited-style-name="Visited_20_Internet_20_Link">fichier ZIP</text:a></text:span>.</text:p>
        </text:list-item>
        <text:list-item>
          <text:p text:style-name="List_20_1_Content"> <text:a xlink:type="simple" xlink:href="https://support.microsoft.com/fr-fr/windows/compresser-et-d%C3%A9compresser-des-fichiers-8d28fa72-f2f9-712f-67df-f80cf89fd4e5" text:style-name="Internet_20_link" text:visited-style-name="Visited_20_Internet_20_Link">Sur Windows</text:a> :</text:p>
          <text:list text:style-name="List_20_1">
            <text:list-item>
              <text:p text:style-name="List_20_1_Content"> Créer un fichier ZIP : <text:span text:style-name="Source_20_Text">Bouton droit &gt; Envoyer vers &gt; Dossier compressé.</text:span></text:p>
            </text:list-item>
            <text:list-item>
              <text:p text:style-name="List_20_1_Content_Last"> Décompresser un fichier ZIP : <text:span text:style-name="Source_20_Text">Bouton droit &gt; Extraire tout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chemin</dc:title>
  </office:meta>
</office:document-meta>
</file>