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02a60c439439d7eaee2f5bbb66d8fdb.png"/>
  <manifest:file-entry manifest:media-type="image/png" manifest:full-path="Pictures/67e94c7883511dd56cff3964bbc34d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hemata:vecteur"/><text:bookmark-start text:name="__RefHeading___vecteur_1"/><text:bookmark-start text:name="vecteur"/>Vecteur<text:bookmark-end text:name="__RefHeading___vecteur_1"/><text:bookmark-end text:name="vecteur"/></text:h>
      <text:list text:style-name="List_20_1" text:continue-numbering="false">
        <text:list-item>
          <text:p text:style-name="LastListParagraph_List_20_1_Content_First"> Un <text:a xlink:type="simple" xlink:href="https://fr.wikipedia.org/wiki/vecteur" text:style-name="Internet_20_link" text:visited-style-name="Visited_20_Internet_20_Link">vecteur</text:a> «déplace» un point A vers un point B dans une <text:a xlink:type="simple" xlink:href="https://fr.wikipedia.org/wiki/direction (géométrie)" text:style-name="Internet_20_link" text:visited-style-name="Visited_20_Internet_20_Link">direction</text:a> (la ligne), un sens (la flèche) et d'une longueur donnée (la distance entre A et B, c'est la «longueur» du vecteur qu'on appelle «norme»). </text:p>
        </text:list-item>
      </text:list>
      <text:p text:style-name="Text_20_body"><draw:frame draw:style-name="media" draw:name="0" text:anchor-type="as-char" draw:z-index="0" svg:width="8.969375cm" svg:height="4.4714583333333cm"><draw:image xlink:href="Pictures/502a60c439439d7eaee2f5bbb66d8fdb.png" xlink:type="simple" xlink:show="embed" xlink:actuate="onLoad"/></draw:frame></text:p>
      <text:list text:style-name="List_20_1" text:continue-numbering="false">
        <text:list-item>
          <text:p text:style-name="List_20_1_Content_First"> On peut:</text:p>
        </text:list-item>
        <text:list-item>
          <text:p text:style-name="List_20_1_Content"> représenter les vecteurs comme des <text:span text:style-name="Strong_20_Emphasis">flèches</text:span> (sous forme géométrique).</text:p>
        </text:list-item>
        <text:list-item>
          <text:p text:style-name="List_20_1_Content"> Mais on peut aussi (et c'est très utile pour faire de la 3D),</text:p>
        </text:list-item>
        <text:list-item>
          <text:p text:style-name="List_20_1_Content_Last"> représenter les vecteurs comme des <text:span text:style-name="Strong_20_Emphasis">tableaux</text:span> de valeurs:  (sous forme algébrique).</text:p>
        </text:list-item>
      </text:list>
      <text:list text:style-name="List_20_1" text:continue-numbering="false">
        <text:list-item>
          <text:p text:style-name="List_20_1_Content_First"> Nous pouvons réaliser un certain nombre d'opérations sur ces objets que nous appelons des vecteurs de la même manière que nous le faisons sur des objets que nous appelons des nombres.</text:p>
        </text:list-item>
        <text:list-item>
          <text:p text:style-name="List_20_1_Content_Last"> Nous pouvons par exemple <text:span text:style-name="Strong_20_Emphasis"><text:a xlink:type="simple" xlink:href="https://fr.wikipedia.org/wiki/Somme_vectorielle" text:style-name="Internet_20_link" text:visited-style-name="Visited_20_Internet_20_Link">additionner</text:a></text:span> des vecteurs, le résultat «géométrique» est le suivant:</text:p>
        </text:list-item>
      </text:list>
      <text:p text:style-name="Text_20_body"><draw:frame draw:style-name="media" draw:name="1" text:anchor-type="as-char" draw:z-index="1" svg:width="9.2604166666667cm" svg:height="4.2156206415621cm"><draw:image xlink:href="Pictures/67e94c7883511dd56cff3964bbc34d9f.png" xlink:type="simple" xlink:show="embed" xlink:actuate="onLoad"/></draw:frame></text:p>
      <text:list text:style-name="List_20_1" text:continue-numbering="false">
        <text:list-item>
          <text:p text:style-name="LastListParagraph_List_20_1_Content_First"> La même opération d'un point de vue «algébrique» se réalise ainsi:</text:p>
        </text:list-item>
      </text:list>
      <text:p text:style-name="Preformatted_20_Text">a = (xa,ya,za)<text:line-break/>b = (xb,yb,zb)<text:line-break/>a + b = c = (xa + xb, ya + yb, za + zb)</text:p>
      <text:list text:style-name="List_20_1" text:continue-numbering="false">
        <text:list-item>
          <text:p text:style-name="LastListParagraph_List_20_1_Content_First"> Élémentaire mon cher <text:a xlink:type="simple" xlink:href="https://fr.wikipedia.org/wiki/Docteur_Watson" text:style-name="Internet_20_link" text:visited-style-name="Visited_20_Internet_20_Link">Watson</text:a>! </text:p>
        </text:list-item>
      </text:list>
      <text:list text:style-name="List_20_1" text:continue-numbering="false">
        <text:list-item>
          <text:p text:style-name="List_20_1_Content_First"> Voir l'exemple de l'<text:a xlink:type="simple" xlink:href="https://www.codeatlas.cc/maths/geogebra/" text:style-name="Internet_20_link" text:visited-style-name="Visited_20_Internet_20_Link">échiquier</text:a> et la <text:a xlink:type="simple" xlink:href="https://www.geogebra.org/m/WsyahSJr" text:style-name="Internet_20_link" text:visited-style-name="Visited_20_Internet_20_Link">liste</text:a> des ressources Geogebra.</text:p>
        </text:list-item>
        <text:list-item>
          <text:p text:style-name="List_20_1_Content"> <text:span text:style-name="Strong_20_Emphasis">Utiliser la <text:a xlink:type="simple" xlink:href="https://www.geogebra.org/calculator" text:style-name="Internet_20_link" text:visited-style-name="Visited_20_Internet_20_Link">calculette</text:a> pour tester des compositions de vecteurs.</text:span></text:p>
        </text:list-item>
        <text:list-item>
          <text:p text:style-name="List_20_1_Content_Last"> Et Python pour composer des <text:a xlink:type="simple" xlink:href="https://icn.codeatlas.cc/doku.php?id=python:semaphore" text:style-name="Internet_20_link" text:visited-style-name="Visited_20_Internet_20_Link">Sémaphores</text:a> paramétriques <text:note text:id="ftn0" text:note-class="footnote"><text:note-citation text:label="1)">1)</text:note-citation><text:note-body><text:p text:style-name="Footnote">indice: additionner des nombres cela ne suffit pas… il faut utiliser des <text:a xlink:type="simple" xlink:href="https://docs.blender.org/api/current/mathutils.html" text:style-name="Internet_20_link" text:visited-style-name="Visited_20_Internet_20_Link">vecteurs</text:a></text:p></text:note-body></text:no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mathemata:vecteur</dc:title>
  </office:meta>
</office:document-meta>
</file>