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d5e543d18a5aabcf1c7edf6d411487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pi"/><text:bookmark-start text:name="__RefHeading___histoire_de_π_1"/><text:bookmark-start text:name="histoire_de_π"/>Histoire de π<text:bookmark-end text:name="__RefHeading___histoire_de_π_1"/><text:bookmark-end text:name="histoire_de_π"/></text:h>
      <text:list text:style-name="List_20_1" text:continue-numbering="false">
        <text:list-item>
          <text:p text:style-name="List_20_1_Content_First"> <text:a xlink:type="simple" xlink:href="https://fr.wikipedia.org/wiki/Pi" text:style-name="Internet_20_link" text:visited-style-name="Visited_20_Internet_20_Link">Pi</text:a>, c'est une longue, une très longue histoire...</text:p>
        </text:list-item>
        <text:list-item>
          <text:p text:style-name="List_20_1_Content"> Pour faire court, intéressons-nous à la science des triangles</text:p>
        </text:list-item>
        <text:list-item>
          <text:p text:style-name="List_20_1_Content_Last"> qu'on appelle la <text:a xlink:type="simple" xlink:href="https://fr.wikipedia.org/wiki/trigonométrie" text:style-name="Internet_20_link" text:visited-style-name="Visited_20_Internet_20_Link">trigonométrie</text:a>.</text:p>
        </text:list-item>
      </text:list>
      <text:h text:style-name="Heading_20_2" text:outline-level="2"><text:bookmark-start text:name="__RefHeading___le_cercle_2"/><text:bookmark-start text:name="le_cercle"/>Le Cercle<text:bookmark-end text:name="__RefHeading___le_cercle_2"/><text:bookmark-end text:name="le_cercle"/></text:h>
      <text:list text:style-name="List_20_1" text:continue-numbering="false">
        <text:list-item>
          <text:p text:style-name="LastListParagraph_List_20_1_Content_First"> <text:a xlink:type="simple" xlink:href="https://fr.wikipedia.org/wiki/Cercle trigonométrique" text:style-name="Internet_20_link" text:visited-style-name="Visited_20_Internet_20_Link">Cercle trigonométrique</text:a></text:p>
        </text:list-item>
      </text:list>
      <text:h text:style-name="Heading_20_2" text:outline-level="2"><text:bookmark-start text:name="__RefHeading___les_formules_de_base_3"/><text:bookmark-start text:name="les_formules_de_base"/>Les Formules de base<text:bookmark-end text:name="__RefHeading___les_formules_de_base_3"/><text:bookmark-end text:name="les_formules_de_base"/></text:h>
      <text:list text:style-name="List_20_1" text:continue-numbering="false">
        <text:list-item>
          <text:p text:style-name="LastListParagraph_List_20_1_Content_First"> <text:a xlink:type="simple" xlink:href="https://fr.wikipedia.org/wiki/Trigonom%C3%A9trie#Trigonom%C3%A9trie" text:style-name="Internet_20_link" text:visited-style-name="Visited_20_Internet_20_Link">Formules</text:a></text:p>
        </text:list-item>
      </text:list>
      <text:h text:style-name="Heading_20_2" text:outline-level="2"><text:bookmark-start text:name="__RefHeading___les_radians_4"/><text:bookmark-start text:name="les_radians"/>Les Radians<text:bookmark-end text:name="__RefHeading___les_radians_4"/><text:bookmark-end text:name="les_radians"/></text:h>
      <text:list text:style-name="List_20_1" text:continue-numbering="false">
        <text:list-item>
          <text:p text:style-name="List_20_1_Content_First"> <text:a xlink:type="simple" xlink:href="https://fr.wikipedia.org/wiki/Radian" text:style-name="Internet_20_link" text:visited-style-name="Visited_20_Internet_20_Link">Radian</text:a></text:p>
        </text:list-item>
        <text:list-item>
          <text:p text:style-name="List_20_1_Content"> π / 2 = 90°</text:p>
        </text:list-item>
        <text:list-item>
          <text:p text:style-name="List_20_1_Content"> π = 180°</text:p>
        </text:list-item>
        <text:list-item>
          <text:p text:style-name="List_20_1_Content"> 2π = 360°</text:p>
        </text:list-item>
        <text:list-item>
          <text:p text:style-name="List_20_1_Content_Last"> ...</text:p>
        </text:list-item>
      </text:list>
      <text:p text:style-name="Text_20_body"><draw:a xlink:type="simple" xlink:href="https://upload.wikimedia.org/wikipedia/commons/4/4e/Circle_radians.gif"><draw:frame draw:style-name="media" draw:name="0" text:anchor-type="as-char" draw:z-index="0" svg:width="11.90625cm" svg:height="11.90625cm"><draw:image xlink:href="Pictures/fd5e543d18a5aabcf1c7edf6d4114870.gif" xlink:type="simple" xlink:show="embed" xlink:actuate="onLoad"/></draw:frame></draw:a></text:p>
      <text:p text:style-name="Text_20_body"><text:span text:style-name="sup">Image: Wikipedia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pi</dc:title>
  </office:meta>
</office:document-meta>
</file>