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echelle"/><text:bookmark-start text:name="__RefHeading___echelle_1"/><text:bookmark-start text:name="echelle"/>Échelle<text:bookmark-end text:name="__RefHeading___echelle_1"/><text:bookmark-end text:name="echelle"/></text:h>
      <text:list text:style-name="List_20_1" text:continue-numbering="false">
        <text:list-item>
          <text:p text:style-name="LastListParagraph_List_20_1_Content_First"> <text:a xlink:type="simple" xlink:href="https://fr.wikipedia.org/wiki/Échelle_(proportion)" text:style-name="Internet_20_link" text:visited-style-name="Visited_20_Internet_20_Link">Échelle</text:a> :  rapport entre la mesure d'un objet réel et la mesure de sa représentation. <text:a xlink:type="simple" xlink:href="https://fr.wikipedia.org/wiki/%C3%89chelle_(proportion)#%C3%89chelles_de_repr%C3%A9sentation_en_architecture" text:style-name="Internet_20_link" text:visited-style-name="Visited_20_Internet_20_Link">Échelles de représentation en architecture</text:a>.</text:p>
        </text:list-item>
      </text:list>
      <text:h text:style-name="Heading_20_2" text:outline-level="2"><text:bookmark-start text:name="__RefHeading___mesure_2"/><text:bookmark-start text:name="mesure"/>Mesure<text:bookmark-end text:name="__RefHeading___mesure_2"/><text:bookmark-end text:name="mesure"/></text:h>
      <text:list text:style-name="List_20_1" text:continue-numbering="false">
        <text:list-item>
          <text:p text:style-name="LastListParagraph_List_20_1_Content_First"> <text:a xlink:type="simple" xlink:href="http://www.cnrtl.fr/definition/Mesure" text:style-name="Internet_20_link" text:visited-style-name="Visited_20_Internet_20_Link">Mesure</text:a> :  <text:span text:style-name="underline">Évaluation</text:span> d'une grandeur ou d'une quantité, <text:span text:style-name="underline">par comparaison</text:span> avec une autre de même espèce, prise comme terme de référence.</text:p>
        </text:list-item>
      </text:list>
      <text:h text:style-name="Heading_20_2" text:outline-level="2"><text:bookmark-start text:name="__RefHeading___rapport_3"/><text:bookmark-start text:name="rapport"/>Rapport<text:bookmark-end text:name="__RefHeading___rapport_3"/><text:bookmark-end text:name="rapport"/></text:h>
      <text:list text:style-name="List_20_1" text:continue-numbering="false">
        <text:list-item>
          <text:p text:style-name="List_20_1_Content_First"> <text:a xlink:type="simple" xlink:href="http://www.cnrtl.fr/definition/Rapport" text:style-name="Internet_20_link" text:visited-style-name="Visited_20_Internet_20_Link">Rapport</text:a> : <text:span text:style-name="underline">Relation</text:span> résultant de la <text:span text:style-name="underline">comparaison</text:span> de deux grandeurs inégales, mais de même espèce, et qui peut être évaluée avec précision.</text:p>
        </text:list-item>
        <text:list-item>
          <text:p text:style-name="List_20_1_Content_Last"> Voir <text:a xlink:type="simple" xlink:href="https://fr.wikipedia.org/wiki/Agrandissement et réduction" text:style-name="Internet_20_link" text:visited-style-name="Visited_20_Internet_20_Link">Agrandissement et réduction</text:a></text:p>
        </text:list-item>
      </text:list>
      <text:h text:style-name="Heading_20_2" text:outline-level="2"><text:bookmark-start text:name="__RefHeading___regle_de_3_4"/><text:bookmark-start text:name="regle_de_3"/>Règle de 3<text:bookmark-end text:name="__RefHeading___regle_de_3_4"/><text:bookmark-end text:name="regle_de_3"/></text:h>
      <text:list text:style-name="List_20_1" text:continue-numbering="false">
        <text:list-item>
          <text:p text:style-name="LastListParagraph_List_20_1_Content_First"> <text:a xlink:type="simple" xlink:href="https://fr.wikipedia.org/wiki/Règle de trois" text:style-name="Internet_20_link" text:visited-style-name="Visited_20_Internet_20_Link">Règle de trois</text:a></text:p>
        </text:list-item>
      </text:list>
      <text:p text:style-name="Horizontal_20_Line"/>
      <text:p text:style-name="Text_20_body"><draw:a xlink:type="simple" xlink:href="https://upload.wikimedia.org/wikipedia/commons/thumb/6/61/An_angel_on_the_way_up%2C_Bath_Abbey_west_elevation_-_geograph.org.uk_-_717346.jpg/180px-An_angel_on_the_way_up%2C_Bath_Abbey_west_elevation_-_geograph.org.uk_-_717346.jpg"><draw:frame draw:style-name="media" draw:name="0" text:anchor-type="as-char" draw:z-index="0" svg:width="" svg:rel-width="100%" svg:height="0cm"><draw:image xlink:href="https://upload.wikimedia.org/wikipedia/commons/thumb/6/61/An_angel_on_the_way_up%2C_Bath_Abbey_west_elevation_-_geograph.org.uk_-_717346.jpg/180px-An_angel_on_the_way_up%2C_Bath_Abbey_west_elevation_-_geograph.org.uk_-_717346.jpg" xlink:type="simple" xlink:show="embed" xlink:actuate="onLoad"/></draw:frame></draw:a></text:p>
      <text:p text:style-name="Text_20_body">Un ange, gravissant l'échelle de l'<text:a xlink:type="simple" xlink:href="https://fr.wikipedia.org/wiki/Abbaye de Bath" text:style-name="Internet_20_link" text:visited-style-name="Visited_20_Internet_20_Link">Abbaye de Ba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echelle</dc:title>
  </office:meta>
</office:document-meta>
</file>