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1860878cf6a24d97b3a353ab2a04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mata:aire"/><text:bookmark-start text:name="__RefHeading___aire_1"/><text:bookmark-start text:name="aire"/>Aire<text:bookmark-end text:name="__RefHeading___aire_1"/><text:bookmark-end text:name="aire"/></text:h>
      <text:list text:style-name="List_20_1" text:continue-numbering="false">
        <text:list-item>
          <text:p text:style-name="List_20_1_Content_First"> L'<text:a xlink:type="simple" xlink:href="http://www.cnrtl.fr/definition/aire" text:style-name="Internet_20_link" text:visited-style-name="Visited_20_Internet_20_Link">aire</text:a> est une «surface plane et unie sur laquelle on battait le blé».</text:p>
        </text:list-item>
        <text:list-item>
          <text:p text:style-name="List_20_1_Content_Last"> Mais c'est aussi la <text:a xlink:type="simple" xlink:href="https://icn.codeatlas.cc/doku.php?id=mathemata:echelle#mesure" text:style-name="Internet_20_link" text:visited-style-name="Visited_20_Internet_20_Link">mesure</text:a> de la <text:span text:style-name="underline"><text:a xlink:type="simple" xlink:href="https://fr.wikipedia.org/wiki/Aire (géométrie)" text:style-name="Internet_20_link" text:visited-style-name="Visited_20_Internet_20_Link">superficie</text:a> des <text:span text:style-name="Strong_20_Emphasis"><text:a xlink:type="simple" xlink:href="https://fr.wikipedia.org/wiki/Formulaire_de_géométrie_classique" text:style-name="Internet_20_link" text:visited-style-name="Visited_20_Internet_20_Link">figures planes</text:a></text:span></text:span>. (&lt;= 💡 formules)</text:p>
        </text:list-item>
      </text:list>
      <text:list text:style-name="List_20_1" text:continue-numbering="false">
        <text:list-item>
          <text:p text:style-name="List_20_1_Content_First"> Les bases : <text:a xlink:type="simple" xlink:href="https://fr.khanacademy.org/math/basic-geo/basic-geo-area-and-perimeter" text:style-name="Internet_20_link" text:visited-style-name="Visited_20_Internet_20_Link">Chapitre : Aire et périmètre</text:a> (Khan Academy)</text:p>
        </text:list-item>
        <text:list-item>
          <text:p text:style-name="List_20_1_Content_Last"> 📺 <text:a xlink:type="simple" xlink:href="https://fr.khanacademy.org/math/basic-geo/basic-geo-area-and-perimeter/x7fa91416:count-unit-squares-to-find-area/v/introduction-to-area-and-unit-squares" text:style-name="Internet_20_link" text:visited-style-name="Visited_20_Internet_20_Link">Paver une aire avec des carrés unité</text:a> (Khan Academy)</text:p>
        </text:list-item>
      </text:list>
      <text:h text:style-name="Heading_20_2" text:outline-level="2"><text:bookmark-start text:name="__RefHeading___hectare_2"/><text:bookmark-start text:name="hectare"/>Hectare<text:bookmark-end text:name="__RefHeading___hectare_2"/><text:bookmark-end text:name="hectare"/></text:h>
      <text:list text:style-name="List_20_1" text:continue-numbering="false">
        <text:list-item>
          <text:p text:style-name="List_20_1_Content_First"> <text:a xlink:type="simple" xlink:href="https://fr.wikipedia.org/wiki/Hectare" text:style-name="Internet_20_link" text:visited-style-name="Visited_20_Internet_20_Link">Hectare</text:a>,(<text:span text:style-name="Strong_20_Emphasis">ha</text:span>) : unité de mesure de superficie valant 100 ares. </text:p>
        </text:list-item>
        <text:list-item>
          <text:p text:style-name="List_20_1_Content"> <text:a xlink:type="simple" xlink:href="https://fr.wikipedia.org/wiki/Are" text:style-name="Internet_20_link" text:visited-style-name="Visited_20_Internet_20_Link">Are</text:a> (<text:span text:style-name="Strong_20_Emphasis">a</text:span>) :  unité de mesure de superficie valant 100 mètres carrés.</text:p>
        </text:list-item>
        <text:list-item>
          <text:p text:style-name="List_20_1_Content_Last"> 1 ha = 10 000 m<text:span text:style-name="sup">2</text:span></text:p>
        </text:list-item>
      </text:list>
      <text:p text:style-name="Text_20_body"><draw:frame draw:style-name="media" draw:name="0" text:anchor-type="as-char" draw:z-index="0" svg:width="7.9375cm" svg:height="9.0515350877193cm"><draw:image xlink:href="Pictures/c11860878cf6a24d97b3a353ab2a042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hemata:aire</dc:title>
  </office:meta>
</office:document-meta>
</file>