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72c6e36c44bdee30c9e5d5d59f6fdd.png"/>
  <manifest:file-entry manifest:media-type="image/png" manifest:full-path="Pictures/e9d03e0c398aa67c032adb08d8344168.png"/>
  <manifest:file-entry manifest:media-type="image/png" manifest:full-path="Pictures/35fee32f131c8c7c29176733ab6f93cc.png"/>
  <manifest:file-entry manifest:media-type="image/png" manifest:full-path="Pictures/edae19d79a301f41031d598aceb009cf.png"/>
  <manifest:file-entry manifest:media-type="image/jpeg" manifest:full-path="Pictures/ecd9323abc54d1d66119a19e91cf626c.jpg"/>
  <manifest:file-entry manifest:media-type="image/jpeg" manifest:full-path="Pictures/33c9eef2fa621d812ef32cfd18af92b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ender:vue3d"/><text:bookmark-start text:name="__RefHeading___la_vue_3d_1"/><text:bookmark-start text:name="la_vue_3d"/>La Vue 3D<text:bookmark-end text:name="__RefHeading___la_vue_3d_1"/><text:bookmark-end text:name="la_vue_3d"/></text:h>
      <text:list text:style-name="List_20_1" text:continue-numbering="false">
        <text:list-item>
          <text:p text:style-name="List_20_1_Content_First"> Découvrir la <text:a xlink:type="simple" xlink:href="https://docs.blender.org/manual/fr/latest/editors/3dview/introduction.html" text:style-name="Internet_20_link" text:visited-style-name="Visited_20_Internet_20_Link">vue 3D</text:a></text:p>
        </text:list-item>
        <text:list-item>
          <text:p text:style-name="List_20_1_Content"> X est Rouge</text:p>
        </text:list-item>
        <text:list-item>
          <text:p text:style-name="List_20_1_Content"> Y est Vert</text:p>
        </text:list-item>
        <text:list-item>
          <text:p text:style-name="List_20_1_Content_Last"> Z est Bleu</text:p>
        </text:list-item>
      </text:list>
      <text:p text:style-name="Text_20_body"><draw:frame draw:style-name="media" draw:name="0" text:anchor-type="as-char" draw:z-index="0" svg:width="29.871458333333cm" style:rel-width="100%" svg:height="15.927916666667cm" style:rel-height="scale"><draw:image xlink:href="Pictures/4872c6e36c44bdee30c9e5d5d59f6fdd.png" xlink:type="simple" xlink:show="embed" xlink:actuate="onLoad"/></draw:frame></text:p>
      <text:h text:style-name="Heading_20_2" text:outline-level="2"><text:bookmark-start text:name="__RefHeading___la_navigation_2"/><text:bookmark-start text:name="la_navigation"/>La Navigation<text:bookmark-end text:name="__RefHeading___la_navigation_2"/><text:bookmark-end text:name="la_navigation"/></text:h>
      <text:list text:style-name="List_20_1" text:continue-numbering="false">
        <text:list-item>
          <text:p text:style-name="List_20_1_Content_First"> Découvrir la <text:a xlink:type="simple" xlink:href="https://docs.blender.org/manual/fr/latest/editors/3dview/navigate/introduction.html" text:style-name="Internet_20_link" text:visited-style-name="Visited_20_Internet_20_Link">navigation 3D</text:a> :</text:p>
        </text:list-item>
        <text:list-item>
          <text:p text:style-name="List_20_1_Content"> <text:a xlink:type="simple" xlink:href="https://docs.blender.org/manual/fr/latest/editors/3dview/navigate/navigation.html#bpy-ops-view3d-zoom" text:style-name="Internet_20_link" text:visited-style-name="Visited_20_Internet_20_Link">Zoomer</text:a> ou se <text:a xlink:type="simple" xlink:href="https://docs.blender.org/manual/fr/latest/editors/3dview/navigate/navigation.html#bpy-ops-view3d-view-pan" text:style-name="Internet_20_link" text:visited-style-name="Visited_20_Internet_20_Link">déplacer</text:a> avec la souris ou les «gizmos» (voir l'image en-dessous)</text:p>
        </text:list-item>
        <text:list-item>
          <text:p text:style-name="List_20_1_Content"> <text:span text:style-name="Source_20_Text">RMB</text:span> : <text:span text:style-name="Emphasis">Right Mouse Button</text:span></text:p>
        </text:list-item>
        <text:list-item>
          <text:p text:style-name="List_20_1_Content"> <text:span text:style-name="Source_20_Text">MMB</text:span> : <text:span text:style-name="Emphasis">Middle Mouse Button</text:span></text:p>
        </text:list-item>
        <text:list-item>
          <text:p text:style-name="List_20_1_Content_Last"> <text:span text:style-name="Source_20_Text">LMB</text:span> : <text:span text:style-name="Emphasis">Left Mouse Button</text:span></text:p>
        </text:list-item>
      </text:list>
      <text:p text:style-name="Text_20_body"><draw:a xlink:type="simple" xlink:href="https://docs.blender.org/manual/fr/latest/_images/editors_3dview_navigate_introduction_gizmo.png"><draw:frame draw:style-name="media" draw:name="1" text:anchor-type="as-char" draw:z-index="1" svg:width="3.8629166666667cm" svg:height="8.5989583333333cm"><draw:image xlink:href="Pictures/e9d03e0c398aa67c032adb08d8344168.png" xlink:type="simple" xlink:show="embed" xlink:actuate="onLoad"/></draw:frame></draw:a></text:p>
      <text:h text:style-name="Heading_20_2" text:outline-level="2"><text:bookmark-start text:name="__RefHeading___vues_planaires_3"/><text:bookmark-start text:name="vues_planaires"/>Vues planaires<text:bookmark-end text:name="__RefHeading___vues_planaires_3"/><text:bookmark-end text:name="vues_planaires"/></text:h>
      <text:p text:style-name="Text_20_body">Vue en plan (et en élévation): utiliser le «compas de navigation» et/ou les touches du pavé numérique (voir <text:a xlink:type="simple" xlink:href="doku.php?id=numerique:clavier" text:style-name="Internet_20_link" text:visited-style-name="Visited_20_Internet_20_Link">clavier</text:a>)</text:p>
      <text:p text:style-name="Text_20_body"><draw:frame draw:style-name="media" draw:name="2" text:anchor-type="as-char" draw:z-index="2" svg:width="10.874375cm" svg:height="8.493125cm"><draw:image xlink:href="Pictures/35fee32f131c8c7c29176733ab6f93cc.png" xlink:type="simple" xlink:show="embed" xlink:actuate="onLoad"/></draw:frame></text:p>
      <text:h text:style-name="Heading_20_2" text:outline-level="2"><text:bookmark-start text:name="__RefHeading___les_aides_visuelles_4"/><text:bookmark-start text:name="les_aides_visuelles"/>Les Aides Visuelles<text:bookmark-end text:name="__RefHeading___les_aides_visuelles_4"/><text:bookmark-end text:name="les_aides_visuelles"/></text:h>
      <text:list text:style-name="List_20_1" text:continue-numbering="false">
        <text:list-item>
          <text:p text:style-name="LastListParagraph_List_20_1_Content_First"> <text:a xlink:type="simple" xlink:href="https://docs.blender.org/manual/fr/latest/editors/3dview/display/index.html" text:style-name="Internet_20_link" text:visited-style-name="Visited_20_Internet_20_Link">Affichage</text:a> des <text:a xlink:type="simple" xlink:href="https://docs.blender.org/manual/fr/latest/editors/3dview/display/overlays.html" text:style-name="Internet_20_link" text:visited-style-name="Visited_20_Internet_20_Link">aides visuelles</text:a> telles que les <text:a xlink:type="simple" xlink:href="#__RefHeading___dimensions_7" text:style-name="Local_20_link" text:visited-style-name="Visited_20_Local_20_Link">dimensions</text:a>.</text:p>
        </text:list-item>
      </text:list>
      <text:h text:style-name="Heading_20_2" text:outline-level="2"><text:bookmark-start text:name="__RefHeading___le_plancher_5"/><text:bookmark-start text:name="le_plancher"/>Le Plancher<text:bookmark-end text:name="__RefHeading___le_plancher_5"/><text:bookmark-end text:name="le_plancher"/></text:h>
      <text:list text:style-name="List_20_1" text:continue-numbering="false">
        <text:list-item>
          <text:p text:style-name="LastListParagraph_List_20_1_Content_First"> Désactiver le plancher et la grille s'ils gênent la visualisation. (En haut du menu à côté des axes <text:span text:style-name="Source_20_Text">X</text:span>,<text:span text:style-name="Source_20_Text">Y</text:span>,<text:span text:style-name="Source_20_Text">Z</text:span>)</text:p>
        </text:list-item>
      </text:list>
      <text:p text:style-name="Text_20_body"><draw:frame draw:style-name="media" draw:name="3" text:anchor-type="as-char" draw:z-index="3" svg:width="17.912291666667cm" style:rel-width="100%" svg:height="15.71625cm" style:rel-height="scale"><draw:image xlink:href="Pictures/edae19d79a301f41031d598aceb009cf.png" xlink:type="simple" xlink:show="embed" xlink:actuate="onLoad"/></draw:frame></text:p>
      <text:h text:style-name="Heading_20_2" text:outline-level="2"><text:bookmark-start text:name="__RefHeading___l_ombrage_6"/><text:bookmark-start text:name="l_ombrage"/>L'ombrage<text:bookmark-end text:name="__RefHeading___l_ombrage_6"/><text:bookmark-end text:name="l_ombrage"/></text:h>
      <text:p text:style-name="Text_20_body"><draw:frame draw:style-name="media" draw:name="4" text:anchor-type="as-char" draw:z-index="4" svg:width="21.166666666667cm" style:rel-width="100%" svg:height="11.283700980392cm" style:rel-height="scale"><draw:image xlink:href="Pictures/ecd9323abc54d1d66119a19e91cf626c.jpg" xlink:type="simple" xlink:show="embed" xlink:actuate="onLoad"/></draw:frame></text:p>
      <text:h text:style-name="Heading_20_2" text:outline-level="2"><text:bookmark-start text:name="__RefHeading___dimensions_7"/><text:bookmark-start text:name="dimensions"/>Dimensions<text:bookmark-end text:name="__RefHeading___dimensions_7"/><text:bookmark-end text:name="dimensions"/></text:h>
      <text:p text:style-name="Text_20_body">Afficher les dimensions: entrer en mode édition et sélectionner les options:</text:p>
      <text:p text:style-name="Text_20_body"><draw:frame draw:style-name="media" draw:name="5" text:anchor-type="as-char" draw:z-index="5" svg:width="20.293541666667cm" style:rel-width="100%" svg:height="18.520833333333cm" style:rel-height="scale"><draw:image xlink:href="Pictures/33c9eef2fa621d812ef32cfd18af92b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lender:vue3d</dc:title>
  </office:meta>
</office:document-meta>
</file>