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f09443714c9b563255a11fc0228c991.png"/>
  <manifest:file-entry manifest:media-type="image/jpeg" manifest:full-path="Pictures/a2033f242f0dfb239a87748a1815c366.jpg"/>
  <manifest:file-entry manifest:media-type="image/png" manifest:full-path="Pictures/976df76d8d5ec1b07b3aa386dd0b324e.png"/>
  <manifest:file-entry manifest:media-type="image/png" manifest:full-path="Pictures/0e534724948c5e576c4ef2e707c5ad39.png"/>
  <manifest:file-entry manifest:media-type="image/jpeg" manifest:full-path="Pictures/8df10b92cc6a8bfd6b986e8f72aad27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ender:texte"/><text:bookmark-start text:name="__RefHeading___donnees_textuelles_1"/><text:bookmark-start text:name="donnees_textuelles"/>Données textuelles<text:bookmark-end text:name="__RefHeading___donnees_textuelles_1"/><text:bookmark-end text:name="donnees_textuelles"/></text:h>
      <text:p text:style-name="Text_20_body">Pour changer d'éditeur, se référer à la page <text:a xlink:type="simple" xlink:href="https://icn.codeatlas.cc/doku.php?id=blender:interface" text:style-name="Internet_20_link" text:visited-style-name="Visited_20_Internet_20_Link">interface</text:a>.</text:p>
      <text:h text:style-name="Heading_20_2" text:outline-level="2"><text:bookmark-start text:name="__RefHeading___le_synoptique_2"/><text:bookmark-start text:name="le_synoptique"/>Le Synoptique<text:bookmark-end text:name="__RefHeading___le_synoptique_2"/><text:bookmark-end text:name="le_synoptique"/></text:h>
      <text:list text:style-name="List_20_1" text:continue-numbering="false">
        <text:list-item>
          <text:p text:style-name="List_20_1_Content_First"> <text:a xlink:type="simple" xlink:href="https://docs.blender.org/manual/fr/latest/editors/outliner/introduction.html" text:style-name="Internet_20_link" text:visited-style-name="Visited_20_Internet_20_Link">Le Synoptique</text:a> (<text:span text:style-name="Emphasis">outliner</text:span> en anglais) est un éditeur à partir duquel on peut «visualiser» — et manipuler — les objets et leurs données sous la forme d'une <text:a xlink:type="simple" xlink:href="doku.php?id=numerique:fichier#arborescence" text:style-name="Internet_20_link" text:visited-style-name="Visited_20_Internet_20_Link">arborescence</text:a>.</text:p>
        </text:list-item>
        <text:list-item>
          <text:p text:style-name="List_20_1_Content_Last"> Avec le Synoptique, on peut par exemple, <text:span text:style-name="Strong_20_Emphasis">renommer un objet</text:span> en cliquant sur son nom.</text:p>
        </text:list-item>
      </text:list>
      <text:p text:style-name="Text_20_body"><draw:a xlink:type="simple" xlink:href="https://docs.blender.org/manual/fr/latest/_images/editors_outliner_introduction_interface.png"><draw:frame draw:style-name="media" draw:name="0" text:anchor-type="as-char" draw:z-index="0" svg:width="9.68375cm" svg:height="3.8364583333333cm"><draw:image xlink:href="Pictures/7f09443714c9b563255a11fc0228c991.png" xlink:type="simple" xlink:show="embed" xlink:actuate="onLoad"/></draw:frame></draw:a></text:p>
      <text:h text:style-name="Heading_20_2" text:outline-level="2"><text:bookmark-start text:name="__RefHeading___l_editeur_de_texte_3"/><text:bookmark-start text:name="l_editeur_de_texte"/>L'éditeur de texte<text:bookmark-end text:name="__RefHeading___l_editeur_de_texte_3"/><text:bookmark-end text:name="l_editeur_de_texte"/></text:h>
      <text:list text:style-name="List_20_1" text:continue-numbering="false">
        <text:list-item>
          <text:p text:style-name="LastListParagraph_List_20_1_Content_First"> Pour ouvrir l'<text:a xlink:type="simple" xlink:href="https://docs.blender.org/manual/fr/latest/editors/text_editor.html" text:style-name="Internet_20_link" text:visited-style-name="Visited_20_Internet_20_Link">éditeur de texte</text:a> changer l'éditeur courant ou appuyer sur <text:span text:style-name="Source_20_Text">MAJ + F11</text:span>. (<text:span text:style-name="Source_20_Text">MAJ + F5</text:span>) pour revenir à la Vue 3D.</text:p>
        </text:list-item>
      </text:list>
      <text:p text:style-name="Text_20_body"><draw:frame draw:style-name="media" draw:name="1" text:anchor-type="as-char" draw:z-index="1" svg:width="23.706666666667cm" style:rel-width="100%" svg:height="12.779375cm" style:rel-height="scale"><draw:image xlink:href="Pictures/a2033f242f0dfb239a87748a1815c366.jpg" xlink:type="simple" xlink:show="embed" xlink:actuate="onLoad"/></draw:frame></text:p>
      <text:h text:style-name="Heading_20_3" text:outline-level="3"><text:bookmark-start text:name="__RefHeading___nouveau_fichier_4"/><text:bookmark-start text:name="nouveau_fichier"/>Nouveau fichier<text:bookmark-end text:name="__RefHeading___nouveau_fichier_4"/><text:bookmark-end text:name="nouveau_fichier"/></text:h>
      <text:list text:style-name="List_20_1" text:continue-numbering="false">
        <text:list-item>
          <text:p text:style-name="List_20_1_Content_First"> Une fois l'éditeur de texte ouvert, créer un fichier en cliquant sur <text:span text:style-name="Source_20_Text">+ Nouveau</text:span> ou <text:span text:style-name="Source_20_Text">+ New</text:span> en anglais.</text:p>
        </text:list-item>
        <text:list-item>
          <text:p text:style-name="List_20_1_Content_Last"> <text:span text:style-name="Strong_20_Emphasis">Renommer</text:span> le fichier en cliquant sur son nom, par défaut: <text:span text:style-name="Source_20_Text">Text</text:span>.</text:p>
        </text:list-item>
      </text:list>
      <text:p text:style-name="Text_20_body"><draw:a xlink:type="simple" xlink:href="https://docs.blender.org/manual/fr/latest/_images/editors_text-editor_header.png"><draw:frame draw:style-name="media" draw:name="2" text:anchor-type="as-char" draw:z-index="2" svg:width="13.467291666667cm" svg:height="0.9525cm"><draw:image xlink:href="Pictures/976df76d8d5ec1b07b3aa386dd0b324e.png" xlink:type="simple" xlink:show="embed" xlink:actuate="onLoad"/></draw:frame></draw:a></text:p>
      <text:p text:style-name="Text_20_body">ou ici</text:p>
      <text:p text:style-name="Text_20_body"><draw:frame draw:style-name="media" draw:name="3" text:anchor-type="as-char" draw:z-index="3" svg:width="20.663958333333cm" style:rel-width="100%" svg:height="1.0054166666667cm" style:rel-height="scale"><draw:image xlink:href="Pictures/0e534724948c5e576c4ef2e707c5ad39.png" xlink:type="simple" xlink:show="embed" xlink:actuate="onLoad"/></draw:frame></text:p>
      <text:p text:style-name="Text_20_body">ou sinon </text:p>
      <text:list text:style-name="List_20_1" text:continue-numbering="false">
        <text:list-item>
          <text:p text:style-name="LastListParagraph_List_20_1_Content_First"> Menu : <text:span text:style-name="Source_20_Text">Texte</text:span> &gt; <text:span text:style-name="Source_20_Text">Nouveau</text:span></text:p>
        </text:list-item>
      </text:list>
      <text:p text:style-name="Text_20_body">ou sinon</text:p>
      <text:list text:style-name="List_20_1" text:continue-numbering="false">
        <text:list-item>
          <text:p text:style-name="LastListParagraph_List_20_1_Content_First"> <text:span text:style-name="Source_20_Text">Alt + N</text:span></text:p>
        </text:list-item>
      </text:list>
      <text:h text:style-name="Heading_20_2" text:outline-level="2"><text:bookmark-start text:name="__RefHeading___la_console_python_5"/><text:bookmark-start text:name="la_console_python"/>La console Python<text:bookmark-end text:name="__RefHeading___la_console_python_5"/><text:bookmark-end text:name="la_console_python"/></text:h>
      <text:list text:style-name="List_20_1" text:continue-numbering="false">
        <text:list-item>
          <text:p text:style-name="List_20_1_Content_First"> La console <text:span text:style-name="Strong_20_Emphasis"><text:a xlink:type="simple" xlink:href="https://icn.codeatlas.cc/doku.php?id=python:start" text:style-name="Internet_20_link" text:visited-style-name="Visited_20_Internet_20_Link">Python</text:a></text:span> <text:a xlink:type="simple" xlink:href="https://docs.blender.org/manual/fr/dev/advanced/scripting/introduction.html" text:style-name="Internet_20_link" text:visited-style-name="Visited_20_Internet_20_Link">permet de dialoguer</text:a>, directement, avec Blender.</text:p>
        </text:list-item>
        <text:list-item>
          <text:p text:style-name="List_20_1_Content_Last"> On ouvre la <text:a xlink:type="simple" xlink:href="https://docs.blender.org/manual/fr/dev/editors/python_console.html" text:style-name="Internet_20_link" text:visited-style-name="Visited_20_Internet_20_Link">console</text:a> Python comme on ouvre L'éditeur de texte, en sélectionnant l'icône appropriée qui se situe juste après l'icône de l'éditeur de texte.</text:p>
        </text:list-item>
      </text:list>
      <text:p text:style-name="Text_20_body"><draw:frame draw:style-name="media" draw:name="4" text:anchor-type="as-char" draw:z-index="4" svg:width="28.575cm" style:rel-width="100%" svg:height="15.054791666667cm" style:rel-height="scale"><draw:image xlink:href="Pictures/8df10b92cc6a8bfd6b986e8f72aad279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lender:texte</dc:title>
  </office:meta>
</office:document-meta>
</file>