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a5fac457d77d1ad023aaa26c0d4ed4.png"/>
  <manifest:file-entry manifest:media-type="image/jpeg" manifest:full-path="Pictures/e5578787e559f1fdbf48be24e2df244f.jpg"/>
  <manifest:file-entry manifest:media-type="image/jpeg" manifest:full-path="Pictures/46f4cabac51ee7a3cb996821f74df71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ender:objets"/><text:bookmark-start text:name="__RefHeading___les_objets_1"/><text:bookmark-start text:name="les_objets"/>Les objets<text:bookmark-end text:name="__RefHeading___les_objets_1"/><text:bookmark-end text:name="les_objets"/></text:h>
      <text:h text:style-name="Heading_20_2" text:outline-level="2"><text:bookmark-start text:name="__RefHeading___les_types_2"/><text:bookmark-start text:name="les_types"/>Les Types<text:bookmark-end text:name="__RefHeading___les_types_2"/><text:bookmark-end text:name="les_types"/></text:h>
      <text:list text:style-name="List_20_1" text:continue-numbering="false">
        <text:list-item>
          <text:p text:style-name="List_20_1_Content_First"> Les « <text:a xlink:type="simple" xlink:href="https://docs.blender.org/manual/fr/latest/scene_layout/object/index.html" text:style-name="Internet_20_link" text:visited-style-name="Visited_20_Internet_20_Link">objets</text:a> » de Blender sont de <text:a xlink:type="simple" xlink:href="https://docs.blender.org/manual/fr/latest/scene_layout/object/types.html" text:style-name="Internet_20_link" text:visited-style-name="Visited_20_Internet_20_Link">plusieurs types</text:a>. Pour simplifier, on peut dire qu'il y a deux grandes «familles»: les objets «modélisables» et les objets «non-modélisables ».</text:p>
        </text:list-item>
        <text:list-item>
          <text:p text:style-name="List_20_1_Content"> Les objets <text:span text:style-name="Strong_20_Emphasis"><text:a xlink:type="simple" xlink:href="https://icn.codeatlas.cc/doku.php?id=blender:modelisation" text:style-name="Internet_20_link" text:visited-style-name="Visited_20_Internet_20_Link">modélisable</text:a></text:span> sont les objets qui servent à modéliser, il y a deux types fondamentaux: les objets maillés (maillages ou <text:span text:style-name="Emphasis">mesh</text:span> en anglais) et les courbes 2D.</text:p>
        </text:list-item>
        <text:list-item>
          <text:p text:style-name="List_20_1_Content_Last"> Les objets <text:span text:style-name="Strong_20_Emphasis">non-modélisable</text:span> sont des objets «non constructible»: Lumières, Caméras, Trépieds, etc…</text:p>
        </text:list-item>
      </text:list>
      <text:h text:style-name="Heading_20_2" text:outline-level="2"><text:bookmark-start text:name="__RefHeading___les_objets_mailles_3"/><text:bookmark-start text:name="les_objets_mailles"/>Les Objets Maillés<text:bookmark-end text:name="__RefHeading___les_objets_mailles_3"/><text:bookmark-end text:name="les_objets_mailles"/></text:h>
      <text:list text:style-name="List_20_1" text:continue-numbering="false">
        <text:list-item>
          <text:p text:style-name="List_20_1_Content_First"> Blender est un modeleur polygonal, la modélisation se fait donc avec des objets maillés (mesh).</text:p>
        </text:list-item>
        <text:list-item>
          <text:p text:style-name="List_20_1_Content_Last"> <text:a xlink:type="simple" xlink:href="#__RefHeading___ajouter_5" text:style-name="Local_20_link" text:visited-style-name="Visited_20_Local_20_Link">Ajouter</text:a> un objet maillé: Maj+A : Mesh : Plan / Cube / Cercle / … / Singe</text:p>
        </text:list-item>
      </text:list>
      <text:h text:style-name="Heading_20_2" text:outline-level="2"><text:bookmark-start text:name="__RefHeading___selectionner_4"/><text:bookmark-start text:name="selectionner"/>Sélectionner<text:bookmark-end text:name="__RefHeading___selectionner_4"/><text:bookmark-end text:name="selectionner"/></text:h>
      <text:list text:style-name="List_20_1" text:continue-numbering="false">
        <text:list-item>
          <text:p text:style-name="List_20_1_Content_First"> Pour <text:span text:style-name="Strong_20_Emphasis"><text:a xlink:type="simple" xlink:href="https://docs.blender.org/manual/fr/latest/scene_layout/object/selecting.html" text:style-name="Internet_20_link" text:visited-style-name="Visited_20_Internet_20_Link">sélectionner</text:a></text:span> un objet :</text:p>
        </text:list-item>
        <text:list-item>
          <text:p text:style-name="List_20_1_Content_Last"> Clic gauche : le contour de l'objet devient orange (ou jaune si plusieurs objets sont sélectionnés)</text:p>
        </text:list-item>
      </text:list>
      <text:p text:style-name="Text_20_body"><draw:a xlink:type="simple" xlink:href="https://docs.blender.org/manual/fr/latest/_images/scene-layout_object_selecting_color.png"><draw:frame draw:style-name="media" draw:name="0" text:anchor-type="as-char" draw:z-index="0" svg:width="10.583333333333cm" svg:height="6.047619047619cm"><draw:image xlink:href="Pictures/60a5fac457d77d1ad023aaa26c0d4ed4.pn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Pour sélectionner plusieurs objets : touche <text:span text:style-name="Source_20_Text">MAJ</text:span></text:p>
        </text:list-item>
      </text:list>
      <text:list text:style-name="List_20_1" text:continue-numbering="false">
        <text:list-item>
          <text:p text:style-name="List_20_1_Content_First"> Pour <text:span text:style-name="Strong_20_Emphasis">désélectionner</text:span> un objet :</text:p>
        </text:list-item>
        <text:list-item>
          <text:p text:style-name="List_20_1_Content"> Sélectionner un autre objet</text:p>
        </text:list-item>
        <text:list-item>
          <text:p text:style-name="List_20_1_Content_Last"> ou clic sur le fond de la vue</text:p>
        </text:list-item>
      </text:list>
      <text:list text:style-name="List_20_1" text:continue-numbering="false">
        <text:list-item>
          <text:p text:style-name="List_20_1_Content_First"> Pour <text:span text:style-name="Strong_20_Emphasis">tout sélectionner</text:span> : touche <text:span text:style-name="Strong_20_Emphasis">A</text:span></text:p>
        </text:list-item>
        <text:list-item>
          <text:p text:style-name="List_20_1_Content_Last"> Pour <text:span text:style-name="Strong_20_Emphasis">tout désélectionner</text:span> : double touche (comme le double clic) <text:span text:style-name="Strong_20_Emphasis">A</text:span> <text:note text:id="ftn0" text:note-class="footnote"><text:note-citation text:label="1)">1)</text:note-citation><text:note-body><text:p text:style-name="Footnote">Il faut appuyer sur la touche <text:span text:style-name="Source_20_Text">A</text:span> deux fois très rapidement</text:p></text:note-body></text:note></text:p>
        </text:list-item>
      </text:list>
      <text:h text:style-name="Heading_20_2" text:outline-level="2"><text:bookmark-start text:name="__RefHeading___ajouter_5"/><text:bookmark-start text:name="ajouter"/>Ajouter<text:bookmark-end text:name="__RefHeading___ajouter_5"/><text:bookmark-end text:name="ajouter"/></text:h>
      <text:list text:style-name="List_20_1" text:continue-numbering="false">
        <text:list-item>
          <text:p text:style-name="List_20_1_Content_First"> Pour ajouter des objets :</text:p>
        </text:list-item>
        <text:list-item>
          <text:p text:style-name="List_20_1_Content"> Vue 3D : Menu : Ajouter</text:p>
        </text:list-item>
        <text:list-item>
          <text:p text:style-name="List_20_1_Content"> ou <text:span text:style-name="Source_20_Text">MAJ</text:span> + Clic droit : Ajouter</text:p>
        </text:list-item>
        <text:list-item>
          <text:p text:style-name="List_20_1_Content_Last"> ou  <text:span text:style-name="Source_20_Text">MAJ</text:span> + <text:span text:style-name="Source_20_Text">A</text:span></text:p>
        </text:list-item>
      </text:list>
      <text:h text:style-name="Heading_20_2" text:outline-level="2"><text:bookmark-start text:name="__RefHeading___supprimer_6"/><text:bookmark-start text:name="supprimer"/>Supprimer<text:bookmark-end text:name="__RefHeading___supprimer_6"/><text:bookmark-end text:name="supprimer"/></text:h>
      <text:list text:style-name="List_20_1" text:continue-numbering="false">
        <text:list-item>
          <text:p text:style-name="List_20_1_Content_First"> Pour supprimer un objet :</text:p>
        </text:list-item>
        <text:list-item>
          <text:p text:style-name="List_20_1_Content_Last"> Sélectionner-le puis touche <text:span text:style-name="Source_20_Text">suppr</text:span> ou <text:span text:style-name="Source_20_Text">X</text:span></text:p>
        </text:list-item>
      </text:list>
      <text:list text:style-name="List_20_1" text:continue-numbering="false">
        <text:list-item>
          <text:p text:style-name="List_20_1_Content_First"> Pour supprimer tous les objets :</text:p>
        </text:list-item>
        <text:list-item>
          <text:p text:style-name="List_20_1_Content_Last"> <text:span text:style-name="Source_20_Text">A</text:span> puis <text:span text:style-name="Source_20_Text">X</text:span></text:p>
        </text:list-item>
      </text:list>
      <text:h text:style-name="Heading_20_2" text:outline-level="2"><text:bookmark-start text:name="__RefHeading___proprietes_7"/><text:bookmark-start text:name="proprietes"/>Propriétés<text:bookmark-end text:name="__RefHeading___proprietes_7"/><text:bookmark-end text:name="proprietes"/></text:h>
      <text:list text:style-name="List_20_1" text:continue-numbering="false">
        <text:list-item>
          <text:p text:style-name="List_20_1_Content_First"> Pour connaître (ou modifier) les <text:a xlink:type="simple" xlink:href="https://docs.blender.org/manual/fr/latest/scene_layout/object/properties/index.html" text:style-name="Internet_20_link" text:visited-style-name="Visited_20_Internet_20_Link">propriétés</text:a> d'un objet (position, rotation, échelle) il faut amener la souris dans la vue 3D et appuyer sur la touche <text:span text:style-name="Source_20_Text">N</text:span>, cela fait apparaître un menu sur la droite. Quand on sélectionne un objet on peut y lire (et modifier) ses «valeurs de transformation» dans l'espace.</text:p>
        </text:list-item>
        <text:list-item>
          <text:p text:style-name="List_20_1_Content_Last"> Ce sont les valeurs de l'<text:a xlink:type="simple" xlink:href="https://docs.blender.org/manual/fr/latest/scene_layout/object/origin.html" text:style-name="Internet_20_link" text:visited-style-name="Visited_20_Internet_20_Link">origine</text:a> de l'objet (en mode objet). Attention, ce menu comprend trois onglets (visibles à droite) : Éléments, Outils, Vue. Les propriétés de l'objet (ou du maillage) sont dans l'onglet <text:span text:style-name="Source_20_Text">Éléments</text:span>.</text:p>
        </text:list-item>
      </text:list>
      <text:p text:style-name="Text_20_body"><draw:frame draw:style-name="media" draw:name="1" text:anchor-type="as-char" draw:z-index="1" svg:width="28.442708333333cm" style:rel-width="100%" svg:height="15.742708333333cm" style:rel-height="scale"><draw:image xlink:href="Pictures/e5578787e559f1fdbf48be24e2df244f.jpg" xlink:type="simple" xlink:show="embed" xlink:actuate="onLoad"/></draw:frame></text:p>
      <text:list text:style-name="List_20_1" text:continue-numbering="false">
        <text:list-item>
          <text:p text:style-name="LastListParagraph_List_20_1_Content_First"> Ou les valeurs des sommets sélectionnés (en mode édition)</text:p>
        </text:list-item>
      </text:list>
      <text:p text:style-name="Text_20_body"><draw:frame draw:style-name="media" draw:name="2" text:anchor-type="as-char" draw:z-index="2" svg:width="28.627916666667cm" style:rel-width="100%" svg:height="15.769166666667cm" style:rel-height="scale"><draw:image xlink:href="Pictures/46f4cabac51ee7a3cb996821f74df714.jpg" xlink:type="simple" xlink:show="embed" xlink:actuate="onLoad"/></draw:frame></text:p>
      <text:h text:style-name="Heading_20_2" text:outline-level="2"><text:bookmark-start text:name="__RefHeading___renommer_8"/><text:bookmark-start text:name="renommer"/>Renommer<text:bookmark-end text:name="__RefHeading___renommer_8"/><text:bookmark-end text:name="renommer"/></text:h>
      <text:list text:style-name="List_20_1" text:continue-numbering="false">
        <text:list-item>
          <text:p text:style-name="LastListParagraph_List_20_1_Content_First"> Renommer un objet avec <text:a xlink:type="simple" xlink:href="https://icn.codeatlas.cc/doku.php?id=blender:texte#le_synoptique" text:style-name="Internet_20_link" text:visited-style-name="Visited_20_Internet_20_Link">le Synoptiqu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lender:objets</dc:title>
  </office:meta>
</office:document-meta>
</file>