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a9c90a567addb93181d4aeffb8c79b.png"/>
  <manifest:file-entry manifest:media-type="image/png" manifest:full-path="Pictures/70622cb5e3051bf22b7deea1c91bdd26.png"/>
  <manifest:file-entry manifest:media-type="image/png" manifest:full-path="Pictures/508d73770951a8b90c4cf429e85070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ender:modifieurs"/><text:bookmark-start text:name="__RefHeading___les_modifieurs_1"/><text:bookmark-start text:name="les_modifieurs"/>Les Modifieurs<text:bookmark-end text:name="__RefHeading___les_modifieurs_1"/><text:bookmark-end text:name="les_modifieurs"/></text:h>
      <text:list text:style-name="List_20_1" text:continue-numbering="false">
        <text:list-item>
          <text:p text:style-name="List_20_1_Content_First"> Les <text:a xlink:type="simple" xlink:href="https://docs.blender.org/manual/fr/latest/modeling/modifiers/index.html" text:style-name="Internet_20_link" text:visited-style-name="Visited_20_Internet_20_Link">modifieurs</text:a> ou modificateurs sont des sortes de «calques» que l'on ajoute à la géométrie et qui généralement modifient ou créent de nouvelles géométries à partir des données initiales. On peut penser aux calques des logiciels de retouche d'image (tels que <text:a xlink:type="simple" xlink:href="https://www.codeatlas.cc/logiciels/gimp/" text:style-name="Internet_20_link" text:visited-style-name="Visited_20_Internet_20_Link">Gimp</text:a>, <text:a xlink:type="simple" xlink:href="https://fr.wikipedia.org/wiki/Krita" text:style-name="Internet_20_link" text:visited-style-name="Visited_20_Internet_20_Link">Krita</text:a> ou Photoshop) car ils ne transforment pas «directement» la géométrie sous-jacente mais agissent comme des sortes de «filtres» que l'on peut ajouter, supprimer, superposer et combiner facilement.</text:p>
        </text:list-item>
        <text:list-item>
          <text:p text:style-name="List_20_1_Content"> Il existe un grand nombre de modifieurs qui sont classés par thèmes, mais ceux qui nous intéressent le plus sont les modifieurs de <text:a xlink:type="simple" xlink:href="https://docs.blender.org/manual/fr/latest/modeling/modifiers/index.html#generate" text:style-name="Internet_20_link" text:visited-style-name="Visited_20_Internet_20_Link">génération</text:a> car ils «génèrent» de la géométrie.</text:p>
        </text:list-item>
        <text:list-item>
          <text:p text:style-name="List_20_1_Content"> Pour utiliser un modifieur, il faut sélectionner un objet (donc un maillage dans le cas présent) et se rendre dans l'onglet modifieur (icône en forme de clé à molette bleue).</text:p>
        </text:list-item>
        <text:list-item>
          <text:p text:style-name="List_20_1_Content"> Ensuite, choisir dans le menu «Ajouter modificateur» le modificateur que l'on souhaite ajouter.</text:p>
        </text:list-item>
        <text:list-item>
          <text:p text:style-name="List_20_1_Content_Last"> On peut ajouter plusieurs modifieurs, comme miroir et subdivision dans l'exemple ci-dessous.</text:p>
        </text:list-item>
      </text:list>
      <text:p text:style-name="Text_20_body"><draw:a xlink:type="simple" xlink:href="https://docs.blender.org/manual/fr/latest/_images/modeling_modifiers_introduction_panel-layout.png"><draw:frame draw:style-name="media" draw:name="0" text:anchor-type="as-char" draw:z-index="0" svg:width="8.9164583333333cm" svg:height="6.270625cm"><draw:image xlink:href="Pictures/cda9c90a567addb93181d4aeffb8c79b.png" xlink:type="simple" xlink:show="embed" xlink:actuate="onLoad"/></draw:frame></draw:a></text:p>
      <text:list text:style-name="List_20_1" text:continue-numbering="false">
        <text:list-item>
          <text:p text:style-name="LastListParagraph_List_20_1_Content_First"> Utiliser la croix qui se situe à droite pour supprimer un modifieur (non visible dans cette image).</text:p>
        </text:list-item>
      </text:list>
      <text:h text:style-name="Heading_20_2" text:outline-level="2"><text:bookmark-start text:name="__RefHeading___reseau_2"/><text:bookmark-start text:name="reseau"/>Réseau<text:bookmark-end text:name="__RefHeading___reseau_2"/><text:bookmark-end text:name="reseau"/></text:h>
      <text:list text:style-name="List_20_1" text:continue-numbering="false">
        <text:list-item>
          <text:p text:style-name="List_20_1_Content_First"> Le modifieur de <text:a xlink:type="simple" xlink:href="https://docs.blender.org/manual/fr/latest/modeling/modifiers/generate/array.html" text:style-name="Internet_20_link" text:visited-style-name="Visited_20_Internet_20_Link">réseau</text:a> ou tableau (<text:span text:style-name="Emphasis">array</text:span> en anglais) est un modifieur qui nous est très utile pour faire de l’architecture car il nous permet de faire des copies d'un objet et de les disposer de façon régulière dans l'espace.</text:p>
        </text:list-item>
        <text:list-item>
          <text:p text:style-name="List_20_1_Content"> Il s'agit de sélectionner un objet maillé et de spécifier le nombre de copies souhaitées et l'intervalle entre les copies. La distance entre ces copies automatiques, sa mesure et son orientation, nous l'appelons « <text:a xlink:type="simple" xlink:href="https://icn.codeatlas.cc/doku.php?id=mathemata:vecteur" text:style-name="Internet_20_link" text:visited-style-name="Visited_20_Internet_20_Link">vecteur</text:a> ».</text:p>
        </text:list-item>
        <text:list-item>
          <text:p text:style-name="List_20_1_Content"> Sélectionner un objet maillé,  ajouter le modifieur, spécifier le nombre de copies avec le bouton <text:span text:style-name="Source_20_Text">Nombre</text:span> puis jouer sur la valeur <text:span text:style-name="Source_20_Text">X</text:span>,<text:span text:style-name="Source_20_Text">Y</text:span>,et<text:span text:style-name="Source_20_Text">Z</text:span> pour déterminer la distance entre les copies.</text:p>
        </text:list-item>
        <text:list-item>
          <text:p text:style-name="List_20_1_Content"> Le mode <text:span text:style-name="Strong_20_Emphasis">relatif</text:span> copie la géométrie de l'objet toutes les X (ou Y ou Z) fois en se basant sur les dimensions de l'objet.</text:p>
        </text:list-item>
        <text:list-item>
          <text:p text:style-name="List_20_1_Content"> Le mode <text:span text:style-name="Strong_20_Emphasis">constant</text:span> copie la géométrie de l'objet toutes les X fois en se basant sur la mesure que l'on spécifie.</text:p>
        </text:list-item>
        <text:list-item>
          <text:p text:style-name="List_20_1_Content"> Il est possible de combiner mode relatif et mode constant et de superposer plusieurs modifieurs de réseau, ce qui permet d'obtenir des compositions qui peuvent être très puissantes et très complexes.</text:p>
        </text:list-item>
        <text:list-item>
          <text:p text:style-name="List_20_1_Content_Last"> On peut également jouer sur le <text:span text:style-name="Strong_20_Emphasis">type</text:span> de calcul dans le menu <text:span text:style-name="Source_20_Text">Type de remplissage</text:span>: <text:span text:style-name="Source_20_Text">Nombre fixe</text:span> (par défaut) ou bien <text:span text:style-name="Source_20_Text">ajuster à la longeur</text:span>. </text:p>
        </text:list-item>
      </text:list>
      <text:p text:style-name="Text_20_body"><draw:a xlink:type="simple" xlink:href="https://docs.blender.org/manual/fr/latest/_images/modeling_modifiers_generate_array_panel.png"><draw:frame draw:style-name="media" draw:name="1" text:anchor-type="as-char" draw:z-index="1" svg:width="9.2604166666667cm" svg:height="19.368617957746cm"><draw:image xlink:href="Pictures/70622cb5e3051bf22b7deea1c91bdd26.png" xlink:type="simple" xlink:show="embed" xlink:actuate="onLoad"/></draw:frame></draw:a></text:p>
      <text:h text:style-name="Heading_20_2" text:outline-level="2"><text:bookmark-start text:name="__RefHeading___solidifieur_3"/><text:bookmark-start text:name="solidifieur"/>Solidifieur<text:bookmark-end text:name="__RefHeading___solidifieur_3"/><text:bookmark-end text:name="solidifieur"/></text:h>
      <text:list text:style-name="List_20_1" text:continue-numbering="false">
        <text:list-item>
          <text:p text:style-name="LastListParagraph_List_20_1_Content_First"> <text:a xlink:type="simple" xlink:href="https://docs.blender.org/manual/fr/latest/modeling/modifiers/generate/solidify.html" text:style-name="Internet_20_link" text:visited-style-name="Visited_20_Internet_20_Link">Solidifieur</text:a></text:p>
        </text:list-item>
      </text:list>
      <text:p text:style-name="Text_20_body"><draw:a xlink:type="simple" xlink:href="https://docs.blender.org/manual/fr/latest/_images/modeling_modifiers_generate_solidify_panel-simple.png"><draw:frame draw:style-name="media" draw:name="2" text:anchor-type="as-char" draw:z-index="2" svg:width="9.2604166666667cm" svg:height="21.843507751938cm"><draw:image xlink:href="Pictures/508d73770951a8b90c4cf429e8507051.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lender:modifieurs</dc:title>
  </office:meta>
</office:document-meta>
</file>