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902563f73dafd4925ebcf9b044a5469.png"/>
  <manifest:file-entry manifest:media-type="image/png" manifest:full-path="Pictures/dc1a7f03db749b42babb22b0e8c1e9bc.png"/>
  <manifest:file-entry manifest:media-type="image/png" manifest:full-path="Pictures/1e19abb99ee0c93f4fd9b41a65ef1285.png"/>
  <manifest:file-entry manifest:media-type="image/gif" manifest:full-path="Pictures/f243042cc52a9336ad96d896af659674.gif"/>
  <manifest:file-entry manifest:media-type="image/gif" manifest:full-path="Pictures/0f3fd39918a654b067ff08111366b233.gif"/>
  <manifest:file-entry manifest:media-type="image/png" manifest:full-path="Pictures/5f125c54cee00ad7a84e44065b2d129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lender:modelisation"/><text:bookmark-start text:name="__RefHeading___modelisation_1"/><text:bookmark-start text:name="modelisation"/>Modélisation<text:bookmark-end text:name="__RefHeading___modelisation_1"/><text:bookmark-end text:name="modelisation"/></text:h>
      <text:list text:style-name="List_20_1" text:continue-numbering="false">
        <text:list-item>
          <text:p text:style-name="List_20_1_Content_First"> Sont présentées ici les notions essentielles de la modélisation.</text:p>
        </text:list-item>
        <text:list-item>
          <text:p text:style-name="List_20_1_Content"> Pour compléter ces informations, <text:a xlink:type="simple" xlink:href="https://studio.blender.org/training/blender-2-8-fundamentals/chapter/modeling/" text:style-name="Internet_20_link" text:visited-style-name="Visited_20_Internet_20_Link">une série de vidéos</text:a> en anglais est mise à votre disposition par le Studio Blender <text:note text:id="ftn0" text:note-class="footnote"><text:note-citation text:label="1)">1)</text:note-citation><text:note-body><text:p text:style-name="Footnote">Organe commercial attaché à la Fondation Blender</text:p></text:note-body></text:note>.</text:p>
        </text:list-item>
        <text:list-item>
          <text:p text:style-name="List_20_1_Content_Last"> Regarder une vidéo, c'est bien, mais… ce n'est pas très écologique. Lire un texte, et faire l'effort d'explorer interactivement un univers numérique inconnu, c'est vraiment ce qu'il y a de mieux!</text:p>
        </text:list-item>
      </text:list>
      <text:h text:style-name="Heading_20_2" text:outline-level="2"><text:bookmark-start text:name="__RefHeading___modes_2"/><text:bookmark-start text:name="modes"/>Modes<text:bookmark-end text:name="__RefHeading___modes_2"/><text:bookmark-end text:name="modes"/></text:h>
      <text:list text:style-name="List_20_1" text:continue-numbering="false">
        <text:list-item>
          <text:p text:style-name="List_20_1_Content_First"> Il existe plusieurs <text:span text:style-name="Strong_20_Emphasis"><text:a xlink:type="simple" xlink:href="https://docs.blender.org/manual/fr/latest/editors/3dview/modes.html" text:style-name="Internet_20_link" text:visited-style-name="Visited_20_Internet_20_Link">modes</text:a> de création</text:span> dans Blender: <text:a xlink:type="simple" xlink:href="https://icn.codeatlas.cc/doku.php?id=blender:transformations" text:style-name="Internet_20_link" text:visited-style-name="Visited_20_Internet_20_Link">Transformations</text:a>, <text:a xlink:type="simple" xlink:href="https://docs.blender.org/manual/fr/latest/modeling/index.html" text:style-name="Internet_20_link" text:visited-style-name="Visited_20_Internet_20_Link">Modélisation</text:a>, …</text:p>
        </text:list-item>
        <text:list-item>
          <text:p text:style-name="List_20_1_Content_Last"> Pour changer de mode, il faut sélectionner un objet puis sélectionner un mode dans la liste du menu haut de la vue 3D: </text:p>
        </text:list-item>
      </text:list>
      <text:p text:style-name="Text_20_body">La barre d'options de la vue 3D</text:p>
      <text:p text:style-name="Text_20_body"><draw:a xlink:type="simple" xlink:href="https://docs.blender.org/manual/fr/latest/_images/editors_3dview_introduction_3d-view-header-object-mode.png"><draw:frame draw:style-name="media" draw:name="0" text:anchor-type="as-char" draw:z-index="0" svg:width="23.01875cm" style:rel-width="100%" svg:height="1.3758333333333cm" style:rel-height="scale"><draw:image xlink:href="Pictures/c902563f73dafd4925ebcf9b044a5469.png" xlink:type="simple" xlink:show="embed" xlink:actuate="onLoad"/></draw:frame></draw:a></text:p>
      <text:p text:style-name="Text_20_body">Le menu des «modes»</text:p>
      <text:p text:style-name="Text_20_body"><draw:a xlink:type="simple" xlink:href="https://docs.blender.org/manual/fr/latest/_images/editors_3dview_modes_menu.png"><draw:frame draw:style-name="media" draw:name="1" text:anchor-type="as-char" draw:z-index="1" svg:width="4.3920833333333cm" svg:height="5.3445833333333cm"><draw:image xlink:href="Pictures/dc1a7f03db749b42babb22b0e8c1e9bc.png" xlink:type="simple" xlink:show="embed" xlink:actuate="onLoad"/></draw:frame></draw:a></text:p>
      <text:list text:style-name="List_20_1" text:continue-numbering="false">
        <text:list-item>
          <text:p text:style-name="List_20_1_Content_First"> En <text:span text:style-name="Strong_20_Emphasis">mode objet</text:span> (c'est le mode par défaut) on peut principalement <text:a xlink:type="simple" xlink:href="https://icn.codeatlas.cc/doku.php?id=blender:transformations" text:style-name="Internet_20_link" text:visited-style-name="Visited_20_Internet_20_Link">transformer</text:a> les <text:a xlink:type="simple" xlink:href="https://icn.codeatlas.cc/doku.php?id=blender:objets" text:style-name="Internet_20_link" text:visited-style-name="Visited_20_Internet_20_Link">objets</text:a>.</text:p>
        </text:list-item>
        <text:list-item>
          <text:p text:style-name="List_20_1_Content"> En <text:span text:style-name="Strong_20_Emphasis">mode édition</text:span> en revanche, on peut «modéliser»,  dans le sens où l'on peut créer et manipuler la «<text:a xlink:type="simple" xlink:href="https://icn.codeatlas.cc/doku.php?id=blender:maillages" text:style-name="Internet_20_link" text:visited-style-name="Visited_20_Internet_20_Link">matière première</text:a>» de Blender qui est une géométrie polygonale.</text:p>
        </text:list-item>
        <text:list-item>
          <text:p text:style-name="List_20_1_Content_Last"> Pour aller plus vite on peut appuyer sur la touche <text:span text:style-name="Source_20_Text">TAB</text:span> (tabulation) pour passer du mode objet au mode édition.</text:p>
        </text:list-item>
      </text:list>
      <text:h text:style-name="Heading_20_2" text:outline-level="2"><text:bookmark-start text:name="__RefHeading___editer_3"/><text:bookmark-start text:name="editer"/>Éditer<text:bookmark-end text:name="__RefHeading___editer_3"/><text:bookmark-end text:name="editer"/></text:h>
      <text:list text:style-name="List_20_1" text:continue-numbering="false">
        <text:list-item>
          <text:p text:style-name="List_20_1_Content_First"> Pour éditer un <text:a xlink:type="simple" xlink:href="https://icn.codeatlas.cc/doku.php?id=blender:maillages" text:style-name="Internet_20_link" text:visited-style-name="Visited_20_Internet_20_Link">maillage</text:a>, il faut passer en <text:span text:style-name="Strong_20_Emphasis">mode édition</text:span>.</text:p>
        </text:list-item>
        <text:list-item>
          <text:p text:style-name="List_20_1_Content"> En mode édition, on peut éditer un maillage en «mode point» (raccourci : touche <text:span text:style-name="Source_20_Text">1</text:span>, sans la touche majuscule), en «mode ligne» (<text:span text:style-name="Source_20_Text">2</text:span>) ou en «mode face» (<text:span text:style-name="Source_20_Text">3</text:span>).</text:p>
        </text:list-item>
        <text:list-item>
          <text:p text:style-name="List_20_1_Content_Last"> Ou cliquer sur les 3 boutons (point, ligne, face) ci-dessous:</text:p>
        </text:list-item>
      </text:list>
      <text:p text:style-name="Text_20_body"><draw:frame draw:style-name="media" draw:name="2" text:anchor-type="as-char" draw:z-index="2" svg:width="5.9795833333333cm" svg:height="0.714375cm"><draw:image xlink:href="Pictures/1e19abb99ee0c93f4fd9b41a65ef1285.png" xlink:type="simple" xlink:show="embed" xlink:actuate="onLoad"/></draw:frame></text:p>
      <text:h text:style-name="Heading_20_2" text:outline-level="2"><text:bookmark-start text:name="__RefHeading___selectionner_4"/><text:bookmark-start text:name="selectionner"/>Sélectionner<text:bookmark-end text:name="__RefHeading___selectionner_4"/><text:bookmark-end text:name="selectionner"/></text:h>
      <text:list text:style-name="List_20_1" text:continue-numbering="false">
        <text:list-item>
          <text:p text:style-name="List_20_1_Content_First"> <text:a xlink:type="simple" xlink:href="https://docs.blender.org/manual/fr/2.82/modeling/meshes/selecting.html" text:style-name="Internet_20_link" text:visited-style-name="Visited_20_Internet_20_Link">Sélections</text:a></text:p>
        </text:list-item>
        <text:list-item>
          <text:p text:style-name="List_20_1_Content"> <text:a xlink:type="simple" xlink:href="https://docs.blender.org/manual/fr/2.82/modeling/meshes/selecting.html#multiple-selection-modes" text:style-name="Internet_20_link" text:visited-style-name="Visited_20_Internet_20_Link">Sélections multiples</text:a> avec <text:span text:style-name="Source_20_Text">MAJ</text:span></text:p>
        </text:list-item>
        <text:list-item>
          <text:p text:style-name="List_20_1_Content"> Pour <text:span text:style-name="Strong_20_Emphasis">sélectionner un ensemble</text:span> de points, lignes ou faces, on peut utiliser la boîte de sélection (touche <text:span text:style-name="Source_20_Text">B</text:span>)</text:p>
        </text:list-item>
        <text:list-item>
          <text:p text:style-name="List_20_1_Content"> Pour sélectionner «dans la profondeur», il faut passer en mode d'affichage <text:span text:style-name="Source_20_Text">fil de fer</text:span> (touche <text:span text:style-name="Source_20_Text">Z</text:span>) </text:p>
        </text:list-item>
        <text:list-item>
          <text:p text:style-name="List_20_1_Content_Last"> Si l'on souhaite sélectionner un ensemble de points alignés en plan par exemple, on peut passer en vue frontale (touche <text:span text:style-name="Source_20_Text">1</text:span> du pavé numérique) puis passer en mode fil de fer et réaliser une sélection par boîte.</text:p>
        </text:list-item>
      </text:list>
      <text:h text:style-name="Heading_20_2" text:outline-level="2"><text:bookmark-start text:name="__RefHeading___supprimer_5"/><text:bookmark-start text:name="supprimer"/>Supprimer<text:bookmark-end text:name="__RefHeading___supprimer_5"/><text:bookmark-end text:name="supprimer"/></text:h>
      <text:list text:style-name="List_20_1" text:continue-numbering="false">
        <text:list-item>
          <text:p text:style-name="List_20_1_Content_First"> Pour supprimer des faces tout en conservant les points et les arêtes:</text:p>
        </text:list-item>
        <text:list-item>
          <text:p text:style-name="List_20_1_Content"> Passer en mode <text:span text:style-name="Source_20_Text">Face</text:span>, sélectionner une face puis touche <text:span text:style-name="Source_20_Text">X</text:span> et dans le menu «supprimer», choisir <text:span text:style-name="Source_20_Text">Faces seulement</text:span>.</text:p>
        </text:list-item>
        <text:list-item>
          <text:p text:style-name="List_20_1_Content_Last"> Quand les faces sont supprimées, il faut passer en mode <text:span text:style-name="Source_20_Text">Arête</text:span> et en vue «fil de fer» avec la touche <text:span text:style-name="Source_20_Text">Z</text:span> pour visualiser les arêtes restantes.</text:p>
        </text:list-item>
      </text:list>
      <text:h text:style-name="Heading_20_2" text:outline-level="2"><text:bookmark-start text:name="__RefHeading___modeliser_6"/><text:bookmark-start text:name="modeliser"/>Modéliser<text:bookmark-end text:name="__RefHeading___modeliser_6"/><text:bookmark-end text:name="modeliser"/></text:h>
      <text:list text:style-name="List_20_1" text:continue-numbering="false">
        <text:list-item>
          <text:p text:style-name="List_20_1_Content_First"> Pour modéliser nous avons à notre disposition un certain nombre d'<text:a xlink:type="simple" xlink:href="https://docs.blender.org/manual/fr/latest/modeling/meshes/tools/toolbar.html" text:style-name="Internet_20_link" text:visited-style-name="Visited_20_Internet_20_Link">outils</text:a>.</text:p>
        </text:list-item>
        <text:list-item>
          <text:p text:style-name="List_20_1_Content"> Notamment:</text:p>
          <text:list text:style-name="List_20_1">
            <text:list-item>
              <text:p text:style-name="List_20_1_Content"> <text:span text:style-name="Strong_20_Emphasis">Créer des Lignes ou des Faces</text:span> en sélectionnant une série (clic gauche et maintenir la touche <text:span text:style-name="Source_20_Text">MAJ</text:span>USCULE) de points ou de lignes puis appuyer sur la touche <text:span text:style-name="Source_20_Text">F</text:span></text:p>
            </text:list-item>
            <text:list-item>
              <text:p text:style-name="List_20_1_Content_Last"> L'<text:span text:style-name="Strong_20_Emphasis"><text:a xlink:type="simple" xlink:href="https://docs.blender.org/manual/fr/latest/modeling/meshes/tools/extrude_region.html#tool-mesh-extrude-region" text:style-name="Internet_20_link" text:visited-style-name="Visited_20_Internet_20_Link">extrusion</text:a></text:span> : sélectionner un point, ligne ou face puis touche <text:span text:style-name="Source_20_Text">E</text:span></text:p>
            </text:list-item>
          </text:list>
        </text:list-item>
      </text:list>
      <text:list text:style-name="List_20_1" text:continue-numbering="false">
        <text:list-item>
          <text:p text:style-name="LastListParagraph_List_20_1_Content_First"> Les <text:span text:style-name="Strong_20_Emphasis"><text:a xlink:type="simple" xlink:href="https://docs.blender.org/manual/fr/latest/modeling/meshes/tools/index.html" text:style-name="Internet_20_link" text:visited-style-name="Visited_20_Internet_20_Link">outils</text:a></text:span> essentiels de la modélisation polygonale:</text:p>
        </text:list-item>
      </text:list>
      <text:p text:style-name="Text_20_body"><draw:a xlink:type="simple" xlink:href="https://enseignement-sta.fr/wp-content/uploads/2022/11/extrude-face-and-edge-and-points-.gif"><draw:frame draw:style-name="media" draw:name="3" text:anchor-type="as-char" draw:z-index="3" svg:width="6.6145833333333cm" svg:height="5.2745599856322cm"><draw:image xlink:href="Pictures/f243042cc52a9336ad96d896af659674.gif" xlink:type="simple" xlink:show="embed" xlink:actuate="onLoad"/></draw:frame></draw:a>
<draw:a xlink:type="simple" xlink:href="https://enseignement-sta.fr/wp-content/uploads/2022/11/Edges-F-.gif"><draw:frame draw:style-name="media" draw:name="4" text:anchor-type="as-char" draw:z-index="4" svg:width="6.6145833333333cm" svg:height="5.2745599856322cm"><draw:image xlink:href="Pictures/0f3fd39918a654b067ff08111366b233.gif" xlink:type="simple" xlink:show="embed" xlink:actuate="onLoad"/></draw:frame></draw:a></text:p>
      <text:p text:style-name="Text_20_body"><text:span text:style-name="sup">Image: <text:a xlink:type="simple" xlink:href="https://enseignement-sta.fr/index.php/da/" text:style-name="Internet_20_link" text:visited-style-name="Visited_20_Internet_20_Link">enseignement-sta.fr</text:a></text:span></text:p>
      <text:list text:style-name="List_20_1" text:continue-numbering="false">
        <text:list-item>
          <text:p text:style-name="List_20_1_Content_First"> 1) <text:span text:style-name="Source_20_Text">F</text:span> : Créer des faces (en sélectionnant points ou lignes)</text:p>
        </text:list-item>
        <text:list-item>
          <text:p text:style-name="List_20_1_Content"> 2) <text:span text:style-name="Source_20_Text">E</text:span> : <text:a xlink:type="simple" xlink:href="https://docs.blender.org/manual/fr/latest/modeling/meshes/tools/extrude_region.html" text:style-name="Internet_20_link" text:visited-style-name="Visited_20_Internet_20_Link">Extrusion</text:a></text:p>
        </text:list-item>
        <text:list-item>
          <text:p text:style-name="List_20_1_Content_Last"> 3) <text:span text:style-name="Source_20_Text">I</text:span> : <text:a xlink:type="simple" xlink:href="https://docs.blender.org/manual/fr/2.82/modeling/meshes/editing/duplicating/inset.html" text:style-name="Internet_20_link" text:visited-style-name="Visited_20_Internet_20_Link">Insertion</text:a> «Inset»</text:p>
        </text:list-item>
      </text:list>
      <text:h text:style-name="Heading_20_2" text:outline-level="2"><text:bookmark-start text:name="__RefHeading___decouper_7"/><text:bookmark-start text:name="decouper"/>Découper<text:bookmark-end text:name="__RefHeading___decouper_7"/><text:bookmark-end text:name="decouper"/></text:h>
      <text:list text:style-name="List_20_1" text:continue-numbering="false">
        <text:list-item>
          <text:p text:style-name="LastListParagraph_List_20_1_Content_First"> <text:span text:style-name="Source_20_Text">CTRL+R</text:span> : Découpages continus «<text:a xlink:type="simple" xlink:href="https://docs.blender.org/manual/fr/latest/modeling/meshes/tools/loop.html" text:style-name="Internet_20_link" text:visited-style-name="Visited_20_Internet_20_Link">Loop cut</text:a>».</text:p>
        </text:list-item>
      </text:list>
      <text:list text:style-name="List_20_1" text:continue-numbering="false">
        <text:list-item>
          <text:p text:style-name="List_20_1_Content_First"> L'outil «découper» sert à diviser des faces suivant une ligne de découpe.</text:p>
        </text:list-item>
        <text:list-item>
          <text:p text:style-name="List_20_1_Content"> (1) Il faut sélectionner un objet maillé, entrer en mode édition et utiliser les touches <text:span text:style-name="Source_20_Text">CTRL + R</text:span>, approcher la souris d'une arête de l'objet qui sera le «bord» de la découpe. Une ligne jaune apparaît qui indique dans quel sens la face sera découpée (dans la longueur ou dans la profondeur).</text:p>
        </text:list-item>
        <text:list-item>
          <text:p text:style-name="List_20_1_Content"> (2) Quand la direction (en jaune) vous semble bonne, il faut cliquer pour réaliser la découpe.</text:p>
        </text:list-item>
        <text:list-item>
          <text:p text:style-name="List_20_1_Content"> (3) À partir de ce moment, vous entrez en mode de déplacement et vous pouvez faire «glisser» cette découpe à droite ou à gauche et cliquer pour valider, ou entrer des valeurs plus précises avec le clavier et valider avec la touche <text:span text:style-name="Source_20_Text">entrée</text:span>.</text:p>
        </text:list-item>
        <text:list-item>
          <text:p text:style-name="List_20_1_Content"> ou (3) Pour obtenir une découpe <text:span text:style-name="Strong_20_Emphasis">exactement au centre</text:span> et donc diviser, par exemple, un carré en deux rectangles symétriques, il suffit d'annuler le déplacement avec la touche <text:span text:style-name="Source_20_Text">échapper</text:span> (<text:span text:style-name="Source_20_Text">ESC</text:span>)</text:p>
        </text:list-item>
        <text:list-item>
          <text:p text:style-name="List_20_1_Content_Last"> Si ces explications ne vous semblent pas claires, vous pouvez <text:a xlink:type="simple" xlink:href="https://studio.blender.org/training/blender-2-8-fundamentals/loop-cut/" text:style-name="Internet_20_link" text:visited-style-name="Visited_20_Internet_20_Link">visionner cette vidéo</text:a>.</text:p>
        </text:list-item>
      </text:list>
      <text:list text:style-name="List_20_1" text:continue-numbering="false">
        <text:list-item>
          <text:p text:style-name="List_20_1_Content_First"> <text:span text:style-name="Strong_20_Emphasis">Découpes multiples</text:span></text:p>
        </text:list-item>
        <text:list-item>
          <text:p text:style-name="List_20_1_Content_Last"> Pour réaliser <text:span text:style-name="Strong_20_Emphasis">plusieurs découpes</text:span> parallèles en une seule étape, il faut agir sur la molette de la souris au moment de l'étape (1) ou entrer des valeurs numériques à partir du clavier, cela fait apparaître plusieurs lignes de découpe jaunes au lieu d'une seule ligne.</text:p>
        </text:list-item>
      </text:list>
      <text:h text:style-name="Heading_20_2" text:outline-level="2"><text:bookmark-start text:name="__RefHeading___subdiviser_8"/><text:bookmark-start text:name="subdiviser"/>Subdiviser<text:bookmark-end text:name="__RefHeading___subdiviser_8"/><text:bookmark-end text:name="subdiviser"/></text:h>
      <text:list text:style-name="List_20_1" text:continue-numbering="false">
        <text:list-item>
          <text:p text:style-name="LastListParagraph_List_20_1_Content_First"> Pour subdiviser des arêtes, il faut sélectionner une arête puis ouvrir le menu «Arête» avec la touche <text:span text:style-name="Source_20_Text">CTRL + E</text:span> (pour <text:span text:style-name="Emphasis">edge</text:span> en anglais) puis <text:span text:style-name="Source_20_Text">subdiviser</text:span>.</text:p>
        </text:list-item>
      </text:list>
      <text:h text:style-name="Heading_20_2" text:outline-level="2"><text:bookmark-start text:name="__RefHeading___aplanir_9"/><text:bookmark-start text:name="aplanir"/>Aplanir<text:bookmark-end text:name="__RefHeading___aplanir_9"/><text:bookmark-end text:name="aplanir"/></text:h>
      <text:list text:style-name="List_20_1" text:continue-numbering="false">
        <text:list-item>
          <text:p text:style-name="LastListParagraph_List_20_1_Content_First"> Pour aplanir une série de points, de lignes ou de faces, il faut régler l'altitude de ces éléments sur une même valeur en <text:span text:style-name="Source_20_Text">Z</text:span>. Pour obtenir ce résultat, on peut appliquer sur une sélection d'éléments une échelle «à zéro»: <text:span text:style-name="Source_20_Text">S</text:span> (<text:span text:style-name="Emphasis">scale</text:span>) puis <text:span text:style-name="Source_20_Text">Z</text:span> puis <text:span text:style-name="Source_20_Text">0</text:span>.</text:p>
        </text:list-item>
      </text:list>
      <text:h text:style-name="Heading_20_2" text:outline-level="2"><text:bookmark-start text:name="__RefHeading___separer_10"/><text:bookmark-start text:name="separer"/>Séparer<text:bookmark-end text:name="__RefHeading___separer_10"/><text:bookmark-end text:name="separer"/></text:h>
      <text:list text:style-name="List_20_1" text:continue-numbering="false">
        <text:list-item>
          <text:p text:style-name="LastListParagraph_List_20_1_Content_First"> Pour «séparer» des éléments d'un objet (des points, des lignes ou des faces): il suffit de sélectionner ces éléments (en mode édition, donc) puis d'utiliser l'outil <text:a xlink:type="simple" xlink:href="https://docs.blender.org/manual/fr/latest/modeling/meshes/editing/mesh/separate.html" text:style-name="Internet_20_link" text:visited-style-name="Visited_20_Internet_20_Link">séparation</text:a> avec la touche <text:span text:style-name="Source_20_Text">P</text:span> (comme sé<text:span text:style-name="Source_20_Text">P</text:span>aration). Après l'opération de séparation, on se retrouve donc avec deux objets (un nouvel objet contenant les éléments sélectionnés a été créé automatiquement). Pour réunir deux objets que l'on aurait séparés, il suffit de <text:a xlink:type="simple" xlink:href="#__RefHeading___joindre_11" text:style-name="Local_20_link" text:visited-style-name="Visited_20_Local_20_Link">joindre</text:a> ces objets.</text:p>
        </text:list-item>
      </text:list>
      <text:h text:style-name="Heading_20_2" text:outline-level="2"><text:bookmark-start text:name="__RefHeading___joindre_11"/><text:bookmark-start text:name="joindre"/>Joindre<text:bookmark-end text:name="__RefHeading___joindre_11"/><text:bookmark-end text:name="joindre"/></text:h>
      <text:list text:style-name="List_20_1" text:continue-numbering="false">
        <text:list-item>
          <text:p text:style-name="LastListParagraph_List_20_1_Content_First"> Joindre deux objets, c'est l'opération inverse effectuée par l'opérateur Séparer: à partir de deux objets (en mode objet) distincts, on fusionne l'ensemble des éléments (points, lignes, faces) en un unique objet. Là où l'on avait deux objets (ou plusieurs), on se retrouve avec un objet unique contenant tous les éléments géométriques des objets joints.</text:p>
        </text:list-item>
      </text:list>
      <text:h text:style-name="Heading_20_2" text:outline-level="2"><text:bookmark-start text:name="__RefHeading___dessiner_12"/><text:bookmark-start text:name="dessiner"/>Dessiner<text:bookmark-end text:name="__RefHeading___dessiner_12"/><text:bookmark-end text:name="dessiner"/></text:h>
      <text:list text:style-name="List_20_1" text:continue-numbering="false">
        <text:list-item>
          <text:p text:style-name="List_20_1_Content_First"> Pour «dessiner» dans Blender, il s'agit d'extruder un point (voir modéliser) afin de créer une ligne.</text:p>
        </text:list-item>
        <text:list-item>
          <text:p text:style-name="List_20_1_Content"> On peut dessiner «librement» en cliquant sur un point existant, puis touche <text:span text:style-name="Source_20_Text">E</text:span> et on déplace l'extrémité de l'extrusion.</text:p>
        </text:list-item>
        <text:list-item>
          <text:p text:style-name="List_20_1_Content"> Mais on peut aussi (et surtout) dessiner des «plans» (ou des élévations) en entrant des valeurs précises.</text:p>
        </text:list-item>
        <text:list-item>
          <text:p text:style-name="List_20_1_Content"> Par exemple, pour dessiner une droite horizontale de 10 mètres, on sélectionne un point puis on extrude ce point le long de l'axe X d'une valeur de 10 unités. Au clavier, cela donne donc cette série d'«instructions»: <text:span text:style-name="Source_20_Text">E</text:span> puis <text:span text:style-name="Source_20_Text">X</text:span> puis <text:span text:style-name="Source_20_Text">10</text:span>.</text:p>
        </text:list-item>
        <text:list-item>
          <text:p text:style-name="List_20_1_Content"> Pour dessiner des plans il faut que l'ensemble des points extrudés soient à la même altitude. Il faut donc «dessiner en plan» dans la «vue de haut» (touche <text:span text:style-name="Source_20_Text">7</text:span> du pavé numérique ou point <text:span text:style-name="Source_20_Text">Z</text:span> du compas de navigation dans la vue 3D).</text:p>
        </text:list-item>
        <text:list-item>
          <text:p text:style-name="List_20_1_Content"> Contrairement aux «véritables» logiciels de conception (c'est-à-dire des logiciels de «dessin assisté par ordinateur» spécialisés dans le dessin d'architecture), Blender ne propose pas d'outils pour évaluer des coordonnées polaires. Il est cependant possible de réaliser des dessins hors des axes horizontaux (X) et verticaux (Y) en créant des systèmes de coordonnés spécifiques. Ces systèmes de coordonnées sont très utiles mais il est bon, dans un premier temps, d'apprendre à dessiner avec le moins d'outils possibles afin de s'imprégner des méthodes essentielles du «dessin numérique». On peut réaliser toute forme complexe à partir d'un système de droites orthogonales, il suffit de «construire» les figures à partir d'un «échafaudage» de lignes parallèles et perpendiculaires.</text:p>
        </text:list-item>
        <text:list-item>
          <text:p text:style-name="List_20_1_Content_Last"> Désactiver le <text:a xlink:type="simple" xlink:href="https://icn.codeatlas.cc/doku.php?id=blender:vue3d#le_plancher" text:style-name="Internet_20_link" text:visited-style-name="Visited_20_Internet_20_Link">plancher</text:a> si nécessaire.</text:p>
        </text:list-item>
      </text:list>
      <text:h text:style-name="Heading_20_2" text:outline-level="2"><text:bookmark-start text:name="__RefHeading___magnetiser_13"/><text:bookmark-start text:name="magnetiser"/>Magnétiser<text:bookmark-end text:name="__RefHeading___magnetiser_13"/><text:bookmark-end text:name="magnetiser"/></text:h>
      <text:list text:style-name="List_20_1" text:continue-numbering="false">
        <text:list-item>
          <text:p text:style-name="List_20_1_Content_First"> Le «magnétisme» ou «accrochage» (<text:span text:style-name="Emphasis">snapping</text:span> en anglais) permet de se «coller» à la géométrie quand on modélise, cela permet de positionner très précisément les points, lignes, faces ou objets sur des éléments de références.</text:p>
        </text:list-item>
        <text:list-item>
          <text:p text:style-name="List_20_1_Content"> Par défaut le magnétisme fonctionne sur la grille.</text:p>
        </text:list-item>
        <text:list-item>
          <text:p text:style-name="List_20_1_Content"> Pour l'activer en tant que magnétisme sur les objets et plus particulièrement sur les points, il faut sélectionner “Vertex” dans le menu déroulant qui se trouve à droite de l'icône en forme de fer à cheval.</text:p>
        </text:list-item>
        <text:list-item>
          <text:p text:style-name="List_20_1_Content"> Ensuite il s'agit de déplacer (touche <text:span text:style-name="Source_20_Text">G</text:span>) un élément, de maintenir la touche <text:span text:style-name="Source_20_Text">CTRL</text:span> et de pointer avec la souris sur l'élément de référence (ne pas cliquer sur l'icône en «fer à cheval», sinon le magnétisme sera actif en permanence). </text:p>
        </text:list-item>
        <text:list-item>
          <text:p text:style-name="List_20_1_Content_Last"> Pour que le magnétisme fonctionne correctement, l'élément à déplacer et l'élément de référence doivent doivent être en vis-à-vis. En fonction de la position dans l'espace des éléments à magnétiser, il est parfois nécessaire de faire plusieurs déplacements intermédiaires.</text:p>
        </text:list-item>
      </text:list>
      <text:p text:style-name="Text_20_body"><draw:frame draw:style-name="media" draw:name="5" text:anchor-type="as-char" draw:z-index="5" svg:width="9.9747916666667cm" svg:height="10.398125cm"><draw:image xlink:href="Pictures/5f125c54cee00ad7a84e44065b2d129d.png" xlink:type="simple" xlink:show="embed" xlink:actuate="onLoad"/></draw:frame></text:p>
      <text:h text:style-name="Heading_20_2" text:outline-level="2"><text:bookmark-start text:name="__RefHeading___nettoyer_14"/><text:bookmark-start text:name="nettoyer"/>Nettoyer<text:bookmark-end text:name="__RefHeading___nettoyer_14"/><text:bookmark-end text:name="nettoyer"/></text:h>
      <text:list text:style-name="List_20_1" text:continue-numbering="false">
        <text:list-item>
          <text:p text:style-name="List_20_1_Content_First"> Il est important de vérifier régulièrement que le modèle sur lequel on travaille est correctement modélisé. Une bonne pratique par exemple consiste à «nettoyer» le maillage des éventuelles géométries <text:a xlink:type="simple" xlink:href="http://www.cnrtl.fr/definition/surnuméraire" text:style-name="Internet_20_link" text:visited-style-name="Visited_20_Internet_20_Link">surnuméraires</text:a></text:p>
        </text:list-item>
        <text:list-item>
          <text:p text:style-name="List_20_1_Content_Last"> Pour supprimer les doublons géométriques (c'est-à-dire supprimer/fusionner les points, lignes ou faces qui occupent la même place, donc les mêmes coordonnées dans l'espace), il faut 1) sélectionner tout (touche <text:span text:style-name="Source_20_Text">A</text:span>) ou partie de la géométrie et 2) passer par le menu <text:span text:style-name="Source_20_Text">Maillage</text:span> (ou <text:span text:style-name="Source_20_Text">Mesh</text:span>) de la barre supérieure de la vue 3D en mode édition. Puis naviguer jusqu'à <text:span text:style-name="Source_20_Text">Nettoyer</text:span> et <text:span text:style-name="Source_20_Text">Fusionner par distance</text:spa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blender:modelisation</dc:title>
  </office:meta>
</office:document-meta>
</file>