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e9d6514ff40fa47227429b9bf954b.png"/>
  <manifest:file-entry manifest:media-type="image/png" manifest:full-path="Pictures/8a62c49487bb3e5d2a6abf53de32687b.png"/>
  <manifest:file-entry manifest:media-type="image/png" manifest:full-path="Pictures/d8bc1cf453874111907e9af123f8456d.png"/>
  <manifest:file-entry manifest:media-type="image/png" manifest:full-path="Pictures/d73116a2ae02442d0835e32d0c8e8aa2.png"/>
  <manifest:file-entry manifest:media-type="image/png" manifest:full-path="Pictures/07b2c02e52f5cfe98b3f40324b02582a.png"/>
  <manifest:file-entry manifest:media-type="image/png" manifest:full-path="Pictures/ec12dbb2606c24a3a21f0920a21ec32e.png"/>
  <manifest:file-entry manifest:media-type="image/png" manifest:full-path="Pictures/e644af776480f8589fd1db44e0f84496.png"/>
  <manifest:file-entry manifest:media-type="image/png" manifest:full-path="Pictures/f817a29ae14e6f829cabd7512f7aef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ender:materiaux"/><text:bookmark-start text:name="__RefHeading___materiaux_1"/><text:bookmark-start text:name="materiaux"/>Matériaux<text:bookmark-end text:name="__RefHeading___materiaux_1"/><text:bookmark-end text:name="materiaux"/></text:h>
      <text:list text:style-name="List_20_1" text:continue-numbering="false">
        <text:list-item>
          <text:p text:style-name="LastListParagraph_List_20_1_Content_First"> Les <text:a xlink:type="simple" xlink:href="https://docs.blender.org/manual/fr/latest/render/materials/introduction.html" text:style-name="Internet_20_link" text:visited-style-name="Visited_20_Internet_20_Link">matériaux</text:a> sont les données qui permettent de spécifier des couleurs et des textures aux objets 3D. Ils sont principalement utiles lors de la phase de rendu d'une image 3D. Mais ils peuvent l'être également lors de la modélisation en servant d'«identifiant» pour certaines faces, par exemple.</text:p>
        </text:list-item>
      </text:list>
      <text:h text:style-name="Heading_20_2" text:outline-level="2"><text:bookmark-start text:name="__RefHeading___ajouter_2"/><text:bookmark-start text:name="ajouter"/>Ajouter<text:bookmark-end text:name="__RefHeading___ajouter_2"/><text:bookmark-end text:name="ajouter"/></text:h>
      <text:list text:style-name="List_20_1" text:continue-numbering="false">
        <text:list-item>
          <text:p text:style-name="LastListParagraph_List_20_1_Content_First"> Pour ajouter un matériau, il faut <text:span text:style-name="Strong_20_Emphasis">sélectionner</text:span> un maillage puis ouvrir l'onglet «matériau».</text:p>
        </text:list-item>
      </text:list>
      <text:p text:style-name="Text_20_body"><draw:frame draw:style-name="media" draw:name="0" text:anchor-type="as-char" draw:z-index="0" svg:width="20.16125cm" style:rel-width="100%" svg:height="17.065625cm" style:rel-height="scale"><draw:image xlink:href="Pictures/eb4e9d6514ff40fa47227429b9bf954b.png" xlink:type="simple" xlink:show="embed" xlink:actuate="onLoad"/></draw:frame></text:p>
      <text:list text:style-name="List_20_1" text:continue-numbering="false">
        <text:list-item>
          <text:p text:style-name="LastListParagraph_List_20_1_Content_First"> Puis cliquer sur <text:span text:style-name="Strong_20_Emphasis"><text:span text:style-name="Source_20_Text">Nouveau</text:span></text:span></text:p>
        </text:list-item>
      </text:list>
      <text:p text:style-name="Text_20_body"><draw:frame draw:style-name="media" draw:name="1" text:anchor-type="as-char" draw:z-index="1" svg:width="20.267083333333cm" style:rel-width="100%" svg:height="16.933333333333cm" style:rel-height="scale"><draw:image xlink:href="Pictures/8a62c49487bb3e5d2a6abf53de32687b.png" xlink:type="simple" xlink:show="embed" xlink:actuate="onLoad"/></draw:frame></text:p>
      <text:list text:style-name="List_20_1" text:continue-numbering="false">
        <text:list-item>
          <text:p text:style-name="List_20_1_Content_First"> Un nouveau matériau apparaît dans l'«armoire à matériaux»</text:p>
        </text:list-item>
        <text:list-item>
          <text:p text:style-name="List_20_1_Content_Last"> On peut <text:span text:style-name="Strong_20_Emphasis">renommer</text:span> ce matériau en cliquant sur son nom (à côté de l'icône en forme de sphère blanche)</text:p>
        </text:list-item>
      </text:list>
      <text:p text:style-name="Text_20_body"><draw:frame draw:style-name="media" draw:name="2" text:anchor-type="as-char" draw:z-index="2" svg:width="20.081875cm" style:rel-width="100%" svg:height="16.853958333333cm" style:rel-height="scale"><draw:image xlink:href="Pictures/d8bc1cf453874111907e9af123f8456d.png" xlink:type="simple" xlink:show="embed" xlink:actuate="onLoad"/></draw:frame></text:p>
      <text:h text:style-name="Heading_20_2" text:outline-level="2"><text:bookmark-start text:name="__RefHeading___couleur_3"/><text:bookmark-start text:name="couleur"/>Couleur<text:bookmark-end text:name="__RefHeading___couleur_3"/><text:bookmark-end text:name="couleur"/></text:h>
      <text:list text:style-name="List_20_1" text:continue-numbering="false">
        <text:list-item>
          <text:p text:style-name="List_20_1_Content_First"> Ensuite, on peut changer sa <text:span text:style-name="Strong_20_Emphasis">couleur</text:span> en cliquant sur la barre de couleurs nommée <text:span text:style-name="Source_20_Text">Couleur de base</text:span></text:p>
        </text:list-item>
        <text:list-item>
          <text:p text:style-name="List_20_1_Content"> Cela fait apparaître un menu de sélection de couleurs.</text:p>
        </text:list-item>
        <text:list-item>
          <text:p text:style-name="List_20_1_Content"> On peut cliquer quelque part dans la roue des couleurs</text:p>
        </text:list-item>
        <text:list-item>
          <text:p text:style-name="List_20_1_Content"> Ou faire varier les paramètres RGB (<text:span text:style-name="Emphasis">Red Green Blue</text:span>) ou HSV (<text:span text:style-name="Emphasis">Hue Saturation Value</text:span>). (<text:span text:style-name="Emphasis">Hue</text:span> veut dire «teinte» en anglais).</text:p>
        </text:list-item>
        <text:list-item>
          <text:p text:style-name="List_20_1_Content_Last"> Une fois qu'on a la couleur désirée, il suffit de déplacer la souris hors de la boîte couleurs pour valider notre choix.</text:p>
        </text:list-item>
      </text:list>
      <text:p text:style-name="Text_20_body"><draw:frame draw:style-name="media" draw:name="3" text:anchor-type="as-char" draw:z-index="3" svg:width="19.764375cm" style:rel-width="100%" svg:height="24.897291666667cm" style:rel-height="scale"><draw:image xlink:href="Pictures/d73116a2ae02442d0835e32d0c8e8aa2.png" xlink:type="simple" xlink:show="embed" xlink:actuate="onLoad"/></draw:frame></text:p>
      <text:h text:style-name="Heading_20_2" text:outline-level="2"><text:bookmark-start text:name="__RefHeading___couleur_vue_3d_4"/><text:bookmark-start text:name="couleur_vue_3d"/>Couleur vue 3D<text:bookmark-end text:name="__RefHeading___couleur_vue_3d_4"/><text:bookmark-end text:name="couleur_vue_3d"/></text:h>
      <text:list text:style-name="List_20_1" text:continue-numbering="false">
        <text:list-item>
          <text:p text:style-name="LastListParagraph_List_20_1_Content_First"> Il peut être pratique d'assigner une couleur pour que les matériaux soient visibles dans la vue 3D avec les options de la partie <text:span text:style-name="Strong_20_Emphasis">«Affichage vue 3D»</text:span> dans la partie inférieure du panneau matériaux (faire défiler avec la molette de la souris).</text:p>
        </text:list-item>
      </text:list>
      <text:p text:style-name="Text_20_body"><draw:frame draw:style-name="media" draw:name="4" text:anchor-type="as-char" draw:z-index="4" svg:width="20.267083333333cm" style:rel-width="100%" svg:height="16.906875cm" style:rel-height="scale"><draw:image xlink:href="Pictures/07b2c02e52f5cfe98b3f40324b02582a.png" xlink:type="simple" xlink:show="embed" xlink:actuate="onLoad"/></draw:frame></text:p>
      <text:h text:style-name="Heading_20_2" text:outline-level="2"><text:bookmark-start text:name="__RefHeading___multi-materiaux_5"/><text:bookmark-start text:name="multi-materiaux"/>Multi-matériaux<text:bookmark-end text:name="__RefHeading___multi-materiaux_5"/><text:bookmark-end text:name="multi-materiaux"/></text:h>
      <text:list text:style-name="List_20_1" text:continue-numbering="false">
        <text:list-item>
          <text:p text:style-name="List_20_1_Content_First"> Il est souvent utile d'utiliser plusieurs matériaux sur un même objet.</text:p>
        </text:list-item>
        <text:list-item>
          <text:p text:style-name="List_20_1_Content"> Il suffit d'ajouter de nouveaux «tiroirs» dans l'«armoire à matériaux».</text:p>
        </text:list-item>
        <text:list-item>
          <text:p text:style-name="List_20_1_Content_Last"> Cliquer sur <text:span text:style-name="Source_20_Text">+</text:span> et <text:span text:style-name="Source_20_Text">-</text:span> pour ajouter ou supprimer des <text:a xlink:type="simple" xlink:href="https://docs.blender.org/manual/fr/latest/render/materials/assignment.html" text:style-name="Internet_20_link" text:visited-style-name="Visited_20_Internet_20_Link">tiroirs</text:a>.</text:p>
        </text:list-item>
      </text:list>
      <text:p text:style-name="Text_20_body"><draw:frame draw:style-name="media" draw:name="5" text:anchor-type="as-char" draw:z-index="5" svg:width="20.16125cm" style:rel-width="100%" svg:height="17.039166666667cm" style:rel-height="scale"><draw:image xlink:href="Pictures/ec12dbb2606c24a3a21f0920a21ec32e.png" xlink:type="simple" xlink:show="embed" xlink:actuate="onLoad"/></draw:frame></text:p>
      <text:list text:style-name="List_20_1" text:continue-numbering="false">
        <text:list-item>
          <text:p text:style-name="LastListParagraph_List_20_1_Content_First"> Il s'agit ensuite d'ajouter un nouveau matériau dans ce tiroir (<text:a xlink:type="simple" xlink:href="https://docs.blender.org/manual/fr/latest/render/materials/assignment.html#material-slots" text:style-name="Internet_20_link" text:visited-style-name="Visited_20_Internet_20_Link">slot</text:a> en anglais) comme on vient de le faire précédemment.</text:p>
        </text:list-item>
      </text:list>
      <text:p text:style-name="Text_20_body"><draw:frame draw:style-name="media" draw:name="6" text:anchor-type="as-char" draw:z-index="6" svg:width="20.081875cm" style:rel-width="100%" svg:height="16.98625cm" style:rel-height="scale"><draw:image xlink:href="Pictures/e644af776480f8589fd1db44e0f84496.png" xlink:type="simple" xlink:show="embed" xlink:actuate="onLoad"/></draw:frame></text:p>
      <text:h text:style-name="Heading_20_2" text:outline-level="2"><text:bookmark-start text:name="__RefHeading___assigner_des_materiaux_6"/><text:bookmark-start text:name="assigner_des_materiaux"/>Assigner des matériaux<text:bookmark-end text:name="__RefHeading___assigner_des_materiaux_6"/><text:bookmark-end text:name="assigner_des_materiaux"/></text:h>
      <text:list text:style-name="List_20_1" text:continue-numbering="false">
        <text:list-item>
          <text:p text:style-name="List_20_1_Content_First"> Quand nous avons plusieurs matériaux dans un objet, nous pouvons <text:a xlink:type="simple" xlink:href="https://docs.blender.org/manual/fr/latest/render/materials/assignment.html#edit-mode" text:style-name="Internet_20_link" text:visited-style-name="Visited_20_Internet_20_Link">assigner</text:a> pour chaque face de l'objet un matériau en particulier.</text:p>
        </text:list-item>
        <text:list-item>
          <text:p text:style-name="List_20_1_Content_Last"> Il suffit de sélectionner une face (en mode édition donc), puis utiliser l'outil «Assigner» qui se trouve sous le nom  du matériau.</text:p>
        </text:list-item>
      </text:list>
      <text:p text:style-name="Text_20_body"><draw:a xlink:type="simple" xlink:href="https://docs.blender.org/manual/fr/latest/_images/render_materials_assignment_panel-edit-mode.png"><draw:frame draw:style-name="media" draw:name="7" text:anchor-type="as-char" draw:z-index="7" svg:width="9.8689583333333cm" svg:height="4.206875cm"><draw:image xlink:href="Pictures/f817a29ae14e6f829cabd7512f7aef9d.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blender:materiaux</dc:title>
  </office:meta>
</office:document-meta>
</file>