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513728e4fa9c42e549d1d2c7582bc9.png"/>
  <manifest:file-entry manifest:media-type="image/png" manifest:full-path="Pictures/056705551ed8351e95cda5f41532c6fe.png"/>
  <manifest:file-entry manifest:media-type="image/png" manifest:full-path="Pictures/406bd5250e141128275bbc432e8789cf.png"/>
  <manifest:file-entry manifest:media-type="image/png" manifest:full-path="Pictures/f26224c977c0546f2c46c05042268716.png"/>
  <manifest:file-entry manifest:media-type="image/png" manifest:full-path="Pictures/76572805ff06da6c829cea54559bf8ca.png"/>
  <manifest:file-entry manifest:media-type="image/jpeg" manifest:full-path="Pictures/38e5e57b8c92ad46776a4bec8ff44c6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ender:interface"/><text:bookmark-start text:name="__RefHeading___l_interface_1"/><text:bookmark-start text:name="l_interface"/>L'Interface<text:bookmark-end text:name="__RefHeading___l_interface_1"/><text:bookmark-end text:name="l_interface"/></text:h>
      <text:p text:style-name="Text_20_body">L'<text:a xlink:type="simple" xlink:href="https://docs.blender.org/manual/fr/latest/interface/window_system/introduction.html" text:style-name="Internet_20_link" text:visited-style-name="Visited_20_Internet_20_Link">interface</text:a> de Blender est assez complexe et contient de nombreuses ressources inconnues pour les nouveaux arrivants. Voici quelques règles essentielles pour se repérer.</text:p>
      <text:h text:style-name="Heading_20_2" text:outline-level="2"><text:bookmark-start text:name="__RefHeading___editeurs_2"/><text:bookmark-start text:name="editeurs"/>Éditeurs<text:bookmark-end text:name="__RefHeading___editeurs_2"/><text:bookmark-end text:name="editeurs"/></text:h>
      <text:list text:style-name="List_20_1" text:continue-numbering="false">
        <text:list-item>
          <text:p text:style-name="LastListParagraph_List_20_1_Content_First"> L'interface de Blender est divisée en <text:a xlink:type="simple" xlink:href="https://docs.blender.org/manual/fr/latest/interface/window_system/areas.html" text:style-name="Internet_20_link" text:visited-style-name="Visited_20_Internet_20_Link">Zones</text:a> (<text:span text:style-name="Emphasis">Area</text:span>) qui contiennent des <text:a xlink:type="simple" xlink:href="https://docs.blender.org/manual/fr/latest/editors/index.html" text:style-name="Internet_20_link" text:visited-style-name="Visited_20_Internet_20_Link">éditeurs</text:a> regroupant des fonctionnalités spécifiques: Vue 3D, Propriétés, Éditeur d'image, boutons d'interaction, ..., ici représentées par couleurs:</text:p>
        </text:list-item>
      </text:list>
      <text:p text:style-name="Text_20_body"><draw:a xlink:type="simple" xlink:href="https://docs.blender.org/manual/fr/latest/_images/interface_window-system_workspaces_layout.png"><draw:frame draw:style-name="media" draw:name="0" text:anchor-type="as-char" draw:z-index="0" svg:width="38.152916666667cm" style:rel-width="100%" svg:height="20.293541666667cm" style:rel-height="scale"><draw:image xlink:href="Pictures/78513728e4fa9c42e549d1d2c7582bc9.png" xlink:type="simple" xlink:show="embed" xlink:actuate="onLoad"/></draw:frame></draw:a></text:p>
      <text:list text:style-name="List_20_1" text:continue-numbering="false">
        <text:list-item>
          <text:p text:style-name="LastListParagraph_List_20_1_Content_First"> Chaque zone peut être librement <text:a xlink:type="simple" xlink:href="https://docs.blender.org/manual/fr/latest/interface/window_system/areas.html#resizing" text:style-name="Internet_20_link" text:visited-style-name="Visited_20_Internet_20_Link">redimensionnée</text:a> grâce à des poignées spécifiques. Les zones peuvent également être subdivisées en deux. Dans chacune des ces zones, l'utilisateur peut afficher l'éditeur de son choix en cliquant sur l'icône de l'éditeur dans la barre de la zone (dans l'exemple ci-dessous en reconnaît l'icône des <text:span text:style-name="Emphasis">Propriétés</text:span>):</text:p>
        </text:list-item>
      </text:list>
      <text:p text:style-name="Text_20_body"><draw:a xlink:type="simple" xlink:href="https://docs.blender.org/manual/fr/latest/_images/interface_window-system_areas_resize.png"><draw:frame draw:style-name="media" draw:name="1" text:anchor-type="as-char" draw:z-index="1" svg:width="10.31875cm" svg:height="3.095625cm"><draw:image xlink:href="Pictures/056705551ed8351e95cda5f41532c6fe.png" xlink:type="simple" xlink:show="embed" xlink:actuate="onLoad"/></draw:frame></draw:a></text:p>
      <text:p text:style-name="Text_20_body">et en choisissant l'un des éditeurs dans le menu qui s'affiche:</text:p>
      <text:p text:style-name="Text_20_body"><draw:frame draw:style-name="media" draw:name="2" text:anchor-type="as-char" draw:z-index="2" svg:width="13.361458333333cm" svg:height="1.9314583333333cm"><draw:image xlink:href="Pictures/406bd5250e141128275bbc432e8789cf.png" xlink:type="simple" xlink:show="embed" xlink:actuate="onLoad"/></draw:frame></text:p>
      <text:p text:style-name="Text_20_body"><draw:a xlink:type="simple" xlink:href="https://docs.blender.org/manual/fr/latest/_images/editors_index_menu.png"><draw:frame draw:style-name="media" draw:name="3" text:anchor-type="as-char" draw:z-index="3" svg:width="21.298958333333cm" style:rel-width="100%" svg:height="6.8791666666667cm" style:rel-height="scale"><draw:image xlink:href="Pictures/f26224c977c0546f2c46c05042268716.png" xlink:type="simple" xlink:show="embed" xlink:actuate="onLoad"/></draw:frame></draw:a></text:p>
      <text:list text:style-name="List_20_1" text:continue-numbering="false">
        <text:list-item>
          <text:p text:style-name="LastListParagraph_List_20_1_Content_First">  Ainsi, l'interface de Blender est totalement ajustable en fonction des besoins des utilisateurs.</text:p>
        </text:list-item>
      </text:list>
      <text:h text:style-name="Heading_20_2" text:outline-level="2"><text:bookmark-start text:name="__RefHeading___regions_3"/><text:bookmark-start text:name="regions"/>Régions<text:bookmark-end text:name="__RefHeading___regions_3"/><text:bookmark-end text:name="regions"/></text:h>
      <text:list text:style-name="List_20_1" text:continue-numbering="false">
        <text:list-item>
          <text:p text:style-name="LastListParagraph_List_20_1_Content_First"> Chaque zone contient des sous-<text:a xlink:type="simple" xlink:href="https://docs.blender.org/manual/fr/latest/interface/window_system/regions.html" text:style-name="Internet_20_link" text:visited-style-name="Visited_20_Internet_20_Link">régions</text:a> avec des outils spécifiques à chaque éditeur.</text:p>
        </text:list-item>
      </text:list>
      <text:p text:style-name="Text_20_body"><draw:a xlink:type="simple" xlink:href="https://docs.blender.org/manual/fr/latest/_images/interface_window-system_regions_3d-view.png"><draw:frame draw:style-name="media" draw:name="4" text:anchor-type="as-char" draw:z-index="4" svg:width="29.765625cm" style:rel-width="100%" svg:height="17.197916666667cm" style:rel-height="scale"><draw:image xlink:href="Pictures/76572805ff06da6c829cea54559bf8ca.png" xlink:type="simple" xlink:show="embed" xlink:actuate="onLoad"/></draw:frame></draw:a></text:p>
      <text:h text:style-name="Heading_20_2" text:outline-level="2"><text:bookmark-start text:name="__RefHeading___contextualite_4"/><text:bookmark-start text:name="contextualite"/>Contextualité<text:bookmark-end text:name="__RefHeading___contextualite_4"/><text:bookmark-end text:name="contextualite"/></text:h>
      <text:p text:style-name="Text_20_body">C'est une notion essentielle pour comprendre comment fonctionne l'interface. Comme il y a de très nombreuses fonctionnalités dans le logiciel, elles ont été «classées» par thèmes (modéliser en 3D, dessiner en 2D, sculpter, modifier une image, etc...). Si toutes les fonctionnalités du logiciel devaient apparaître en même temps à l'écran, on ne s'y retrouverait plus. C'est ce qu'on appelle la «contextualité». En fonction des actions que nous sommes amenés à faire, l'interface présente les outils adaptés et masque les autres. Grosso modo, cela a deux conséquences:</text:p>
      <text:list text:style-name="List_20_1" text:continue-numbering="false">
        <text:list-item>
          <text:p text:style-name="List_20_1_Content_First"> En fonction des actions que nous sommes amenés à faire, certains boutons de l'interface sont affichés ou ne sont pas affichés. Ne pas s'étonner donc si l'on ne retrouve plus tel ou tel bouton à tel ou tel moment, il «suffit» de se demander si nous sommes dans le bon contexte.</text:p>
        </text:list-item>
        <text:list-item>
          <text:p text:style-name="List_20_1_Content_Last"> Les raccourcis claviers sont interprétés en fonction de la position du pointeur (c'est-à-dire «la souris») dans tel ou tel éditeur.</text:p>
        </text:list-item>
      </text:list>
      <text:h text:style-name="Heading_20_2" text:outline-level="2"><text:bookmark-start text:name="__RefHeading___re-initialisation_5"/><text:bookmark-start text:name="re-initialisation"/>Ré-initialisation<text:bookmark-end text:name="__RefHeading___re-initialisation_5"/><text:bookmark-end text:name="re-initialisation"/></text:h>
      <text:p text:style-name="Text_20_body">Blender est un logiciel 3D complet qui peut être un peu intimidant à première vue. Un utilisateur débutant se trouve rapidement «coincé». Commençons donc par apprendre à nous <text:span text:style-name="Strong_20_Emphasis">débloquer</text:span>, cela va rapidement s'avérer nécessaire ...</text:p>
      <text:list text:style-name="List_20_1" text:continue-numbering="false">
        <text:list-item>
          <text:p text:style-name="List_20_1_Content_First"> En cas de <text:span text:style-name="Strong_20_Emphasis">blocage</text:span> (vous êtes «perdu dans l'espace», les touches ne répondent plus, les objets ont disparu, etc ...):</text:p>
        </text:list-item>
        <text:list-item>
          <text:p text:style-name="List_20_1_Content_Last"> Menu: Fichier: Par défaut: <text:span text:style-name="Strong_20_Emphasis">Charger réglages d'usine</text:span></text:p>
        </text:list-item>
      </text:list>
      <text:p text:style-name="Text_20_body"><draw:frame draw:style-name="media" draw:name="5" text:anchor-type="as-char" draw:z-index="5" svg:width="36.142083333333cm" style:rel-width="100%" svg:height="20.32cm" style:rel-height="scale"><draw:image xlink:href="Pictures/38e5e57b8c92ad46776a4bec8ff44c6e.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blender:interface</dc:title>
  </office:meta>
</office:document-meta>
</file>