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4865b145941a4ceceec93d3567028a.jpg"/>
  <manifest:file-entry manifest:media-type="image/jpeg" manifest:full-path="Pictures/eb309c2bac3bb5c110cf46e407c77676.jpg"/>
  <manifest:file-entry manifest:media-type="image/jpeg" manifest:full-path="Pictures/ca3a4b3d059d27cc22d9c552f2580d5d.jpg"/>
  <manifest:file-entry manifest:media-type="image/jpeg" manifest:full-path="Pictures/e8534153c502cb007c97ba68dab7d5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installation"/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Installer Blender, si besoin, <text:span text:style-name="underline"><text:span text:style-name="Emphasis">sur votre ordinateur</text:span></text:span> <text:note text:id="ftn0" text:note-class="footnote"><text:note-citation text:label="1)">1)</text:note-citation><text:note-body><text:p text:style-name="Footnote">Blender est pré-installé sur les ordinateurs de l'école</text:p></text:note-body></text:note></text:p>
      <text:p text:style-name="Text_20_body">A l'école, Blender est ici : <text:span text:style-name="Source_20_Text">Windows(C:)</text:span> &gt; <text:span text:style-name="Source_20_Text">Programmes</text:span> &gt; <text:span text:style-name="Source_20_Text">Blender Foundation</text:span> &gt; <text:span text:style-name="Source_20_Text">Blender3.5</text:span> &gt; <text:span text:style-name="Source_20_Text">blender.exe</text:span></text:p>
      <text:list text:style-name="List_20_1" text:continue-numbering="false">
        <text:list-item>
          <text:p text:style-name="List_20_1_Content_First"> <text:a xlink:type="simple" xlink:href="https://www.blender.org/download/" text:style-name="Internet_20_link" text:visited-style-name="Visited_20_Internet_20_Link">Téléchargez Blender</text:a></text:p>
        </text:list-item>
        <text:list-item>
          <text:p text:style-name="List_20_1_Content_Last"> Sélectionnez un téléchargement dans le menu déroulant en fonction de votre système d'exploitation (Windows, Mac, Linux)</text:p>
        </text:list-item>
      </text:list>
      <text:list text:style-name="List_20_1" text:continue-numbering="false">
        <text:list-item>
          <text:p text:style-name="List_20_1_Content_First"> Sur <text:span text:style-name="Strong_20_Emphasis">Windows</text:span>, deux possibilités : </text:p>
          <text:list text:style-name="List_20_1">
            <text:list-item>
              <text:p text:style-name="List_20_1_Content"> <text:span text:style-name="Source_20_Text">Installer</text:span> : un petit programme pour installer le logiciel sur le système (utiliser si les autres moyens ne fonctionnent pas)</text:p>
            </text:list-item>
            <text:list-item>
              <text:p text:style-name="List_20_1_Content"> <text:span text:style-name="Source_20_Text">Portable</text:span> : il suffit de télécharger ce fichier zippé, puis bouton droit 'dézipper', le logiciel n'a pas besoin d'être “installé”, il suffit de cliquer sur l'icône <text:span text:style-name="Source_20_Text">blender</text:span> pour l'utiliser.</text:p>
            </text:list-item>
          </text:list>
        </text:list-item>
        <text:list-item>
          <text:p text:style-name="List_20_1_Content"> Sur <text:span text:style-name="Strong_20_Emphasis">Mac</text:span>, deux possibilités :</text:p>
          <text:list text:style-name="List_20_1">
            <text:list-item>
              <text:p text:style-name="List_20_1_Content"> Processeurs <text:span text:style-name="Source_20_Text">Intel</text:span> <text:note text:id="ftn1" text:note-class="footnote"><text:note-citation text:label="2)">2)</text:note-citation><text:note-body><text:p text:style-name="Footnote">Menu Pomme : à propos de ce Mac</text:p></text:note-body></text:note>ou <text:a xlink:type="simple" xlink:href="https://fr.wikipedia.org/wiki/Apple M1" text:style-name="Internet_20_link" text:visited-style-name="Visited_20_Internet_20_Link">Apple M1</text:a> (<text:a xlink:type="simple" xlink:href="https://fr.wikipedia.org/wiki/Apple Silicon" text:style-name="Internet_20_link" text:visited-style-name="Visited_20_Internet_20_Link">Apple Silicon</text:a> pour les téléphones ou les tablettes)</text:p>
            </text:list-item>
            <text:list-item>
              <text:p text:style-name="List_20_1_Content"> Vous devez vous renseigner sur votre matériel (ou télécharger une version et tenter de l'installer)</text:p>
            </text:list-item>
          </text:list>
        </text:list-item>
        <text:list-item>
          <text:p text:style-name="List_20_1_Content_Last"> Sur <text:span text:style-name="Strong_20_Emphasis">Linux</text:span>, <text:span text:style-name="Source_20_Text"><text:a xlink:type="simple" xlink:href="https://fr.wikipedia.org/wiki/Chmod" text:style-name="Internet_20_link" text:visited-style-name="Visited_20_Internet_20_Link">chmod</text:a> +x</text:span></text:p>
        </text:list-item>
      </text:list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list text:style-name="List_20_1" text:continue-numbering="false">
        <text:list-item>
          <text:p text:style-name="LastListParagraph_List_20_1_Content_First"> <text:a xlink:type="simple" xlink:href="https://docs.blender.org/manual/fr/latest/getting_started/configuration/index.html" text:style-name="Internet_20_link" text:visited-style-name="Visited_20_Internet_20_Link">Configuration</text:a></text:p>
        </text:list-item>
      </text:list>
      <text:h text:style-name="Heading_20_3" text:outline-level="3"><text:bookmark-start text:name="__RefHeading___langue_3"/><text:bookmark-start text:name="langue"/>Langue<text:bookmark-end text:name="__RefHeading___langue_3"/><text:bookmark-end text:name="langue"/></text:h>
      <text:list text:style-name="List_20_1" text:continue-numbering="false">
        <text:list-item>
          <text:p text:style-name="List_20_1_Content_First"> Pour passer Blender en français :</text:p>
        </text:list-item>
        <text:list-item>
          <text:p text:style-name="List_20_1_Content_Last"> Changer la langue : menu (en haut à droite) : <text:span text:style-name="Strong_20_Emphasis">Edit : Preferences</text:span> puis dans l'onglet <text:span text:style-name="Source_20_Text">Interface</text:span> (il s'agit de l'onglet par défaut) : <text:span text:style-name="Strong_20_Emphasis">Translation</text:span> (c'est en bas) : <text:span text:style-name="Strong_20_Emphasis">Language</text:span> : <text:span text:style-name="Strong_20_Emphasis">French</text:span> (dans la colonne du milieu <text:span text:style-name="Source_20_Text">In Progress</text:span>). Vous pouvez fermer la fenêtre ...</text:p>
        </text:list-item>
      </text:list>
      <text:p text:style-name="Text_20_body"><draw:frame draw:style-name="media" draw:name="0" text:anchor-type="as-char" draw:z-index="0" svg:width="36.142083333333cm" style:rel-width="100%" svg:height="20.32cm" style:rel-height="scale"><draw:image xlink:href="Pictures/6d4865b145941a4ceceec93d3567028a.jpg" xlink:type="simple" xlink:show="embed" xlink:actuate="onLoad"/></draw:frame></text:p>
      <text:p text:style-name="Text_20_body"><draw:frame draw:style-name="media" draw:name="1" text:anchor-type="as-char" draw:z-index="1" svg:width="36.142083333333cm" style:rel-width="100%" svg:height="20.32cm" style:rel-height="scale"><draw:image xlink:href="Pictures/eb309c2bac3bb5c110cf46e407c77676.jpg" xlink:type="simple" xlink:show="embed" xlink:actuate="onLoad"/></draw:frame></text:p>
      <text:p text:style-name="Text_20_body"><draw:frame draw:style-name="media" draw:name="2" text:anchor-type="as-char" draw:z-index="2" svg:width="36.142083333333cm" style:rel-width="100%" svg:height="20.32cm" style:rel-height="scale"><draw:image xlink:href="Pictures/ca3a4b3d059d27cc22d9c552f2580d5d.jpg" xlink:type="simple" xlink:show="embed" xlink:actuate="onLoad"/></draw:frame></text:p>
      <text:h text:style-name="Heading_20_3" text:outline-level="3"><text:bookmark-start text:name="__RefHeading___sauvegardes_4"/><text:bookmark-start text:name="sauvegardes"/>Sauvegardes<text:bookmark-end text:name="__RefHeading___sauvegardes_4"/><text:bookmark-end text:name="sauvegardes"/></text:h>
      <text:list text:style-name="List_20_1" text:continue-numbering="false">
        <text:list-item>
          <text:p text:style-name="LastListParagraph_List_20_1_Content_First"> Désactiver les sauvegardes automatiques: Éditer: Préférences: Enregistrer et ouvrir: <text:span text:style-name="Strong_20_Emphasis">Enregistrer versions</text:span>: mettre à <text:span text:style-name="Strong_20_Emphasis">0</text:span></text:p>
        </text:list-item>
      </text:list>
      <text:p text:style-name="Text_20_body"><draw:frame draw:style-name="media" draw:name="3" text:anchor-type="as-char" draw:z-index="3" svg:width="10.583333333333cm" svg:height="8.6045797922568cm"><draw:image xlink:href="Pictures/e8534153c502cb007c97ba68dab7d51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installation</dc:title>
  </office:meta>
</office:document-meta>
</file>