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ff17c1510dc166d4037becab18903c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ender:craftman"/><text:bookmark-start text:name="__RefHeading___craftman_1"/><text:bookmark-start text:name="craftman"/>Craftman<text:bookmark-end text:name="__RefHeading___craftman_1"/><text:bookmark-end text:name="craftman"/></text:h>
      <text:p text:style-name="Text_20_body"><text:a xlink:type="simple" xlink:href="https://fr.wikipedia.org/wiki/Modulor" text:style-name="Internet_20_link" text:visited-style-name="Visited_20_Internet_20_Link">Modulor</text:a> <text:span text:style-name="Strong_20_Emphasis">+</text:span> <text:a xlink:type="simple" xlink:href="https://fr.wikipedia.org/wiki/Minecraft" text:style-name="Internet_20_link" text:visited-style-name="Visited_20_Internet_20_Link">Minecraft</text:a> <text:span text:style-name="Strong_20_Emphasis">+</text:span> <text:a xlink:type="simple" xlink:href="https://fr.wikipedia.org/wiki/L&amp;#39;Homme_en_mouvement" text:style-name="Internet_20_link" text:visited-style-name="Visited_20_Internet_20_Link">Formes uniques</text:a></text:p>
      <text:p text:style-name="Text_20_body"><draw:a xlink:type="simple" xlink:href="https://upload.wikimedia.org/wikipedia/commons/thumb/5/50/Detail_Inschrift_Le_Corbusierhaus_%22die_Wohnmaschine%22.jpg/399px-Detail_Inschrift_Le_Corbusierhaus_%22die_Wohnmaschine%22.jpg"><draw:frame draw:style-name="media" draw:name="0" text:anchor-type="as-char" draw:z-index="0" svg:width="3.96875cm" svg:height="3.96875cm"><draw:image xlink:href="https://upload.wikimedia.org/wikipedia/commons/thumb/5/50/Detail_Inschrift_Le_Corbusierhaus_%22die_Wohnmaschine%22.jpg/399px-Detail_Inschrift_Le_Corbusierhaus_%22die_Wohnmaschine%22.jpg" xlink:type="simple" xlink:show="embed" xlink:actuate="onLoad"/></draw:frame></draw:a> <draw:a xlink:type="simple" xlink:href="https://upload.wikimedia.org/wikipedia/en/c/c9/Minecraft_Mobs.png"><draw:frame draw:style-name="media" draw:name="1" text:anchor-type="as-char" draw:z-index="1" svg:width="5.2916666666667cm" svg:height="5.2916666666667cm"><draw:image xlink:href="https://upload.wikimedia.org/wikipedia/en/c/c9/Minecraft_Mobs.png" xlink:type="simple" xlink:show="embed" xlink:actuate="onLoad"/></draw:frame></draw:a>  <draw:a xlink:type="simple" xlink:href="https://upload.wikimedia.org/wikipedia/commons/thumb/f/fd/%27Unique_Forms_of_Continuity_in_Space%27%2C_1913_bronze_by_Umberto_Boccioni.jpg/193px-%27Unique_Forms_of_Continuity_in_Space%27%2C_1913_bronze_by_Umberto_Boccioni.jpg"><draw:frame draw:style-name="media" draw:name="2" text:anchor-type="as-char" draw:z-index="2" svg:width="3.96875cm" svg:height="3.96875cm"><draw:image xlink:href="https://upload.wikimedia.org/wikipedia/commons/thumb/f/fd/%27Unique_Forms_of_Continuity_in_Space%27%2C_1913_bronze_by_Umberto_Boccioni.jpg/193px-%27Unique_Forms_of_Continuity_in_Space%27%2C_1913_bronze_by_Umberto_Boccioni.jpg" xlink:type="simple" xlink:show="embed" xlink:actuate="onLoad"/></draw:frame></draw:a></text:p>
      <text:p text:style-name="Horizontal_20_Line"/>
      <text:p text:style-name="Text_20_body"><text:span text:style-name="Strong_20_Emphasis">=</text:span> <text:span text:style-name="Strong_20_Emphasis"><text:a xlink:type="simple" xlink:href="https://sloyd.work/Aleph/Livre/src/branch/main/craftman/README.md" text:style-name="Internet_20_link" text:visited-style-name="Visited_20_Internet_20_Link">Craftman</text:a></text:span> (instructions de modélisation)</text:p>
      <text:p text:style-name="Horizontal_20_Line"/>
      <text:p text:style-name="Text_20_body"><draw:a xlink:type="simple" xlink:href="https://alphaville.codeatlas.cc/craftman/123.jpg"><draw:frame draw:style-name="media" draw:name="3" text:anchor-type="as-char" draw:z-index="3" svg:width="21.166666666667cm" style:rel-width="100%" svg:height="21.166666666667cm" style:rel-height="scale"><draw:image xlink:href="https://alphaville.codeatlas.cc/craftman/123.jpg" xlink:type="simple" xlink:show="embed" xlink:actuate="onLoad"/></draw:frame></draw:a></text:p>
      <text:p text:style-name="Text_20_body"><draw:frame draw:style-name="media" draw:name="800 Legend" text:anchor-type="as-char" draw:z-index="0" svg:width="21.166666666667cm" style:rel-width="100%"><draw:text-box><text:p text:style-name="legendcenter"><draw:frame draw:style-name="media" draw:name="800" text:anchor-type="as-char" draw:z-index="4" svg:width="21.166666666667cm" style:rel-width="100%" svg:height="11.90625cm" style:rel-height="scale"><draw:image xlink:href="Pictures/3ff17c1510dc166d4037becab18903c0.jpg" xlink:type="simple" xlink:show="embed" xlink:actuate="onLoad"/></draw:frame>800</text:p></draw:text-box></draw:frame></text:p>
      <text:list text:style-name="List_20_1" text:continue-numbering="false">
        <text:list-item>
          <text:p text:style-name="LastListParagraph_List_20_1_Content_First"> <text:a xlink:type="simple" xlink:href="https://fr.wikipedia.org/wiki/Cariatide" text:style-name="Internet_20_link" text:visited-style-name="Visited_20_Internet_20_Link">Cariatide</text:a></text:p>
        </text:list-item>
      </text:list>
      <text:p text:style-name="Text_20_body"><draw:a xlink:type="simple" xlink:href="https://upload.wikimedia.org/wikipedia/commons/thumb/f/f5/Tivoli-villaadriana03.jpg/640px-Tivoli-villaadriana03.jpg"><draw:frame draw:style-name="media" draw:name="5" text:anchor-type="as-char" draw:z-index="5" svg:width="21.166666666667cm" style:rel-width="100%" svg:height="21.166666666667cm" style:rel-height="scale"><draw:image xlink:href="https://upload.wikimedia.org/wikipedia/commons/thumb/f/f5/Tivoli-villaadriana03.jpg/640px-Tivoli-villaadriana03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<text:a xlink:type="simple" xlink:href="https://fr.wikipedia.org/wiki/Brancusi" text:style-name="Internet_20_link" text:visited-style-name="Visited_20_Internet_20_Link">Brancusi</text:a></text:p>
        </text:list-item>
      </text:list>
      <text:p text:style-name="Text_20_body"><draw:a xlink:type="simple" xlink:href="https://upload.wikimedia.org/wikipedia/commons/thumb/c/cf/Edward_Steichen_-_Brancusi%27s_studio%2C_1920.jpeg/382px-Edward_Steichen_-_Brancusi%27s_studio%2C_1920.jpeg"><draw:frame draw:style-name="media" draw:name="6" text:anchor-type="as-char" draw:z-index="6" svg:width="" svg:rel-width="100%" svg:height="0cm"><draw:image xlink:href="https://upload.wikimedia.org/wikipedia/commons/thumb/c/cf/Edward_Steichen_-_Brancusi%27s_studio%2C_1920.jpeg/382px-Edward_Steichen_-_Brancusi%27s_studio%2C_1920.jpeg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lender:craftman</dc:title>
  </office:meta>
</office:document-meta>
</file>