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606c5e3aef0b499f73f323b2901752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phaville:vallee"/><text:bookmark-start text:name="__RefHeading___la_vallee_1"/><text:bookmark-start text:name="la_vallee"/>La Vallée<text:bookmark-end text:name="__RefHeading___la_vallee_1"/><text:bookmark-end text:name="la_vallee"/></text:h>
      <text:list text:style-name="List_20_1" text:continue-numbering="false">
        <text:list-item>
          <text:p text:style-name="List_20_1_Content_First"> Le Jour venait à peine de se lever quand il y eut un bruit assourdissant. Le Sol Plat d'Alphaville se mit à bouger et se plia sous l'effet de forces telluriques numériques. Il naquit une Colline et une Vallée, cela formait le <text:a xlink:type="simple" xlink:href="https://fr.wikipedia.org/wiki/Pli_(géologie)" text:style-name="Internet_20_link" text:visited-style-name="Visited_20_Internet_20_Link">Pli</text:a>.</text:p>
        </text:list-item>
        <text:list-item>
          <text:p text:style-name="List_20_1_Content_Last"> Pour pouvoir organiser globalement l'assistance après la naissance du Pli, l'Oracle décida d'attribuer à chaque <text:span text:style-name="Source_20_Text">PC</text:span> un Numéro Global. </text:p>
        </text:list-item>
      </text:list>
      <text:h text:style-name="Heading_20_2" text:outline-level="2"><text:bookmark-start text:name="__RefHeading___la_formule_une_2"/><text:bookmark-start text:name="la_formule_une"/>La Formule Une<text:bookmark-end text:name="__RefHeading___la_formule_une_2"/><text:bookmark-end text:name="la_formule_une"/></text:h>
      <text:list text:style-name="List_20_1" text:continue-numbering="false">
        <text:list-item>
          <text:p text:style-name="List_20_1_Content_First"> À la création du Sol Plat d'Alphaville, l'Oracle avait laissé le soin à l'Ordre Alphanumérique d'attribuer un Numéro à chaque Alpha. Ce Numéro était lié à l'Ordre Alphabétique des Alphas dans leurs Villages <text:note text:id="ftn0" text:note-class="footnote"><text:note-citation text:label="1)">1)</text:note-citation><text:note-body><text:p text:style-name="Footnote">Beta, Delta, Gamma, ...</text:p></text:note-body></text:note>. En fonction de ce Numéro et des dimensions du <text:a xlink:type="simple" xlink:href="doku.php?id=alphaville:desert#l_ordre_alphanumerique" text:style-name="Internet_20_link" text:visited-style-name="Visited_20_Internet_20_Link">Tableau</text:a> des Villages, on trouvait l'Adresse de l'Alpha dans son Village, l'<text:span text:style-name="underline">Adresse Village</text:span>.</text:p>
        </text:list-item>
        <text:list-item>
          <text:p text:style-name="List_20_1_Content_Last"> Puis naquit une Colline et une Vallée et le Nouveau Système d'Adresse (NSA).  L'Oracle se mit à compter les Prés Carrés, Ligne d'Alphaville par Ligne d'Alphaville (une AlphaLigne compte deux Lignes de Village, c'est-à-dire 10 Colonnes contenant les 10 PC), ainsi naquit l'<text:span text:style-name="underline">AdresseVille</text:span>. Cela faisait deux Systèmes d'Adresse, l'Oracle eut besoin d'une Formule pour transformer l'Adresse <text:span text:style-name="Emphasis">Locale</text:span> (l'Adresse dans les  Villages) vers l'Adresse <text:span text:style-name="Emphasis">Globale</text:span> (AdresseVille). Il écrivit cette formule sur un bout de Papier Numérique (qu'il appela <text:a xlink:type="simple" xlink:href="https://fr.wikipedia.org/wiki/Langage_de_script" text:style-name="Internet_20_link" text:visited-style-name="Visited_20_Internet_20_Link">Script</text:a>) et comme c'était sa première Formule, il l'appela <text:span text:style-name="underline">FormuleUne</text:span>. Mais il perdit ce bout de Papier Numérique.</text:p>
        </text:list-item>
      </text:list>
      <text:p text:style-name="Text_20_body">[🔒1]  Sachant que l'Alphaville est constitué de 6 Villages <text:note text:id="ftn1" text:note-class="footnote"><text:note-citation text:label="2)">2)</text:note-citation><text:note-body><text:p text:style-name="Footnote">nombre <text:span text:style-name="Emphasis">variable</text:span> en fonction des Saisons</text:p></text:note-body></text:note> rangés en un Tableau de 3 Lignes par 2 Colonnes et sachant de chaque Village est constitué de 20 <text:note text:id="ftn2" text:note-class="footnote"><text:note-citation text:label="3)">3)</text:note-citation><text:note-body><text:p text:style-name="Footnote"><text:span text:style-name="Emphasis">variable</text:span></text:p></text:note-body></text:note> Prés Carrés de 4 Lignes par 5 Colonnes <text:span text:style-name="Footnote_20_Anchor"><text:note-ref text:note-class="footnote" text:reference-format="text" text:ref-name="ftn2">3)</text:note-ref></text:span>, calculer «à la main» l'Adresse Ville, la noter dans le Carnet à l'entrée <text:span text:style-name="Source_20_Text">AdresseVille: (x,y)</text:span></text:p>
      <text:p text:style-name="Text_20_body">[🥇2] Quelle est la FormuleUne qui était écrite sur le bout de Papier Numérique qui permet de transformer l'Adresse Village dans l'AdresseVille? . Les Alphas qui avaient une idée sur la question notèrent la réponse à l'entrée <text:span text:style-name="Source_20_Text">FormuleUne:</text:span>.</text:p>
      <text:h text:style-name="Heading_20_2" text:outline-level="2"><text:bookmark-start text:name="__RefHeading___les_monts_et_les_vaux_3"/><text:bookmark-start text:name="les_monts_et_les_vaux"/>Les Monts et les Vaux<text:bookmark-end text:name="__RefHeading___les_monts_et_les_vaux_3"/><text:bookmark-end text:name="les_monts_et_les_vaux"/></text:h>
      <text:list text:style-name="List_20_1" text:continue-numbering="false">
        <text:list-item>
          <text:p text:style-name="List_20_1_Content_First"> Grâce à la Formule Une, tout était revenu dans l'ordre après la naissance du Pli. Enfin, tout allait bien quand l'Oracle regardait Alphaville d'en haut en fermant un oeil. Mais quand il regardait Alphaville de face, tout semblait confus car chaque Alpha semblait avoir une Position en hauteur différente. Y-avait-il une logique dans ces positions qui semblaient former une vague?</text:p>
        </text:list-item>
        <text:list-item>
          <text:p text:style-name="List_20_1_Content_Last"> La naissance du Pli fut un événement très bref, mais l'Oracle eut le temps de ressentir l'Onde qu'il put transcrire instantanément sur un bout de Papier Numérique qu'il prit soin d'épingler, cette fois-ci, pour ne pas qu'il s'envole. Ce fut la <text:span text:style-name="underline">Formule Deux</text:span>.</text:p>
        </text:list-item>
      </text:list>
      <text:p text:style-name="Text_20_body">📌  </text:p>
      <text:p text:style-name="Preformatted_20_Text">z = cos(x) * 15 + sin(y) * 15</text:p>
      <text:list text:style-name="List_20_1" text:continue-numbering="false">
        <text:list-item>
          <text:p text:style-name="List_20_1_Content_First"> L'Oracle, pour remercier les Alphas de la retranscription de la Formule Une leur transmit leurs Positions en Hauteur non sous la forme d'un Nombre mais sous forme d'une Formule (la Formule Deux), celle qu'il avait noté pendant la naissance du Pli. Cette formule fonctionnait avec la Position Globale que l'on tirait du Système de Position Globale.</text:p>
        </text:list-item>
        <text:list-item>
          <text:p text:style-name="List_20_1_Content_Last">  Le «Système de Position Globale» ou SPG permettait de déduire à partir de l'Adresse Ville la Position Métrique du coin inférieur gauche du Pré Carré , au micron près, par rapport à l'Origine. La fonctionnement était vraiment très simple, si simple que ....</text:p>
        </text:list-item>
      </text:list>
      <text:p text:style-name="Text_20_body">[🔒3] Quelle est la formule qui permet de trouver la Position Métrique (<text:span text:style-name="Source_20_Text">Pm</text:span>) en mètre à partir de l'Adresse Ville (<text:span text:style-name="Source_20_Text">Av</text:span>) en Pré Carré? C'était tellement simple que les Alphas s'empressèrent de la noter dans leur Carnet numérique à l'entrée <text:span text:style-name="Source_20_Text">PmX: AvX ...? </text:span> et <text:span text:style-name="Source_20_Text">PmY: AvY ... ?</text:span>. Grâce à cette formule ils pouvaient calculer leur Position Métrique (celle du coin inférieur gauche de leur PC) et la noter à l'entrée <text:span text:style-name="Source_20_Text">Position:(?,?)</text:span></text:p>
      <text:list text:style-name="List_20_1" text:continue-numbering="false">
        <text:list-item>
          <text:p text:style-name="LastListParagraph_List_20_1_Content_First"> Pour Calculer la valeur de <text:span text:style-name="Source_20_Text">z</text:span>, l'Alpha faisait appel à la <text:a xlink:type="simple" xlink:href="doku.php?id=blender:texte#la_console_python" text:style-name="Internet_20_link" text:visited-style-name="Visited_20_Internet_20_Link">console du Pyhton 🐍</text:a>. Il suffisait d'écrire la formule avec les bonnes valeurs (par exemple 200 et 200) et d'appuyer sur <text:span text:style-name="Source_20_Text">Entrée</text:span> pour valider. (l'Alpha remarquait que pour multiplier  on utilisait une étoile <text:span text:style-name="Source_20_Text">*</text:span>)</text:p>
        </text:list-item>
      </text:list>
      <text:p text:style-name="Text_20_body"><draw:frame draw:style-name="media" draw:name="0" text:anchor-type="as-char" draw:z-index="0" svg:width="28.41625cm" style:rel-width="100%" svg:height="7.0114583333333cm" style:rel-height="scale"><draw:image xlink:href="Pictures/2606c5e3aef0b499f73f323b29017526.jpg" xlink:type="simple" xlink:show="embed" xlink:actuate="onLoad"/></draw:frame></text:p>
      <text:list text:style-name="List_20_1" text:continue-numbering="false">
        <text:list-item>
          <text:p text:style-name="List_20_1_Content_First"> Ensuite, il fallait sélectionner le résultat et le copier (<text:span text:style-name="Source_20_Text">CTRL</text:span> + C) puis,</text:p>
        </text:list-item>
        <text:list-item>
          <text:p text:style-name="List_20_1_Content_Last"> <text:a xlink:type="simple" xlink:href="doku.php?id=blender:objets#proprietes" text:style-name="Internet_20_link" text:visited-style-name="Visited_20_Internet_20_Link">Ouvrir le menu</text:a> et modifier l'origine de l'objet en collant cette valeur dans le menu <text:span text:style-name="Source_20_Text">Position</text:span> case <text:span text:style-name="Source_20_Text">z</text:span> <text:note text:id="ftn3" text:note-class="footnote"><text:note-citation text:label="4)">4)</text:note-citation><text:note-body><text:p text:style-name="Footnote">il suffit de survoler la case et coller avec <text:span text:style-name="Source_20_Text">CTRL</text:span> + V</text:p></text:note-body></text:note>. </text:p>
        </text:list-item>
      </text:list>
      <text:h text:style-name="Heading_20_2" text:outline-level="2"><text:bookmark-start text:name="__RefHeading___a_la_mine_et_au_charbon_4"/><text:bookmark-start text:name="a_la_mine_et_au_charbon"/>À la Mine et au Charbon<text:bookmark-end text:name="__RefHeading___a_la_mine_et_au_charbon_4"/><text:bookmark-end text:name="a_la_mine_et_au_charbon"/></text:h>
      <text:list text:style-name="List_20_1" text:continue-numbering="false">
        <text:list-item>
          <text:p text:style-name="LastListParagraph_List_20_1_Content_First"> Les Alphas mirent donc leurs Prés Carrés à bonne hauteur. Cependant, un nouveau problème apparut: on ne pouvait plus passer d'un Pré Carré à un autre car chaque Pré formait maintenant une sorte de marche par rapport aux autres Prés et contrairement <text:a xlink:type="simple" xlink:href="https://icn.codeatlas.cc/doku.php?id=blender:craftman" text:style-name="Internet_20_link" text:visited-style-name="Visited_20_Internet_20_Link">à certains êtres virtuels</text:a>, il leur était impossible d'effectuer de tels sauts pour passer d'un Pré Carré à un autre.</text:p>
        </text:list-item>
      </text:list>
      <text:p text:style-name="Text_20_body">[🔒5] L'Oracle se décida donc à lisser tout ça. Il fallait que les Alphas redescendent (ou remontent) le Pré Carré au niveau  en jouant sur les <text:a xlink:type="simple" xlink:href="doku.php?id=blender:objets#proprietes" text:style-name="Internet_20_link" text:visited-style-name="Visited_20_Internet_20_Link">propriétés</text:a> de l'objet.</text:p>
      <text:p text:style-name="Text_20_body">[🔒6] ... Puis d'appliquer la Formule Deux non plus au niveau de l'objet lui même, mais au niveau de  <text:a xlink:type="simple" xlink:href="doku.php?id=blender:modelisation" text:style-name="Internet_20_link" text:visited-style-name="Visited_20_Internet_20_Link">chaque point</text:a> du Pré Carré (en jouant sur les <text:a xlink:type="simple" xlink:href="doku.php?id=blender:objets#proprietes" text:style-name="Internet_20_link" text:visited-style-name="Visited_20_Internet_20_Link"> propriétés</text:a> de l'objet en mode <text:span text:style-name="Source_20_Text">edit</text:span>). </text:p>
      <text:h text:style-name="Heading_20_2" text:outline-level="2"><text:bookmark-start text:name="__RefHeading___la_lisse_vallee_5"/><text:bookmark-start text:name="la_lisse_vallee"/>La Lisse Vallée<text:bookmark-end text:name="__RefHeading___la_lisse_vallee_5"/><text:bookmark-end text:name="la_lisse_vallee"/></text:h>
      <text:list text:style-name="List_20_1" text:continue-numbering="false">
        <text:list-item>
          <text:p text:style-name="List_20_1_Content_First"> Les Alphas mirent à profit cette nouvelle façon d'appliquer la Formule Deux et le résultat fut, comme le Sol Plat d'Alphaville, parfaitement lisse, même si on ne pouvait plus dire qu'il était parfaitement plat.</text:p>
        </text:list-item>
        <text:list-item>
          <text:p text:style-name="List_20_1_Content_Last"> Ces travaux de mise à niveau furent somme toute assez laborieux, et le travail pénible sous la chaleur du Soleil Numérique;  mais le soir venu, les Alphas avaient terminé leur labeur et ils purent se coucher dans l'herbe fraîche de la Lisse Vallée, le sentiment du devoir accompli.</text:p>
        </text:list-item>
      </text:list>
      <text:h text:style-name="Heading_20_2" text:outline-level="2"><text:bookmark-start text:name="__RefHeading___la_suite_6"/><text:bookmark-start text:name="la_suite"/>La Suite<text:bookmark-end text:name="__RefHeading___la_suite_6"/><text:bookmark-end text:name="la_suite"/></text:h>
      <text:list text:style-name="List_20_1" text:continue-numbering="false">
        <text:list-item>
          <text:p text:style-name="LastListParagraph_List_20_1_Content_First"> <text:a xlink:type="simple" xlink:href="https://icn.codeatlas.cc/doku.php?id=alphaville:formes" text:style-name="Internet_20_link" text:visited-style-name="Visited_20_Internet_20_Link">Les Form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lphaville:vallee</dc:title>
  </office:meta>
</office:document-meta>
</file>