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bfce912caf54aa50fe2e937ff7e053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phaville:start"/><text:bookmark-start text:name="__RefHeading___alphaville_1"/><text:bookmark-start text:name="alphaville"/>Alphaville<text:bookmark-end text:name="__RefHeading___alphaville_1"/><text:bookmark-end text:name="alphaville"/></text:h>
      <table:table table:style-name="Table_Quotation1">
        <table:table-column/>
        <table:table-row>
          <table:table-cell office:value-type="string" table:style-name="Cell_Quotation1">
            <text:p text:style-name="tablealignleft"> <text:span text:style-name="Emphasis">Put me on to Edenville. Aleph, alpha: <text:a xlink:type="simple" xlink:href="https://en.wikipedia.org/wiki/Names for the number 0 in English" text:style-name="Internet_20_link" text:visited-style-name="Visited_20_Internet_20_Link">nought</text:a>, nought, one.</text:span> <text:note text:id="ftn0" text:note-class="footnote"><text:note-citation text:label="1)">1)</text:note-citation><text:note-body><text:p text:style-name="Footnote"><text:a xlink:type="simple" xlink:href="https://en.wikipedia.org/wiki/Ulysses (novel)" text:style-name="Internet_20_link" text:visited-style-name="Visited_20_Internet_20_Link">Ulysse</text:a>, <text:a xlink:type="simple" xlink:href="https://en.wikisource.org/wiki/Page%3AUlysses%2C_1922.djvu/41" text:style-name="Internet_20_link" text:visited-style-name="Visited_20_Internet_20_Link">chapitre 3</text:a></text:p></text:note-body></text:note></text:p>
          </table:table-cell>
        </table:table-row>
      </table:table>
      <text:p text:style-name="Text_20_body"><draw:frame draw:style-name="media" draw:name="0" text:anchor-type="as-char" draw:z-index="0" svg:width="21.166666666667cm" style:rel-width="100%" svg:height="6.9320833333333cm" style:rel-height="scale"><draw:image xlink:href="Pictures/3bfce912caf54aa50fe2e937ff7e053d.jpg" xlink:type="simple" xlink:show="embed" xlink:actuate="onLoad"/></draw:frame></text:p>
      <text:p text:style-name="Text_20_body"><text:span text:style-name="sup">Image: <text:a xlink:type="simple" xlink:href="https://fr.wikipedia.org/wiki/Superstudio" text:style-name="Internet_20_link" text:visited-style-name="Visited_20_Internet_20_Link">Superstudio</text:a></text:span></text:p>
      <text:p text:style-name="Text_20_body">Alphaville est un <text:a xlink:type="simple" xlink:href="https://icn.codeatlas.cc/doku.php?id=alphaville:inscape" text:style-name="Internet_20_link" text:visited-style-name="Visited_20_Internet_20_Link">Inscape Game</text:a> développé pour les TD du cours d'«<text:a xlink:type="simple" xlink:href="doku.php?id=start" text:style-name="Internet_20_link" text:visited-style-name="Visited_20_Internet_20_Link">Introduction à la conception numérique</text:a>». Le «jeu » permet de collecter et d'assembler les modèles 3D des participant.es pour former une «ville» par simple juxtaposition. La ville émerge à partir des «règles» de construction énoncées dans la trame de son histoire virtuelle. </text:p>
      <text:list text:style-name="List_20_1" text:continue-numbering="false">
        <text:list-item>
          <text:p text:style-name="List_20_1_Content_First"> Consulter le <text:a xlink:type="simple" xlink:href="https://icn.codeatlas.cc/doku.php?id=alphaville:manuel" text:style-name="Internet_20_link" text:visited-style-name="Visited_20_Internet_20_Link">Le Manuel</text:a></text:p>
        </text:list-item>
        <text:list-item>
          <text:p text:style-name="List_20_1_Content"> Lire <text:a xlink:type="simple" xlink:href="https://icn.codeatlas.cc/doku.php?id=alphaville:script" text:style-name="Internet_20_link" text:visited-style-name="Visited_20_Internet_20_Link">Le Script</text:a></text:p>
        </text:list-item>
        <text:list-item>
          <text:p text:style-name="List_20_1_Content"> Réaliser <text:a xlink:type="simple" xlink:href="https://icn.codeatlas.cc/doku.php?id=travaux:start" text:style-name="Internet_20_link" text:visited-style-name="Visited_20_Internet_20_Link">Les Travaux</text:a></text:p>
        </text:list-item>
        <text:list-item>
          <text:p text:style-name="List_20_1_Content_Last"> Voir les <text:a xlink:type="simple" xlink:href="https://fordj.org/rvba/alphaville" text:style-name="Internet_20_link" text:visited-style-name="Visited_20_Internet_20_Link">Artefact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lphaville:start</dc:title>
  </office:meta>
</office:document-meta>
</file>