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61818c5737e84600defe615c6c19b5f.jpg"/>
  <manifest:file-entry manifest:media-type="image/jpeg" manifest:full-path="Pictures/77b27916e917a2644b4217568dcdc7e2.jpg"/>
  <manifest:file-entry manifest:media-type="image/jpeg" manifest:full-path="Pictures/53ed9ccc1515a8256c39a571e830d7bc.jpg"/>
  <manifest:file-entry manifest:media-type="image/jpeg" manifest:full-path="Pictures/946f546ad60fc9ea9fe77088e2e3b8a0.jpg"/>
  <manifest:file-entry manifest:media-type="image/jpeg" manifest:full-path="Pictures/613310a9970cd3f1fc6fbd976c4bc398.jpg"/>
  <manifest:file-entry manifest:media-type="image/jpeg" manifest:full-path="Pictures/a29271b682cd3ffeb14ac6a37711b09e.jpg"/>
  <manifest:file-entry manifest:media-type="image/jpeg" manifest:full-path="Pictures/6de06f5e678b4f445b857127f014bc1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phaville:omegaville"/><text:bookmark-start text:name="__RefHeading___omegaville_1"/><text:bookmark-start text:name="omegaville"/>Omegaville<text:bookmark-end text:name="__RefHeading___omegaville_1"/><text:bookmark-end text:name="omegaville"/></text:h>
      <text:list text:style-name="List_20_1" text:continue-numbering="false">
        <text:list-item>
          <text:p text:style-name="LastListParagraph_List_20_1_Content_First"> Construire <text:span text:style-name="Strong_20_Emphasis"><text:a xlink:type="simple" xlink:href="https://sloyd.work/Aleph/Livre/src/branch/main/omegaville" text:style-name="Internet_20_link" text:visited-style-name="Visited_20_Internet_20_Link">Omegaville</text:a></text:span> (consulter à cette adresse les étapes de la modélisation)</text:p>
        </text:list-item>
      </text:list>
      <text:h text:style-name="Heading_20_3" text:outline-level="3"><text:bookmark-start text:name="__RefHeading___le_site_2"/><text:bookmark-start text:name="le_site"/>Le Site<text:bookmark-end text:name="__RefHeading___le_site_2"/><text:bookmark-end text:name="le_site"/></text:h>
      <text:list text:style-name="List_20_1" text:continue-numbering="false">
        <text:list-item>
          <text:p text:style-name="List_20_1_Content_First"> [A] <text:span text:style-name="Strong_20_Emphasis"><text:a xlink:type="simple" xlink:href="https://sloyd.work/Aleph/Livre/src/branch/main/omegaville/README.md#le-site" text:style-name="Internet_20_link" text:visited-style-name="Visited_20_Internet_20_Link">Le Site</text:a></text:span></text:p>
          <text:list text:style-name="List_20_1">
            <text:list-item>
              <text:p text:style-name="List_20_1_Content"> 1) Construire un Pré Carré en <text:span text:style-name="underline">mode édition</text:span></text:p>
            </text:list-item>
            <text:list-item>
              <text:p text:style-name="List_20_1_Content_Last"> 2) Diviser le PC en 4 parties égales de <text:span text:style-name="Source_20_Text">50×50</text:span></text:p>
            </text:list-item>
          </text:list>
        </text:list-item>
      </text:list>
      <text:p text:style-name="Text_20_body"><draw:a xlink:type="simple" xlink:href="https://sloyd.work/Aleph/Livre/media/branch/main/omegaville/images/04.jpg"><draw:frame draw:style-name="media" draw:name="0" text:anchor-type="as-char" draw:z-index="0" svg:width="50.8cm" style:rel-width="100%" svg:height="28.575cm" style:rel-height="scale"><draw:image xlink:href="Pictures/161818c5737e84600defe615c6c19b5f.jpg" xlink:type="simple" xlink:show="embed" xlink:actuate="onLoad"/></draw:frame></draw:a></text:p>
      <text:list text:style-name="List_20_1" text:continue-numbering="false">
        <text:list-item>
          <text:p text:style-name="List_20_1_Content_First"> 3) Découper les voiries</text:p>
          <text:list text:style-name="List_20_1">
            <text:list-item>
              <text:p text:style-name="List_20_1_Content_Last"> Découper des languettes de 5m de large en utilisant le <text:span text:style-name="Strong_20_Emphasis">mode contrainte</text:span> de l'outil découper (<text:span text:style-name="Source_20_Text">CTRL+R</text:span>) : cliquer pour faire une découpe, puis maintenir la touche <text:span text:style-name="Source_20_Text">Contrôle</text:span> enfoncée et déplacer la ligne jusqu'à obtenir la valeur <text:span text:style-name="Source_20_Text">0.8</text:span> indiquée en haut à gauche.</text:p>
            </text:list-item>
          </text:list>
        </text:list-item>
      </text:list>
      <text:p text:style-name="Text_20_body"><draw:frame draw:style-name="media" draw:name="1" text:anchor-type="as-char" draw:z-index="1" svg:width="20.663958333333cm" style:rel-width="100%" svg:height="12.647083333333cm" style:rel-height="scale"><draw:image xlink:href="Pictures/77b27916e917a2644b4217568dcdc7e2.jpg" xlink:type="simple" xlink:show="embed" xlink:actuate="onLoad"/></draw:frame></text:p>
      <text:list text:style-name="List_20_1" text:continue-numbering="false">
        <text:list-item>
          <text:p text:style-name="List_20_1_Content_First"> Le résulat :</text:p>
          <text:list text:style-name="List_20_1">
            <text:list-item>
              <text:p text:style-name="List_20_1_Content"> 4 bandes périphériques de <text:span text:style-name="Source_20_Text">5m</text:span> </text:p>
            </text:list-item>
            <text:list-item>
              <text:p text:style-name="List_20_1_Content_Last"> 2 bandes centrales de <text:span text:style-name="Source_20_Text">5m</text:span> pour un total de <text:span text:style-name="Source_20_Text">10m</text:span></text:p>
            </text:list-item>
          </text:list>
        </text:list-item>
      </text:list>
      <text:p text:style-name="Text_20_body"><draw:a xlink:type="simple" xlink:href="https://sloyd.work/Aleph/Livre/media/branch/main/omegaville/images/06.jpg"><draw:frame draw:style-name="media" draw:name="2" text:anchor-type="as-char" draw:z-index="2" svg:width="50.8cm" style:rel-width="100%" svg:height="28.575cm" style:rel-height="scale"><draw:image xlink:href="Pictures/53ed9ccc1515a8256c39a571e830d7bc.jpg" xlink:type="simple" xlink:show="embed" xlink:actuate="onLoad"/></draw:frame></draw:a></text:p>
      <text:h text:style-name="Heading_20_3" text:outline-level="3"><text:bookmark-start text:name="__RefHeading___les_blocs_3"/><text:bookmark-start text:name="les_blocs"/>Les BLocs<text:bookmark-end text:name="__RefHeading___les_blocs_3"/><text:bookmark-end text:name="les_blocs"/></text:h>
      <text:list text:style-name="List_20_1" text:continue-numbering="false">
        <text:list-item>
          <text:p text:style-name="List_20_1_Content_First"> [B] <text:span text:style-name="Strong_20_Emphasis"><text:a xlink:type="simple" xlink:href="https://sloyd.work/Aleph/Livre/src/branch/main/omegaville/README.md#les-blocs" text:style-name="Internet_20_link" text:visited-style-name="Visited_20_Internet_20_Link">Les Blocs</text:a></text:span></text:p>
        </text:list-item>
        <text:list-item>
          <text:p text:style-name="List_20_1_Content"> Extraire les 4 parcelles centrales (touche <text:span text:style-name="Source_20_Text">P</text:span>) pour créer un nouvel objet.</text:p>
        </text:list-item>
        <text:list-item>
          <text:p text:style-name="List_20_1_Content"> Renommer l'objet parcelle <text:span text:style-name="Source_20_Text">Blocks</text:span></text:p>
        </text:list-item>
        <text:list-item>
          <text:p text:style-name="List_20_1_Content_Last"> Renommer le second objet <text:span text:style-name="Source_20_Text">Streets</text:span></text:p>
        </text:list-item>
      </text:list>
      <text:p text:style-name="Text_20_body"><draw:a xlink:type="simple" xlink:href="https://sloyd.work/Aleph/Livre/media/branch/main/omegaville/images/07.jpg"><draw:frame draw:style-name="media" draw:name="3" text:anchor-type="as-char" draw:z-index="3" svg:width="50.8cm" style:rel-width="100%" svg:height="28.575cm" style:rel-height="scale"><draw:image xlink:href="Pictures/946f546ad60fc9ea9fe77088e2e3b8a0.jpg" xlink:type="simple" xlink:show="embed" xlink:actuate="onLoad"/></draw:frame></draw:a></text:p>
      <text:list text:style-name="List_20_1" text:continue-numbering="false">
        <text:list-item>
          <text:p text:style-name="List_20_1_Content_First"> Sur chacun des blocs, construire des objets architecturaux d'une largeur strictement <text:span text:style-name="Strong_20_Emphasis"><text:span text:style-name="underline">inférieure à 20m</text:span></text:span> (la moitié d'une parcelle).</text:p>
        </text:list-item>
        <text:list-item>
          <text:p text:style-name="List_20_1_Content_Last"> Sur les parcelles, découper des sections qui constituent l'emprise des volumes à construire puis extruder des niveaux par tranches de <text:span text:style-name="Strong_20_Emphasis"><text:span text:style-name="underline">3 mètres</text:span></text:span> de haut.</text:p>
        </text:list-item>
      </text:list>
      <text:p text:style-name="Text_20_body"><draw:a xlink:type="simple" xlink:href="https://sloyd.work/Aleph/Livre/media/branch/main/omegaville/images/11.jpg"><draw:frame draw:style-name="media" draw:name="4" text:anchor-type="as-char" draw:z-index="4" svg:width="50.8cm" style:rel-width="100%" svg:height="28.575cm" style:rel-height="scale"><draw:image xlink:href="Pictures/613310a9970cd3f1fc6fbd976c4bc398.jpg" xlink:type="simple" xlink:show="embed" xlink:actuate="onLoad"/></draw:frame></draw:a></text:p>
      <text:h text:style-name="Heading_20_3" text:outline-level="3"><text:bookmark-start text:name="__RefHeading___les_sols_4"/><text:bookmark-start text:name="les_sols"/>Les Sols<text:bookmark-end text:name="__RefHeading___les_sols_4"/><text:bookmark-end text:name="les_sols"/></text:h>
      <text:list text:style-name="List_20_1" text:continue-numbering="false">
        <text:list-item>
          <text:p text:style-name="List_20_1_Content_First"> [C] <text:a xlink:type="simple" xlink:href="https://sloyd.work/Aleph/Livre/src/branch/main/omegaville/README.md#les-sols" text:style-name="Internet_20_link" text:visited-style-name="Visited_20_Internet_20_Link">Les Sols</text:a></text:p>
        </text:list-item>
        <text:list-item>
          <text:p text:style-name="List_20_1_Content"> Ajouter des <text:span text:style-name="Strong_20_Emphasis"><text:a xlink:type="simple" xlink:href="doku.php?id=blender:materiaux" text:style-name="Internet_20_link" text:visited-style-name="Visited_20_Internet_20_Link">matériaux</text:a></text:span> aux objets.</text:p>
        </text:list-item>
        <text:list-item>
          <text:p text:style-name="List_20_1_Content_Last"> Renommer les matériaux et ajouter les valeurs de <text:span text:style-name="Strong_20_Emphasis"><text:a xlink:type="simple" xlink:href="doku.php?id=blender:materiaux#couleur" text:style-name="Internet_20_link" text:visited-style-name="Visited_20_Internet_20_Link">couleur</text:a></text:span> en mode <text:a xlink:type="simple" xlink:href="https://fr.wikipedia.org/wiki/Système hexadécimal" text:style-name="Internet_20_link" text:visited-style-name="Visited_20_Internet_20_Link">hexadécimal</text:a> en cliquant sur l'onglet (Hex). Renseigner la valeur choisie (par exemple <text:span text:style-name="Source_20_Text">BCBCBC</text:span>) puis déplacer la souris hors du cadre pour fermer la fenêtre et valider.</text:p>
        </text:list-item>
      </text:list>
      <text:list text:style-name="List_20_1" text:continue-numbering="false">
        <text:list-item>
          <text:p text:style-name="List_20_1_Content_First"> Un matériau <text:span text:style-name="Strong_20_Emphasis"><text:span text:style-name="Source_20_Text">Stone</text:span></text:span> pour l'objet <text:span text:style-name="Strong_20_Emphasis">Blocks</text:span>, couleur : Hex <text:span text:style-name="Source_20_Text">BCBCBC</text:span></text:p>
        </text:list-item>
        <text:list-item>
          <text:p text:style-name="List_20_1_Content_Last"> Un matériau <text:span text:style-name="Strong_20_Emphasis"><text:span text:style-name="Source_20_Text">Asphalt</text:span></text:span> pour l'objet <text:span text:style-name="Strong_20_Emphasis">Streets</text:span>, couleur : Hex <text:span text:style-name="Source_20_Text">E7E7E7</text:span></text:p>
        </text:list-item>
      </text:list>
      <text:list text:style-name="List_20_1" text:continue-numbering="false">
        <text:list-item>
          <text:p text:style-name="List_20_1_Content_First"> Ajouter la même couleur dans les paramètres des <text:span text:style-name="Strong_20_Emphasis"><text:a xlink:type="simple" xlink:href="doku.php?id=blender:materiaux#couleur_vue_3d" text:style-name="Internet_20_link" text:visited-style-name="Visited_20_Internet_20_Link">couleurs de la vue 3D</text:a></text:span>.</text:p>
        </text:list-item>
        <text:list-item>
          <text:p text:style-name="List_20_1_Content_Last"> Passer en <text:a xlink:type="simple" xlink:href="doku.php?id=blender:vue3d#l_ombrage" text:style-name="Internet_20_link" text:visited-style-name="Visited_20_Internet_20_Link">mode d'affichage</text:a> « matériaux » en cliquant sur la troisième petite sphère en partant de la droite.</text:p>
        </text:list-item>
      </text:list>
      <text:p text:style-name="Text_20_body"><draw:a xlink:type="simple" xlink:href="https://sloyd.work/Aleph/Livre/media/branch/main/omegaville/images/23.jpg"><draw:frame draw:style-name="media" draw:name="5" text:anchor-type="as-char" draw:z-index="5" svg:width="50.8cm" style:rel-width="100%" svg:height="28.575cm" style:rel-height="scale"><draw:image xlink:href="Pictures/a29271b682cd3ffeb14ac6a37711b09e.jpg" xlink:type="simple" xlink:show="embed" xlink:actuate="onLoad"/></draw:frame></draw:a></text:p>
      <text:list text:style-name="List_20_1" text:continue-numbering="false">
        <text:list-item>
          <text:p text:style-name="List_20_1_Content_First"> Dans l'objet <text:span text:style-name="Source_20_Text">Blocks</text:span>, <text:a xlink:type="simple" xlink:href="doku.php?id=blender:materiaux#multi-materiaux" text:style-name="Internet_20_link" text:visited-style-name="Visited_20_Internet_20_Link">ajouter un nouveau matériau</text:a>.</text:p>
        </text:list-item>
        <text:list-item>
          <text:p text:style-name="List_20_1_Content"> Renommer le matériau <text:span text:style-name="Strong_20_Emphasis"><text:span text:style-name="Source_20_Text">Vegetal</text:span></text:span>, couleur : Hex <text:span text:style-name="Source_20_Text">BAE7A5</text:span></text:p>
        </text:list-item>
        <text:list-item>
          <text:p text:style-name="List_20_1_Content_Last"> Sélectionner des faces et utiliser la <text:a xlink:type="simple" xlink:href="doku.php?id=blender:materiaux#multi-materiaux" text:style-name="Internet_20_link" text:visited-style-name="Visited_20_Internet_20_Link">fonction « assigner »</text:a> pour changer de matériau.</text:p>
        </text:list-item>
      </text:list>
      <text:p text:style-name="Text_20_body"><draw:a xlink:type="simple" xlink:href="https://sloyd.work/Aleph/Livre/media/branch/main/omegaville/images/32.jpg"><draw:frame draw:style-name="media" draw:name="6" text:anchor-type="as-char" draw:z-index="6" svg:width="50.8cm" style:rel-width="100%" svg:height="28.575cm" style:rel-height="scale"><draw:image xlink:href="Pictures/6de06f5e678b4f445b857127f014bc16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Modéliser librement Omegavill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phaville:omegaville</dc:title>
  </office:meta>
</office:document-meta>
</file>