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b976e968cec2dcfa07b63c95c2d30f7.jpg"/>
  <manifest:file-entry manifest:media-type="image/png" manifest:full-path="Pictures/ef4a695c588a119c2a581c0dba1d1bc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phaville:disque"/><text:bookmark-start text:name="__RefHeading___le_disque_unique_1"/><text:bookmark-start text:name="le_disque_unique"/>Le Disque Unique<text:bookmark-end text:name="__RefHeading___le_disque_unique_1"/><text:bookmark-end text:name="le_disque_unique"/></text:h>
      <text:p text:style-name="Text_20_body">Le Disque Unique, autrement appelé «<text:a xlink:type="simple" xlink:href="https://fr.wikipedia.org/wiki/Microsoft_OneDrive" text:style-name="Internet_20_link" text:visited-style-name="Visited_20_Internet_20_Link">OneDrive</text:a>» telle qu'utilisée pendant la Saison 1. Serveur de l'école: <text:a xlink:type="simple" xlink:href="https://nancyarchifr.sharepoint.com/" text:style-name="Internet_20_link" text:visited-style-name="Visited_20_Internet_20_Link">nancyarchifr.sharepoint.com</text:a>.</text:p>
      <text:p text:style-name="Text_20_body">Voir <text:span text:style-name="Strong_20_Emphasis"><text:a xlink:type="simple" xlink:href="https://icn.codeatlas.cc/doku.php?id=numerique:nuage" text:style-name="Internet_20_link" text:visited-style-name="Visited_20_Internet_20_Link">Cloud</text:a></text:span></text:p>
      <text:p text:style-name="Text_20_body"><text:a xlink:type="simple" xlink:href="https://support.microsoft.com/fr-fr/office/partager-des-fichiers-et-des-dossiers-onedrive-9fcc2f7d-de0c-4cec-93b0-a82024800c07" text:style-name="Internet_20_link" text:visited-style-name="Visited_20_Internet_20_Link">Partager des fichiers et des dossiers OneDrive</text:a></text:p>
      <text:p text:style-name="Text_20_body"><draw:frame draw:style-name="media" draw:name="0" text:anchor-type="as-char" draw:z-index="0" svg:width="30.294791666667cm" style:rel-width="100%" svg:height="1.5610416666667cm" style:rel-height="scale"><draw:image xlink:href="Pictures/4b976e968cec2dcfa07b63c95c2d30f7.jpg" xlink:type="simple" xlink:show="embed" xlink:actuate="onLoad"/></draw:frame></text:p>
      <text:h text:style-name="Heading_20_2" text:outline-level="2"><text:bookmark-start text:name="__RefHeading___l_ancien_camp_de_base_2"/><text:bookmark-start text:name="l_ancien_camp_de_base"/>L'Ancien Camp de Base<text:bookmark-end text:name="__RefHeading___l_ancien_camp_de_base_2"/><text:bookmark-end text:name="l_ancien_camp_de_base"/></text:h>
      <text:list text:style-name="List_20_1" text:continue-numbering="false">
        <text:list-item>
          <text:p text:style-name="List_20_1_Content_First"> Ces Dossiers de Tribus [Camps de Base Alpha,Beta,…] furent délicatement déposés dans le <text:a xlink:type="simple" xlink:href="https://fr.wikipedia.org/wiki/Répertoire racine" text:style-name="Internet_20_link" text:visited-style-name="Visited_20_Internet_20_Link">Dossier Racine</text:a> nommé <text:span text:style-name="Source_20_Text">Alphaville</text:span> se situant dans les <text:a xlink:type="simple" xlink:href="https://fr.wikipedia.org/wiki/Cloud_computing" text:style-name="Internet_20_link" text:visited-style-name="Visited_20_Internet_20_Link">nuages</text:a> du «disque unique» (le <text:a xlink:type="simple" xlink:href="https://fr.wikipedia.org/wiki/Microsoft_OneDrive" text:style-name="Internet_20_link" text:visited-style-name="Visited_20_Internet_20_Link">OneDrive</text:a>) à cette adresse, exactement: <text:span text:style-name="Strong_20_Emphasis"><text:a xlink:type="simple" xlink:href="https://nancyarchifr-my.sharepoint.com/:f:/g/personal/milovann_yanatchkov_nancy_archi_fr/Ej0iEmingjtArYsKFHNfAOsBo30AeyLqL0RpSqMbAx1n3A?e=tL6iCu" text:style-name="Internet_20_link" text:visited-style-name="Visited_20_Internet_20_Link">Alphaville</text:a></text:span> 🏛️.</text:p>
        </text:list-item>
        <text:list-item>
          <text:p text:style-name="List_20_1_Content_Last"> Pour se connecter, il faut être muni de son identifiant du type <text:span text:style-name="Source_20_Text">agnes.bonnaire@etu.nancy.archi.fr</text:span> et, bien évidemment, de son mot de passe.</text:p>
        </text:list-item>
      </text:list>
      <text:list text:style-name="List_20_1" text:continue-numbering="false">
        <text:list-item>
          <text:p text:style-name="List_20_1_Content_First"> 🏁 Une fois le Dossier Personnel créé, l'Alpha (par exemple Agnès Bonnaire) synchronisait son petit espace dans les nuages (le Dossier <text:span text:style-name="Source_20_Text">Agnes-B</text:span>) avec son espace terrestre, situé sur le Disque Dur de sa machine. Pour ce faire, il ou elle cliquait sur <text:span text:style-name="Source_20_Text">synchroniser</text:span> (puis cliquer sur <text:span text:style-name="Source_20_Text">Ouvrir</text:span> puis <text:span text:style-name="Source_20_Text">Fermer</text:span>) dans l'espace OneDrive et retrouvait, quelques instants plus tard et comme par enchantement, son DP sur sa machine, à son adresse locale via l'<text:a xlink:type="simple" xlink:href="https://fr.wikipedia.org/wiki/Explorateur_Windows" text:style-name="Internet_20_link" text:visited-style-name="Visited_20_Internet_20_Link">explorateur</text:a> 📁. Par exemple, Agnès Bonnaire retrouvait son DP à cette adresse locale : <text:span text:style-name="Source_20_Text">C:\Users\Agnès Bonnaire\Milovann-Yanatchkov\Agnes-B</text:span>. (<text:span text:style-name="Source_20_Text">Milovann-Yanatchkov</text:span> était le nom donné par le Grand Oracle des <text:a xlink:type="simple" xlink:href="https://fr.wikipedia.org/wiki/Microsoft_Windows" text:style-name="Internet_20_link" text:visited-style-name="Visited_20_Internet_20_Link">Fenêtres</text:a> au Dossier Racine d'Alphaville,... C'est ainsi.). Pour y accéder : Ouvrir l'explorateur de fichiers puis <text:span text:style-name="Source_20_Text">Accès rapide</text:span> (à droite) : <text:span text:style-name="Source_20_Text">Nancy.archi.fr</text:span>. </text:p>
        </text:list-item>
        <text:list-item>
          <text:p text:style-name="List_20_1_Content_Last"> Pour désynchroniser un dossier synchronisé: explorateur de fichier: bouton droit: <text:span text:style-name="Source_20_Text">paramètre : compte : arrêter la synchronisation</text:span></text:p>
        </text:list-item>
      </text:list>
      <text:h text:style-name="Heading_20_2" text:outline-level="2"><text:bookmark-start text:name="__RefHeading___l_ancien_numero_3"/><text:bookmark-start text:name="l_ancien_numero"/>L'Ancien Numéro<text:bookmark-end text:name="__RefHeading___l_ancien_numero_3"/><text:bookmark-end text:name="l_ancien_numero"/></text:h>
      <text:list text:style-name="List_20_1" text:continue-numbering="false">
        <text:list-item>
          <text:p text:style-name="LastListParagraph_List_20_1_Content_First"> Pour connaître le Numéro de son Pré Carré, l'Alpha consulte l'<text:a xlink:type="simple" xlink:href="https://nancyarchifr-my.sharepoint.com/:f:/g/personal/milovann_yanatchkov_nancy_archi_fr/Ej0iEmingjtArYsKFHNfAOsBo30AeyLqL0RpSqMbAx1n3A?e=tL6iCu" text:style-name="Internet_20_link" text:visited-style-name="Visited_20_Internet_20_Link">Explorateur d'Alphaville</text:a>, navigue jusque dans son Camp de Base et vérifie bien que les Dossiers Personnels sont bien rangés par ordre alphabétique (cliquer sur <text:span text:style-name="Source_20_Text">Nom</text:span> et choisir <text:span text:style-name="Source_20_Text">De A à Z</text:span>). Il ne reste plus qu'à compter: <text:span text:style-name="Source_20_Text">Agnes-B</text:span>, c'est la Numéro 0, <text:span text:style-name="Source_20_Text">Bernard-C</text:span>, le Numéro 1, etc… </text:p>
        </text:list-item>
      </text:list>
      <text:p text:style-name="Text_20_body"><draw:frame draw:style-name="media" draw:name="1" text:anchor-type="as-char" draw:z-index="1" svg:width="9.286875cm" svg:height="5.08cm"><draw:image xlink:href="Pictures/ef4a695c588a119c2a581c0dba1d1bc2.png" xlink:type="simple" xlink:show="embed" xlink:actuate="onLoad"/></draw:frame></text:p>
      <text:h text:style-name="Heading_20_2" text:outline-level="2"><text:bookmark-start text:name="__RefHeading___l_ancien_dossier_personnel_4"/><text:bookmark-start text:name="l_ancien_dossier_personnel"/>L'Ancien Dossier Personnel<text:bookmark-end text:name="__RefHeading___l_ancien_dossier_personnel_4"/><text:bookmark-end text:name="l_ancien_dossier_personnel"/></text:h>
      <text:list text:style-name="List_20_1" text:continue-numbering="false">
        <text:list-item>
          <text:p text:style-name="LastListParagraph_List_20_1_Content_First"> Au sein de son Camp De Base, chaque Alpha ouvre à son tour un Dossier Personnel (DP) (en cliquant sur <text:span text:style-name="Source_20_Text">Nouveau</text:span>, voir l'image en dessous) qui respecte l'antique Loi du <text:a xlink:type="simple" xlink:href="https://dictionnaire.lerobert.com/definition/nommage" text:style-name="Internet_20_link" text:visited-style-name="Visited_20_Internet_20_Link">Nommage</text:a>: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phaville:disque</dc:title>
  </office:meta>
</office:document-meta>
</file>