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8b715932c57a327cf007299f550905.png"/>
  <manifest:file-entry manifest:media-type="image/png" manifest:full-path="Pictures/ff161d21703db04ca58b56fd104eac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carnet"/><text:bookmark-start text:name="__RefHeading___carnet_1"/><text:bookmark-start text:name="carnet"/>Carnet<text:bookmark-end text:name="__RefHeading___carnet_1"/><text:bookmark-end text:name="carnet"/></text:h>
      <text:p text:style-name="Text_20_body">Il existe trois Carnets et chaque carnet à son utilité.</text:p>
      <text:h text:style-name="Heading_20_2" text:outline-level="2"><text:bookmark-start text:name="__RefHeading___le_carnet_analogique_2"/><text:bookmark-start text:name="le_carnet_analogique"/>Le Carnet Analogique<text:bookmark-end text:name="__RefHeading___le_carnet_analogique_2"/><text:bookmark-end text:name="le_carnet_analogique"/></text:h>
      <text:p text:style-name="Text_20_body">Le Carnet Analogique est un carnet en papier (feuilles blanches sans petits ni grands carreaux).</text:p>
      <text:list text:style-name="List_20_1" text:continue-numbering="false">
        <text:list-item>
          <text:p text:style-name="LastListParagraph_List_20_1_Content_First"> Indispensable pour prendre des notes «sur le vif» et pour <text:span text:style-name="Source_20_Text">penser/dessiner</text:span>.</text:p>
        </text:list-item>
      </text:list>
      <text:h text:style-name="Heading_20_2" text:outline-level="2"><text:bookmark-start text:name="__RefHeading___le_carnet_numerique_externe_3"/><text:bookmark-start text:name="le_carnet_numerique_externe"/>Le Carnet Numérique Externe<text:bookmark-end text:name="__RefHeading___le_carnet_numerique_externe_3"/><text:bookmark-end text:name="le_carnet_numerique_externe"/></text:h>
      <text:p text:style-name="Text_20_body">Les fichiers <text:a xlink:type="simple" xlink:href="doku.php?id=sloyd:readme" text:style-name="Internet_20_link" text:visited-style-name="Visited_20_Internet_20_Link">README</text:a> des dossiers. (<text:span text:style-name="Source_20_Text">J1/README.md</text:span> par exemple)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icn.codeatlas.cc/doku.php?id=alphaville:notes" text:style-name="Internet_20_link" text:visited-style-name="Visited_20_Internet_20_Link">Prise de notes</text:a></text:span> au format <text:span text:style-name="Strong_20_Emphasis"><text:a xlink:type="simple" xlink:href="https://icn.codeatlas.cc/doku.php?id=sloyd:markdown" text:style-name="Internet_20_link" text:visited-style-name="Visited_20_Internet_20_Link">Markdown</text:a></text:span> sous forme de texte, d'images et de <text:span text:style-name="Strong_20_Emphasis">liens</text:span>.</text:p>
        </text:list-item>
      </text:list>
      <text:h text:style-name="Heading_20_3" text:outline-level="3"><text:bookmark-start text:name="__RefHeading___liens_4"/><text:bookmark-start text:name="liens"/>Liens<text:bookmark-end text:name="__RefHeading___liens_4"/><text:bookmark-end text:name="liens"/></text:h>
      <text:p text:style-name="Text_20_body">Pour créer un lien vers une page <text:a xlink:type="simple" xlink:href="doku.php?id=numerique:web" text:style-name="Internet_20_link" text:visited-style-name="Visited_20_Internet_20_Link">web</text:a>, par exemple la page de la Saison 1 d'Alphaville nommée <text:span text:style-name="Source_20_Text">desert</text:span>, il faut <text:a xlink:type="simple" xlink:href="doku.php?id=numerique:fenetre" text:style-name="Internet_20_link" text:visited-style-name="Visited_20_Internet_20_Link">copier-coller</text:a> l'<text:a xlink:type="simple" xlink:href="doku.php?id=numerique:web#url" text:style-name="Internet_20_link" text:visited-style-name="Visited_20_Internet_20_Link">URL</text:a> de la page:</text:p>
      <text:p text:style-name="Preformatted_20_Text">[La Saison 1](https://icn.codeatlas.cc/doku.php?id=alphaville:desert)</text:p>
      <text:p text:style-name="Text_20_body">Pour créer un lien vers un <text:a xlink:type="simple" xlink:href="https://en.wikipedia.org/wiki/HTML_element#Basic_text" text:style-name="Internet_20_link" text:visited-style-name="Visited_20_Internet_20_Link">sous-titre</text:a> du wiki, il faut cliquer sur son nom dans la «Table des matières» (ou TOC en anglais: <text:span text:style-name="Emphasis">Table of Contents</text:span>). Cela ajoute un dièse <text:span text:style-name="Source_20_Text">#</text:span> dans l'URL.</text:p>
      <text:p text:style-name="Text_20_body"><draw:frame draw:style-name="media" draw:name="0" text:anchor-type="as-char" draw:z-index="0" svg:width="5.2916666666667cm" svg:height="3.2554125816993cm"><draw:image xlink:href="Pictures/528b715932c57a327cf007299f550905.png" xlink:type="simple" xlink:show="embed" xlink:actuate="onLoad"/></draw:frame></text:p>
      <text:p text:style-name="Preformatted_20_Text">[La Saison 1](https://icn.codeatlas.cc/doku.php?id=alphaville:desert#l_arborescence)</text:p>
      <text:p text:style-name="Text_20_body">Pour créer un lien vers le sous-titre d'une page de Sloyd ou des <text:a xlink:type="simple" xlink:href="https://archives.sloyd.work/archive" text:style-name="Internet_20_link" text:visited-style-name="Visited_20_Internet_20_Link">Archives</text:a>, il faut cliquer sur les deux petits <text:a xlink:type="simple" xlink:href="http://www.cnrtl.fr/definition/chaînon" text:style-name="Internet_20_link" text:visited-style-name="Visited_20_Internet_20_Link">chaînons</text:a> qui apparaissent quand on survole un titre ou un sous-titre:</text:p>
      <text:p text:style-name="Text_20_body"><draw:frame draw:style-name="media" draw:name="1" text:anchor-type="as-char" draw:z-index="1" svg:width="44.079583333333cm" style:rel-width="100%" svg:height="5.23875cm" style:rel-height="scale"><draw:image xlink:href="Pictures/ff161d21703db04ca58b56fd104eac53.png" xlink:type="simple" xlink:show="embed" xlink:actuate="onLoad"/></draw:frame></text:p>
      <text:p text:style-name="Preformatted_20_Text">[Les courbes de Bézier](https://archives.sloyd.work/archive/2022-2023/src/branch/main/Kristopher-S/palais#premi%C3%A8re-%C3%A9tape-cr%C3%A9ation-de-la-courbe-de-bezier)</text:p>
      <text:h text:style-name="Heading_20_2" text:outline-level="2"><text:bookmark-start text:name="__RefHeading___le_carnet_numerique_interne_5"/><text:bookmark-start text:name="le_carnet_numerique_interne"/>Le Carnet Numérique Interne<text:bookmark-end text:name="__RefHeading___le_carnet_numerique_interne_5"/><text:bookmark-end text:name="le_carnet_numerique_interne"/></text:h>
      <text:list text:style-name="List_20_1" text:continue-numbering="false">
        <text:list-item>
          <text:p text:style-name="LastListParagraph_List_20_1_Content_First"> L'<text:a xlink:type="simple" xlink:href="doku.php?id=alphaville:desert#le_carnet" text:style-name="Internet_20_link" text:visited-style-name="Visited_20_Internet_20_Link">Ancien Carnet</text:a> reste toujours utile pour prendre des notes dans un fichier Blender… et pour écrire dans une <text:a xlink:type="simple" xlink:href="doku.php?id=python:start" text:style-name="Internet_20_link" text:visited-style-name="Visited_20_Internet_20_Link">langue numér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carnet</dc:title>
  </office:meta>
</office:document-meta>
</file>