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68bd7df0964072449da72c2695866b.gif"/>
  <manifest:file-entry manifest:media-type="image/jpeg" manifest:full-path="Pictures/06b9e7ddf2905dada347b18ad3d59f2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phaville:addon"/><text:bookmark-start text:name="__RefHeading___add-on_1"/><text:bookmark-start text:name="add-on"/>Add-on<text:bookmark-end text:name="__RefHeading___add-on_1"/><text:bookmark-end text:name="add-on"/></text:h>
      <text:list text:style-name="List_20_1" text:continue-numbering="false">
        <text:list-item>
          <text:p text:style-name="List_20_1_Content_First"> Un <text:span text:style-name="Emphasis">add-on</text:span>, c'est une extension du logiciel composée en <text:a xlink:type="simple" xlink:href="doku.php?id=%5Bpython:start" text:style-name="Internet_20_link" text:visited-style-name="Visited_20_Internet_20_Link">Python 🐍</text:a>.</text:p>
        </text:list-item>
        <text:list-item>
          <text:p text:style-name="List_20_1_Content_Last"> <draw:frame draw:style-name="media" draw:name="0" text:anchor-type="as-char" draw:z-index="0" svg:width="0.396875cm" svg:height="0.396875cm"><draw:image xlink:href="Pictures/ce68bd7df0964072449da72c2695866b.gif" xlink:type="simple" xlink:show="embed" xlink:actuate="onLoad"/></draw:frame> Alphaville est devenu <text:a xlink:type="simple" xlink:href="doku.php?id=sloyd:start" text:style-name="Internet_20_link" text:visited-style-name="Visited_20_Internet_20_Link">Sloyd</text:a>, les informations contenues dans cette page sont obsolètes.</text:p>
        </text:list-item>
      </text:list>
      <text:h text:style-name="Heading_20_2" text:outline-level="2"><text:bookmark-start text:name="__RefHeading___alphaville_1.0_2"/><text:bookmark-start text:name="alphaville_1.0"/>Alphaville 1.0<text:bookmark-end text:name="__RefHeading___alphaville_1.0_2"/><text:bookmark-end text:name="alphaville_1.0"/></text:h>
      <text:list text:style-name="List_20_1" text:continue-numbering="false">
        <text:list-item>
          <text:p text:style-name="List_20_1_Content_First"> <text:a xlink:type="simple" xlink:href="https://gitlab.com/continuum.codes/alphaville" text:style-name="Internet_20_link" text:visited-style-name="Visited_20_Internet_20_Link">Alphaville</text:a> est un add-on de Blender.</text:p>
        </text:list-item>
        <text:list-item>
          <text:p text:style-name="List_20_1_Content"> Voici quelques explications <text:span text:style-name="underline">pour les <text:a xlink:type="simple" xlink:href="https://fr.wikipedia.org/wiki/Meneur_de_jeu" text:style-name="Internet_20_link" text:visited-style-name="Visited_20_Internet_20_Link">Oracles</text:a></text:span> 🐉 ...</text:p>
        </text:list-item>
        <text:list-item>
          <text:p text:style-name="List_20_1_Content_Last"> ...<text:span text:style-name="Emphasis"><text:a xlink:type="simple" xlink:href="https://fr.wikipedia.org/wiki/Académie_de_Platon" text:style-name="Internet_20_link" text:visited-style-name="Visited_20_Internet_20_Link">que nul n'entre ici s'il n'est géomètre</text:a></text:span> !</text:p>
        </text:list-item>
      </text:list>
      <text:h text:style-name="Heading_20_2" text:outline-level="2"><text:bookmark-start text:name="__RefHeading___installer_un_add-on_3"/><text:bookmark-start text:name="installer_un_add-on"/>Installer un add-on<text:bookmark-end text:name="__RefHeading___installer_un_add-on_3"/><text:bookmark-end text:name="installer_un_add-on"/></text:h>
      <text:list text:style-name="List_20_1" text:continue-numbering="false">
        <text:list-item>
          <text:p text:style-name="LastListParagraph_List_20_1_Content_First"> <text:a xlink:type="simple" xlink:href="https://docs.blender.org/manual/fr/dev/advanced/scripting/introduction.html#extending-blender" text:style-name="Internet_20_link" text:visited-style-name="Visited_20_Internet_20_Link">Installer un add-on</text:a></text:p>
        </text:list-item>
      </text:list>
      <text:h text:style-name="Heading_20_2" text:outline-level="2"><text:bookmark-start text:name="__RefHeading___installer_alphaville_4"/><text:bookmark-start text:name="installer_alphaville"/>Installer Alphaville<text:bookmark-end text:name="__RefHeading___installer_alphaville_4"/><text:bookmark-end text:name="installer_alphaville"/></text:h>
      <text:list text:style-name="List_20_1" text:continue-numbering="false">
        <text:list-item>
          <text:p text:style-name="List_20_1_Content_First"> Télécharger <text:a xlink:type="simple" xlink:href="https://gitlab.com/continuum.codes/alphaville" text:style-name="Internet_20_link" text:visited-style-name="Visited_20_Internet_20_Link">Alphaville</text:a>, puis l'installer en tant qu'addon.</text:p>
        </text:list-item>
        <text:list-item>
          <text:p text:style-name="List_20_1_Content_Last"> Une fois l'addon activé il apparaît dans l'onglet <text:span text:style-name="Source_20_Text">Scene</text:span> de la zone <text:span text:style-name="Source_20_Text">Propriété</text:span></text:p>
        </text:list-item>
      </text:list>
      <text:p text:style-name="Text_20_body"><draw:frame draw:style-name="media" draw:name="1" text:anchor-type="as-char" draw:z-index="1" svg:width="7.540625cm" svg:height="6.3235416666667cm"><draw:image xlink:href="Pictures/06b9e7ddf2905dada347b18ad3d59f20.jpg" xlink:type="simple" xlink:show="embed" xlink:actuate="onLoad"/></draw:frame></text:p>
      <text:h text:style-name="Heading_20_2" text:outline-level="2"><text:bookmark-start text:name="__RefHeading___utiliser_alphaville_5"/><text:bookmark-start text:name="utiliser_alphaville"/>Utiliser Alphaville<text:bookmark-end text:name="__RefHeading___utiliser_alphaville_5"/><text:bookmark-end text:name="utiliser_alphaville"/></text:h>
      <text:list text:style-name="List_20_1" text:continue-numbering="false">
        <text:list-item>
          <text:p text:style-name="List_20_1_Content_First"> Pour importer les Prés Carrés des Alphas, cliquer sur <text:span text:style-name="Source_20_Text">Import</text:span> puis naviguer vers le dossier racine d'Alphaville ou vers un dossier de Village.</text:p>
        </text:list-item>
        <text:list-item>
          <text:p text:style-name="List_20_1_Content"> L'addon va charger tous les fichiers présents dans le dossier sélectionné en cherchant un fichier dans un sous-dossier tel que précisé dans la barre de texte située au-dessus du bouton. Par défaut, le chemin est <text:span text:style-name="Source_20_Text">/J1/alphaville.blend</text:span></text:p>
        </text:list-item>
        <text:list-item>
          <text:p text:style-name="List_20_1_Content"> <text:span text:style-name="Source_20_Text">max size</text:span> : tous les fichiers dont le poids est supérieur à cette limite ne seront pas chargés.</text:p>
        </text:list-item>
        <text:list-item>
          <text:p text:style-name="List_20_1_Content"> <text:span text:style-name="Source_20_Text">use offset</text:span> : décale automatiquement les Prés Carrés d'après les valeurs spécifiées en-dessous du bouton. Décocher l'option si les Prés Carrés sont modélisés avec des coordonnées «globales».</text:p>
          <text:list text:style-name="List_20_1">
            <text:list-item>
              <text:p text:style-name="List_20_1_Content"> <text:span text:style-name="Source_20_Text">width</text:span> : dimension du Pré Carré en mètres</text:p>
            </text:list-item>
            <text:list-item>
              <text:p text:style-name="List_20_1_Content_Last"> <text:span text:style-name="Source_20_Text">columns</text:span> : nombre de colonnes par village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build all villages</text:span> : </text:p>
          <text:list text:style-name="List_20_1">
            <text:list-item>
              <text:p text:style-name="List_20_1_Content"> si l'option est active: sélectionner le dossier racine d'Alphaville pour construire tous les villages.</text:p>
            </text:list-item>
            <text:list-item>
              <text:p text:style-name="List_20_1_Content_Last"> si l'option est désactivée: sélectionner le dossier Camp de Base d'une Tribu pour construire un seul village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phaville:addon</dc:title>
  </office:meta>
</office:document-meta>
</file>